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1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1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orphans="2" fo:widows="2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</text:span><text:span text:style-name="T1_2">縣立</text:span><text:span text:style-name="T1_3">圖書館圖書營運資料統計表</text:span></text:p>
            <text:p text:style-name="P2"><text:span text:style-name="T2_1">10</text:span><text:span text:style-name="T2_2">6</text:span><text:span text:style-name="T2_3">年度</text:span><text:span text:style-name="T2_4">(</text:span><text:span text:style-name="T2_5">7</text:span><text:span text:style-name="T2_6">月</text:span><text:span text:style-name="T2_7">-</text:span><text:span text:style-name="T2_8">12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182,101</text:span><text:span text:style-name="T9_2"><text:s/>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30</text:span><text:span text:style-name="T13_2">,</text:span><text:span text:style-name="T13_3">194</text:span></text:p>
          </table:table-cell>
          <table:table-cell table:style-name="Cell13">
            <text:p text:style-name="P14"><text:span text:style-name="T14_1">南棟每月平均</text:span><text:span text:style-name="T14_2">3</text:span><text:span text:style-name="T14_3">,</text:span><text:span text:style-name="T14_4">222</text:span></text:p>
            <text:p text:style-name="P15"><text:span text:style-name="T15_1">北棟每月平均</text:span><text:span text:style-name="T15_2">1,</text:span><text:span text:style-name="T15_3">811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77</text:span><text:span text:style-name="T18_2">,</text:span><text:span text:style-name="T18_3">181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次</text:span></text:p>
          </table:table-cell>
          <table:table-cell table:style-name="Cell20">
            <text:p text:style-name="P22"><text:span text:style-name="T22_1">17</text:span><text:span text:style-name="T22_2">,</text:span><text:span text:style-name="T22_3">567</text:span></text:p>
          </table:table-cell>
          <table:table-cell table:style-name="Cell21">
            <text:p text:style-name="P23"><text:bookmark-start text:name="_GoBack"/><text:bookmark-end text:name="_GoBack"/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8-01-02T05:44:00</meta:creation-date>
    <dc:creator>Administrator</dc:creator>
    <dc:date>2018-01-03T07:02:00</dc:date>
    <meta:print-date>2017-08-02T01:52:00</meta:print-date>
    <meta:editing-cycles>8</meta:editing-cycles>
    <meta:editing-duration>PT14H7M</meta:editing-duration>
    <meta:document-statistic meta:page-count="1" meta:paragraph-count="1" meta:row-count="1" meta:word-count="21" meta:character-count="142" meta:non-whitespace-character-count="122"/>
  </office:meta>
</office:document-meta>
</file>