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482cm" fo:line-height="0.847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 fo:font-weight="bold" style:font-weight-asian="bold" style:font-weight-complex="bold"/>
    </style:style>
    <style:style style:name="T1_5" style:family="text">
      <style:text-properties fo:font-size="14pt" style:font-name-asian="標楷體" style:font-size-asian="14pt" fo:font-weight="bold" style:font-weight-asian="bold" style:font-weight-complex="bold"/>
    </style:style>
    <style:style style:name="T1_6" style:family="text">
      <style:text-properties fo:font-size="14pt" style:font-name-asian="標楷體" style:font-size-asian="14pt" fo:font-weight="bold" style:font-weight-asian="bold" style:font-weight-complex="bold"/>
    </style:style>
    <style:style style:name="T1_7" style:family="text">
      <style:text-properties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41cm" fo:margin-bottom="0.212cm"/>
    </style:style>
    <style:style style:name="T2_1" style:family="text">
      <style:text-properties fo:font-size="14pt" style:font-name-asian="標楷體" style:font-size-asian="14pt"/>
    </style:style>
    <style:style style:name="Table1" style:family="table">
      <style:table-properties table:align="left" style:width="27.24cm" fo:margin-left="0.021cm"/>
    </style:style>
    <style:style style:name="Column1" style:family="table-column">
      <style:table-column-properties style:column-width="2.242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1.995cm"/>
    </style:style>
    <style:style style:name="Column4" style:family="table-column">
      <style:table-column-properties style:column-width="1.695cm"/>
    </style:style>
    <style:style style:name="Column5" style:family="table-column">
      <style:table-column-properties style:column-width="1.524cm"/>
    </style:style>
    <style:style style:name="Column6" style:family="table-column">
      <style:table-column-properties style:column-width="1.524cm"/>
    </style:style>
    <style:style style:name="Column7" style:family="table-column">
      <style:table-column-properties style:column-width="1.524cm"/>
    </style:style>
    <style:style style:name="Column8" style:family="table-column">
      <style:table-column-properties style:column-width="1.524cm"/>
    </style:style>
    <style:style style:name="Column9" style:family="table-column">
      <style:table-column-properties style:column-width="1.526cm"/>
    </style:style>
    <style:style style:name="Column10" style:family="table-column">
      <style:table-column-properties style:column-width="1.695cm"/>
    </style:style>
    <style:style style:name="Column11" style:family="table-column">
      <style:table-column-properties style:column-width="1.524cm"/>
    </style:style>
    <style:style style:name="Column12" style:family="table-column">
      <style:table-column-properties style:column-width="1.524cm"/>
    </style:style>
    <style:style style:name="Column13" style:family="table-column">
      <style:table-column-properties style:column-width="0.667cm"/>
    </style:style>
    <style:style style:name="Column14" style:family="table-column">
      <style:table-column-properties style:column-width="0.857cm"/>
    </style:style>
    <style:style style:name="Column15" style:family="table-column">
      <style:table-column-properties style:column-width="1.524cm"/>
    </style:style>
    <style:style style:name="Column16" style:family="table-column">
      <style:table-column-properties style:column-width="1.526cm"/>
    </style:style>
    <style:style style:name="Column17" style:family="table-column">
      <style:table-column-properties style:column-width="1.512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text-align="justify" fo:line-height="0.564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padding-left="0.049cm" fo:padding-right="0.049cm" fo:wrap-option="wrap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text-align="justify" fo:line-height="0.564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text-align="justify" fo:line-height="0.564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text-align="justify" fo:line-height="0.564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text-align="justify" fo:line-height="0.564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4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/>
    <style:style style:name="Cell1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justify" fo:line-height="0.564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justify" fo:line-height="0.564cm"/>
    </style:style>
    <style:style style:name="T1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/>
    <style:style style:name="Cell16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>
        <style:tab-stops>
          <style:tab-stop style:type="left" style:leader-style="none" style:position="0.45cm"/>
          <style:tab-stop style:type="center" style:leader-style="none" style:position="9.107cm"/>
        </style:tab-stops>
      </style:paragraph-properties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indent="0.423cm"/>
    </style:style>
    <style:style style:name="T23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letter-spacing="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letter-spacing="-0.035cm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 style:parent-style-name="Internet_20_link">
      <style:text-properties style:font-name="標楷體" fo:font-size="11pt" style:font-name-asian="標楷體" style:font-size-asian="11pt" style:font-size-complex="11pt"/>
    </style:style>
    <style:style style:name="T53_2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3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4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3_5" style:family="text" style:parent-style-name="Internet_20_link">
      <style:text-properties fo:color="#0000ff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6" style:family="paragraph" style:parent-style-name="Normal">
      <style:paragraph-properties fo:text-align="center"/>
    </style:style>
    <style:style style:name="T56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6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7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58" style:family="paragraph" style:parent-style-name="Normal">
      <style:paragraph-properties fo:text-align="center"/>
    </style:style>
    <style:style style:name="T5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58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6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 style:parent-style-name="Internet_20_link">
      <style:text-properties fo:font-size="11pt" style:font-name-asian="標楷體" style:font-size-asian="11pt" style:font-size-complex="11pt"/>
    </style:style>
    <style:style style:name="T76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79" style:family="paragraph" style:parent-style-name="Normal">
      <style:paragraph-properties fo:text-align="center"/>
    </style:style>
    <style:style style:name="T79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2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3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T79_4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0" style:family="paragraph" style:parent-style-name="Normal">
      <style:paragraph-properties fo:text-align="center"/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P81" style:family="paragraph" style:parent-style-name="Normal">
      <style:paragraph-properties fo:text-align="center"/>
    </style:style>
    <style:style style:name="T81_1" style:family="text" style:parent-style-name="Internet_20_link">
      <style:text-properties fo:color="#0000ff" fo:font-size="11pt" style:font-name-asian="標楷體" style:font-size-asian="11pt" style:font-size-complex="11pt" fo:language="en" fo:language-asian="zh" fo:language-complex="ar" fo:country="US" fo:country-asian="TW" fo:country-complex="SA" style:text-underline-style="solid" style:text-underline-color="font-color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8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8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88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center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97" style:family="paragraph" style:parent-style-name="Footer">
      <style:paragraph-properties fo:line-height="0.423cm"/>
    </style:style>
    <style:style style:name="T97_1" style:family="text">
      <style:text-properties style:font-name-asian="標楷體"/>
    </style:style>
    <style:style style:name="T97_2" style:family="text">
      <style:text-properties style:font-name-asian="標楷體"/>
    </style:style>
    <style:style style:name="T97_3" style:family="text">
      <style:text-properties style:font-name-asian="標楷體"/>
    </style:style>
    <style:style style:name="P98" style:family="paragraph" style:parent-style-name="Footer">
      <style:paragraph-properties fo:line-height="0.423cm"/>
    </style:style>
    <style:style style:name="T98_1" style:family="text">
      <style:text-properties style:font-name-asian="標楷體"/>
    </style:style>
    <style:style style:name="T98_2" style:family="text">
      <style:text-properties style:font-name-asian="標楷體"/>
    </style:style>
    <style:style style:name="T98_3" style:family="text">
      <style:text-properties style:font-name-asian="標楷體"/>
    </style:style>
    <style:style style:name="T98_4" style:family="text">
      <style:text-properties style:font-name-asian="標楷體"/>
    </style:style>
    <style:style style:name="T98_5" style:family="text">
      <style:text-properties style:font-name-asian="標楷體"/>
    </style:style>
    <style:style style:name="T98_6" style:family="text">
      <style:text-properties style:font-name-asian="標楷體"/>
    </style:style>
    <style:style style:name="T98_7" style:family="text">
      <style:text-properties style:font-name-asian="標楷體"/>
    </style:style>
    <style:style style:name="P99" style:family="paragraph" style:parent-style-name="Normal">
      <style:text-properties fo:font-size="10pt" style:font-name-asian="標楷體" style:font-size-asian="10pt" style:font-size-complex="10pt"/>
    </style:style>
  </office:automatic-styles>
  <office:body>
    <office:text>
      <text:p text:style-name="P1"><text:span text:style-name="T1_1"><text:s text:c="39"/></text:span><text:span text:style-name="T1_2"><text:s text:c="2"/></text:span><text:span text:style-name="T1_3"><text:s/></text:span><text:span text:style-name="T1_4"><text:s/></text:span><text:span text:style-name="T1_5">金門</text:span><text:span text:style-name="T1_6">縣</text:span><text:span text:style-name="T1_7">文化局</text:span></text:p>
      <text:p text:style-name="P2"><text:span text:style-name="T2_1">預告統計資料發布時間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header-rows>
          <table:table-row table:style-name="Row1">
            <table:table-cell table:style-name="Cell1">
              <text:p text:style-name="P3"><text:span text:style-name="T3_1">聯絡人</text:span><text:span text:style-name="T3_2">：</text:span></text:p>
            </table:table-cell>
            <table:table-cell table:style-name="Cell2" table:number-columns-spanned="12">
              <text:p text:style-name="P4"><text:span text:style-name="T4_1">張孝芳</text:span></text:p>
            </table:table-cell>
            <table:table-cell table:style-name="Cell3" table:number-columns-spanned="4">
              <text:p text:style-name="P5"/>
            </table:table-cell>
          </table:table-row>
        </table:table-header-rows>
        <table:table-header-rows>
          <table:table-row table:style-name="Row2">
            <table:table-cell table:style-name="Cell4">
              <text:p text:style-name="P6"><text:span text:style-name="T6_1">服務單位：</text:span></text:p>
            </table:table-cell>
            <table:table-cell table:style-name="Cell5" table:number-columns-spanned="12">
              <text:p text:style-name="P7"><text:span text:style-name="T7_1">金門</text:span><text:span text:style-name="T7_2">縣</text:span><text:span text:style-name="T7_3">文化局</text:span><text:span text:style-name="T7_4">藝文推廣科</text:span></text:p>
            </table:table-cell>
            <table:table-cell table:style-name="Cell6" table:number-columns-spanned="4">
              <text:p text:style-name="P8"/>
            </table:table-cell>
          </table:table-row>
        </table:table-header-rows>
        <table:table-header-rows>
          <table:table-row table:style-name="Row3">
            <table:table-cell table:style-name="Cell7">
              <text:p text:style-name="P9"><text:span text:style-name="T9_1">電話：</text:span></text:p>
            </table:table-cell>
            <table:table-cell table:style-name="Cell8" table:number-columns-spanned="12">
              <text:p text:style-name="P10"><text:span text:style-name="T10_1">082-323169#</text:span><text:span text:style-name="T10_2">311</text:span></text:p>
            </table:table-cell>
            <table:table-cell table:style-name="Cell9" table:number-columns-spanned="4">
              <text:p text:style-name="P11"/>
            </table:table-cell>
          </table:table-row>
        </table:table-header-rows>
        <table:table-header-rows>
          <table:table-row table:style-name="Row4">
            <table:table-cell table:style-name="Cell10">
              <text:p text:style-name="P12"><text:span text:style-name="T12_1">傳真：</text:span></text:p>
            </table:table-cell>
            <table:table-cell table:style-name="Cell11" table:number-columns-spanned="12">
              <text:p text:style-name="P13"><text:span text:style-name="T13_1">082-320431</text:span></text:p>
            </table:table-cell>
            <table:table-cell table:style-name="Cell12" table:number-columns-spanned="4">
              <text:p text:style-name="P14"><text:span text:style-name="T14_1">上次預告日期</text:span><text:span text:style-name="T14_2">:</text:span><text:span text:style-name="T14_3">10</text:span><text:span text:style-name="T14_4">5</text:span><text:span text:style-name="T14_5">年</text:span><text:span text:style-name="T14_6">1</text:span><text:span text:style-name="T14_7">月1日</text:span></text:p>
            </table:table-cell>
          </table:table-row>
        </table:table-header-rows>
        <table:table-header-rows>
          <table:table-row table:style-name="Row5">
            <table:table-cell table:style-name="Cell13">
              <text:p text:style-name="P15"><text:span text:style-name="T15_1">電子信箱：</text:span></text:p>
            </table:table-cell>
            <table:table-cell table:style-name="Cell14" table:number-columns-spanned="12">
              <text:p text:style-name="P16"><text:span text:style-name="T16_1">e</text:span><text:span text:style-name="T16_2">223a</text:span><text:span text:style-name="T16_3">06</text:span><text:span text:style-name="T16_4">@mail.kinmen.gov.tw</text:span></text:p>
            </table:table-cell>
            <table:table-cell table:style-name="Cell15" table:number-columns-spanned="4">
              <text:p text:style-name="P17"><text:span text:style-name="T17_1">本次預告日期</text:span><text:span text:style-name="T17_2">:</text:span><text:span text:style-name="T17_3">105</text:span><text:span text:style-name="T17_4">年</text:span><text:span text:style-name="T17_5">7</text:span><text:span text:style-name="T17_6">月</text:span><text:span text:style-name="T17_7">1</text:span><text:span text:style-name="T17_8">日</text:span></text:p>
            </table:table-cell>
          </table:table-row>
        </table:table-header-rows>
        <table:table-header-rows>
          <table:table-row table:style-name="Row6">
            <table:table-cell table:style-name="Cell16">
              <text:p text:style-name="P18"/>
            </table:table-cell>
            <table:table-cell table:style-name="Cell17">
              <text:p text:style-name="P19"/>
            </table:table-cell>
            <table:table-cell table:style-name="Cell18">
              <text:p text:style-name="P20"/>
            </table:table-cell>
            <table:table-cell table:style-name="Cell19" table:number-columns-spanned="13">
              <text:p text:style-name="P21"><text:span text:style-name="T21_1"><text:tab/><text:tab/></text:span><text:span text:style-name="T21_2">預</text:span><text:span text:style-name="T21_3"><text:s text:c="2"/></text:span><text:span text:style-name="T21_4">定</text:span><text:span text:style-name="T21_5"><text:s text:c="2"/></text:span><text:span text:style-name="T21_6">發</text:span><text:span text:style-name="T21_7"><text:s text:c="2"/></text:span><text:span text:style-name="T21_8">布</text:span><text:span text:style-name="T21_9"><text:s text:c="2"/></text:span><text:span text:style-name="T21_10">時</text:span><text:span text:style-name="T21_11"><text:s text:c="2"/></text:span><text:span text:style-name="T21_12">間</text:span></text:p>
            </table:table-cell>
            <table:table-cell table:style-name="Cell20" table:number-rows-spanned="2">
              <text:p text:style-name="P22"/>
              <text:p text:style-name="P23"><text:span text:style-name="T23_1">備註</text:span></text:p>
            </table:table-cell>
          </table:table-row>
        </table:table-header-rows>
        <table:table-header-rows>
          <table:table-row table:style-name="Row7">
            <table:table-cell table:style-name="Cell21">
              <text:p text:style-name="P24"><text:span text:style-name="T24_1">資料種類</text:span></text:p>
            </table:table-cell>
            <table:table-cell table:style-name="Cell22">
              <text:p text:style-name="P25"><text:span text:style-name="T25_1">資料項目</text:span></text:p>
            </table:table-cell>
            <table:table-cell table:style-name="Cell23">
              <text:p text:style-name="P26"><text:span text:style-name="T26_1">發布形式</text:span></text:p>
            </table:table-cell>
            <table:table-cell table:style-name="Cell24">
              <text:p text:style-name="P27"><text:span text:style-name="T27_1">10</text:span><text:span text:style-name="T27_2">5</text:span><text:span text:style-name="T27_3">年</text:span></text:p>
              <text:p text:style-name="P28"><text:span text:style-name="T28_1">7</text:span><text:span text:style-name="T28_2">月</text:span></text:p>
            </table:table-cell>
            <table:table-cell table:style-name="Cell25">
              <text:p text:style-name="P29"><text:span text:style-name="T29_1">105</text:span><text:span text:style-name="T29_2">年</text:span></text:p>
              <text:p text:style-name="P30"><text:span text:style-name="T30_1">8</text:span><text:span text:style-name="T30_2">月</text:span></text:p>
            </table:table-cell>
            <table:table-cell table:style-name="Cell26">
              <text:p text:style-name="P31"><text:span text:style-name="T31_1">1</text:span><text:span text:style-name="T31_2">0</text:span><text:span text:style-name="T31_3">5</text:span><text:span text:style-name="T31_4">年</text:span></text:p>
              <text:p text:style-name="P32"><text:span text:style-name="T32_1">9</text:span><text:span text:style-name="T32_2">月</text:span></text:p>
            </table:table-cell>
            <table:table-cell table:style-name="Cell27">
              <text:p text:style-name="P33"><text:span text:style-name="T33_1">10</text:span><text:span text:style-name="T33_2">5</text:span><text:span text:style-name="T33_3">年</text:span></text:p>
              <text:p text:style-name="P34"><text:span text:style-name="T34_1">10</text:span><text:span text:style-name="T34_2">月</text:span></text:p>
            </table:table-cell>
            <table:table-cell table:style-name="Cell28">
              <text:p text:style-name="P35"><text:span text:style-name="T35_1">10</text:span><text:span text:style-name="T35_2">5</text:span><text:span text:style-name="T35_3">年</text:span></text:p>
              <text:p text:style-name="P36"><text:span text:style-name="T36_1">11</text:span><text:span text:style-name="T36_2">月</text:span></text:p>
            </table:table-cell>
            <table:table-cell table:style-name="Cell29">
              <text:p text:style-name="P37"><text:span text:style-name="T37_1">10</text:span><text:span text:style-name="T37_2">5</text:span><text:span text:style-name="T37_3">年</text:span></text:p>
              <text:p text:style-name="P38"><text:span text:style-name="T38_1">12</text:span><text:span text:style-name="T38_2">月</text:span></text:p>
            </table:table-cell>
            <table:table-cell table:style-name="Cell30">
              <text:p text:style-name="P39"><text:span text:style-name="T39_1">10</text:span><text:span text:style-name="T39_2">6</text:span><text:span text:style-name="T39_3">年</text:span></text:p>
              <text:p text:style-name="P40"><text:span text:style-name="T40_1">1</text:span><text:span text:style-name="T40_2">月</text:span></text:p>
            </table:table-cell>
            <table:table-cell table:style-name="Cell31">
              <text:p text:style-name="P41"><text:span text:style-name="T41_1">106</text:span><text:span text:style-name="T41_2">年</text:span></text:p>
              <text:p text:style-name="P42"><text:span text:style-name="T42_1">2</text:span><text:span text:style-name="T42_2">月</text:span></text:p>
            </table:table-cell>
            <table:table-cell table:style-name="Cell32">
              <text:p text:style-name="P43"><text:span text:style-name="T43_1">10</text:span><text:span text:style-name="T43_2">6</text:span><text:span text:style-name="T43_3">年</text:span></text:p>
              <text:p text:style-name="P44"><text:span text:style-name="T44_1">3</text:span><text:span text:style-name="T44_2">月</text:span></text:p>
            </table:table-cell>
            <table:table-cell table:style-name="Cell33" table:number-columns-spanned="2">
              <text:p text:style-name="P45"><text:span text:style-name="T45_1">10</text:span><text:span text:style-name="T45_2">6</text:span><text:span text:style-name="T45_3">年</text:span></text:p>
              <text:p text:style-name="P46"><text:span text:style-name="T46_1">4</text:span><text:span text:style-name="T46_2">月</text:span></text:p>
            </table:table-cell>
            <table:table-cell table:style-name="Cell34">
              <text:p text:style-name="P47"><text:span text:style-name="T47_1">10</text:span><text:span text:style-name="T47_2">6</text:span><text:span text:style-name="T47_3">年</text:span></text:p>
              <text:p text:style-name="P48"><text:span text:style-name="T48_1">5</text:span><text:span text:style-name="T48_2">月</text:span></text:p>
            </table:table-cell>
            <table:table-cell table:style-name="Cell35">
              <text:p text:style-name="P49"><text:span text:style-name="T49_1">10</text:span><text:span text:style-name="T49_2">6</text:span><text:span text:style-name="T49_3">年</text:span></text:p>
              <text:p text:style-name="P50"><text:span text:style-name="T50_1">6</text:span><text:span text:style-name="T50_2">月</text:span></text:p>
            </table:table-cell>
            <table:covered-table-cell/>
          </table:table-row>
        </table:table-header-rows>
        <table:table-row table:style-name="Row8">
          <table:table-cell table:style-name="Cell36">
            <text:p text:style-name="P51"><text:span text:style-name="T51_1">文化資源</text:span></text:p>
            <text:p text:style-name="P52"><text:span text:style-name="T52_1">統　　計</text:span></text:p>
          </table:table-cell>
          <table:table-cell table:style-name="Cell37">
            <text:p text:style-name="P53"><text:span text:style-name="T53_1"><text:a xlink:type="simple" xlink:href="https://cabkc.kinmen.gov.tw/file/FileConversion?filename=files/201911/e3247b9e-b060-475e-9ebb-927d0979e815.doc&amp;nfix=&amp;name=%e9%87%91%e9%96%80%e7%b8%a3%e7%ab%8b%e5%9c%96%e6%9b%b8%e9%a4%a8%e5%9c%96%e6%9b%b8%e7%87%9f%e9%81%8b%e8%b3%87%e6%96%99%e7%b5%b1%e8%a8%88%e8%a1%a8%e8%83%8c%e6%99%af%e8%b3%87%e6%96%99%e8%aa%aa%e6%98%8e"><text:span text:style-name="T53_2">金門</text:span><text:span text:style-name="T53_3">縣</text:span><text:span text:style-name="T53_4">立</text:span><text:span text:style-name="T53_5">圖書館營運資料統計表</text:span></text:a></text:span></text:p>
          </table:table-cell>
          <table:table-cell table:style-name="Cell38">
            <text:p text:style-name="P54"><text:span text:style-name="T54_1">網際網路報表</text:span></text:p>
          </table:table-cell>
          <table:table-cell table:style-name="Cell39">
            <text:p text:style-name="P55"><text:span text:style-name="T55_1">30</text:span></text:p>
            <text:p text:style-name="P56"><text:span text:style-name="T56_1">1</text:span><text:span text:style-name="T56_2">7</text:span><text:bookmark-start text:name="_Hlt422312608"/><text:bookmark-start text:name="_Hlt426729326"/><text:bookmark-start text:name="_Hlt426729327"/><text:bookmark-start text:name="_Hlt451246954"/><text:bookmark-start text:name="_Hlt451246955"/><text:span text:style-name="T56_3">：</text:span><text:bookmark-end text:name="_Hlt422312608"/><text:bookmark-end text:name="_Hlt426729326"/><text:bookmark-end text:name="_Hlt426729327"/><text:bookmark-end text:name="_Hlt451246954"/><text:bookmark-end text:name="_Hlt451246955"/><text:span text:style-name="T56_4">00</text:span></text:p>
            <text:p text:style-name="P57"/>
            <text:p text:style-name="P58"><text:span text:style-name="T58_1">105/</text:span><text:bookmark-start text:name="_Hlt422753593"/><text:span text:style-name="T58_2">0</text:span><text:bookmark-end text:name="_Hlt422753593"/><text:span text:style-name="T58_3">1-06</text:span></text:p>
          </table:table-cell>
          <table:table-cell table:style-name="Cell40">
            <text:p text:style-name="P59"/>
          </table:table-cell>
          <table:table-cell table:style-name="Cell41">
            <text:p text:style-name="P60"/>
          </table:table-cell>
          <table:table-cell table:style-name="Cell42">
            <text:p text:style-name="P61"/>
          </table:table-cell>
          <table:table-cell table:style-name="Cell43">
            <text:p text:style-name="P62"/>
          </table:table-cell>
          <table:table-cell table:style-name="Cell44">
            <text:p text:style-name="P63"/>
          </table:table-cell>
          <table:table-cell table:style-name="Cell45">
            <text:p text:style-name="P64"><text:bookmark-start text:name="_Hlt390874487"/><text:bookmark-start text:name="_Hlt390874488"/><text:span text:style-name="T64_1">30</text:span><text:bookmark-end text:name="_Hlt390874487"/><text:bookmark-end text:name="_Hlt390874488"/></text:p>
            <text:p text:style-name="P65"><text:span text:style-name="T65_1">1</text:span><text:bookmark-start text:name="_Hlt406416231"/><text:span text:style-name="T65_2">7</text:span><text:bookmark-start text:name="_Hlt422312657"/><text:bookmark-start text:name="_Hlt422312658"/><text:span text:style-name="T65_3">：</text:span><text:bookmark-start text:name="_Hlt406416174"/><text:bookmark-start text:name="_Hlt406416175"/><text:bookmark-end text:name="_Hlt406416231"/><text:bookmark-end text:name="_Hlt422312657"/><text:bookmark-end text:name="_Hlt422312658"/><text:span text:style-name="T65_4">0</text:span><text:bookmark-end text:name="_Hlt406416174"/><text:bookmark-end text:name="_Hlt406416175"/><text:span text:style-name="T65_5">0</text:span></text:p>
            <text:p text:style-name="P66"/>
            <text:p text:style-name="P67"><text:span text:style-name="T67_1">105/07-12</text:span></text:p>
          </table:table-cell>
          <table:table-cell table:style-name="Cell46">
            <text:p text:style-name="P68"/>
          </table:table-cell>
          <table:table-cell table:style-name="Cell47">
            <text:p text:style-name="P69"/>
          </table:table-cell>
          <table:table-cell table:style-name="Cell48" table:number-columns-spanned="2">
            <text:p text:style-name="P70"/>
          </table:table-cell>
          <table:table-cell table:style-name="Cell49">
            <text:p text:style-name="P71"/>
          </table:table-cell>
          <table:table-cell table:style-name="Cell50">
            <text:p text:style-name="P72"/>
          </table:table-cell>
          <table:table-cell table:style-name="Cell51">
            <text:p text:style-name="P73"/>
          </table:table-cell>
        </table:table-row>
        <table:table-row table:style-name="Row9">
          <table:table-cell table:style-name="Cell52">
            <text:p text:style-name="P74"><text:span text:style-name="T74_1">文化資源</text:span></text:p>
            <text:p text:style-name="P75"><text:span text:style-name="T75_1">統　　計</text:span></text:p>
          </table:table-cell>
          <table:table-cell table:style-name="Cell53">
            <text:p text:style-name="P76"><text:span text:style-name="T76_1"><text:a xlink:type="simple" xlink:href="https://cabkc.kinmen.gov.tw/file/FileConversion?filename=files/201911/b0f426c9-2a17-4bf8-abb0-370d13e7b740.doc&amp;nfix=&amp;name=%e9%87%91%e9%96%80%e6%ad%b7%e5%8f%b2%e6%b0%91%e4%bf%97%e5%8d%9a%e7%89%a9%e9%a4%a8%e5%85%a5%e9%a4%a8%e4%ba%ba%e6%95%b8%e7%b5%b1%e8%a8%88%e8%a1%a8(%e7%b5%b1%e8%a8%88%e8%b3%87%e6%96%99%e8%83%8c%e6%99%af%e8%aa%aa%e6%98%8e)"><text:span text:style-name="T76_2">金門歷史民俗博物館入館人數統計表</text:span></text:a></text:span></text:p>
          </table:table-cell>
          <table:table-cell table:style-name="Cell54">
            <text:p text:style-name="P77"><text:span text:style-name="T77_1">網際網路報表</text:span></text:p>
          </table:table-cell>
          <table:table-cell table:style-name="Cell55">
            <text:p text:style-name="P78"><text:span text:style-name="T78_1">30</text:span></text:p>
            <text:p text:style-name="P79"><text:span text:style-name="T79_1">1</text:span><text:span text:style-name="T79_2">7</text:span><text:span text:style-name="T79_3">：</text:span><text:span text:style-name="T79_4">00</text:span></text:p>
            <text:p text:style-name="P80"/>
            <text:p text:style-name="P81"><text:span text:style-name="T81_1">105/01-06</text:span></text:p>
          </table:table-cell>
          <table:table-cell table:style-name="Cell56">
            <text:p text:style-name="P82"/>
          </table:table-cell>
          <table:table-cell table:style-name="Cell57">
            <text:p text:style-name="P83"/>
          </table:table-cell>
          <table:table-cell table:style-name="Cell58">
            <text:p text:style-name="P84"/>
          </table:table-cell>
          <table:table-cell table:style-name="Cell59">
            <text:p text:style-name="P85"/>
          </table:table-cell>
          <table:table-cell table:style-name="Cell60">
            <text:p text:style-name="P86"/>
          </table:table-cell>
          <table:table-cell table:style-name="Cell61">
            <text:p text:style-name="P87"><text:span text:style-name="T87_1">30</text:span></text:p>
            <text:p text:style-name="P88"><text:span text:style-name="T88_1">1</text:span><text:span text:style-name="T88_2">7</text:span><text:span text:style-name="T88_3">：</text:span><text:span text:style-name="T88_4">00</text:span></text:p>
            <text:p text:style-name="P89"/>
            <text:p text:style-name="P90"><text:span text:style-name="T90_1">105/07-12</text:span></text:p>
          </table:table-cell>
          <table:table-cell table:style-name="Cell62">
            <text:p text:style-name="P91"/>
          </table:table-cell>
          <table:table-cell table:style-name="Cell63">
            <text:p text:style-name="P92"/>
          </table:table-cell>
          <table:table-cell table:style-name="Cell64" table:number-columns-spanned="2">
            <text:p text:style-name="P93"/>
          </table:table-cell>
          <table:table-cell table:style-name="Cell65">
            <text:p text:style-name="P94"/>
          </table:table-cell>
          <table:table-cell table:style-name="Cell66">
            <text:p text:style-name="P95"/>
          </table:table-cell>
          <table:table-cell table:style-name="Cell67">
            <text:p text:style-name="P96"/>
          </table:table-cell>
        </table:table-row>
      </table:table>
      <text:p text:style-name="P97"><text:span text:style-name="T97_1">說明：</text:span><text:span text:style-name="T97_2">1.</text:span><text:span text:style-name="T97_3">點選資料項目可連結資料背景說明。</text:span></text:p>
      <text:p text:style-name="P98"><text:span text:style-name="T98_1"><text:s text:c="6"/>2.</text:span><text:span text:style-name="T98_2">若資料項目之發布形式為網際網路時，</text:span><text:span text:style-name="T98_3">點選</text:span><text:span text:style-name="T98_4">「預定發布時間」欄位之發布資料時間連結</text:span><text:span text:style-name="T98_5">資料</text:span><text:span text:style-name="T98_6">表</text:span><text:span text:style-name="T98_7">。</text:span></text:p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3cm" fo:padding-bottom="0cm" fo:margin-bottom="1cm" fo:padding-left="0cm" fo:margin-left="1.588cm" fo:padding-right="0cm" fo:margin-right="0.51cm"/>
      <style:header-style>
        <style:header-footer-properties fo:min-height="-0.799cm" style:dynamic-spacing="true"/>
      </style:header-style>
      <style:footer-style>
        <style:header-footer-properties fo:min-height="-0.499cm" style:dynamic-spacing="true"/>
      </style:footer-style>
    </style:page-layout>
    <style:style style:name="P1" style:family="paragraph" style:parent-style-name="Header" style:master-page-name="Standard">
      <style:paragraph-properties fo:line-height="0.035cm"/>
      <style:text-properties fo:color="#33cccc"/>
    </style:style>
    <style:style style:name="P2" style:family="paragraph" style:parent-style-name="Footer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/>
      </style:header>
      <style:footer>
        <text:p text:style-name="P2"><draw:frame svg:x="0cm" svg:y="0.002cm" draw:style-name="FR1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行政院主計處</dc:title>
    <meta:initial-creator>dgbas</meta:initial-creator>
    <meta:creation-date>2019-11-11T09:22:00</meta:creation-date>
    <dc:creator>鉅方 陳</dc:creator>
    <dc:date>2019-11-22T03:18:00</dc:date>
    <meta:print-date>2013-06-03T03:47:00</meta:print-date>
    <meta:editing-cycles>3</meta:editing-cycles>
    <meta:editing-duration>PT1M</meta:editing-duration>
    <meta:document-statistic meta:page-count="1" meta:paragraph-count="2" meta:row-count="10" meta:word-count="224" meta:character-count="1501" meta:non-whitespace-character-count="1279"/>
  </office:meta>
</office:document-meta>
</file>