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center" style:width="14.984cm" fo:margin-left="1.007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957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9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6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7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1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bookmark-start text:name="_GoBack"/><text:bookmark-end text:name="_GoBack"/><text:span text:style-name="T1_1">金門縣文化局圖書營運資料統計表</text:span></text:p>
            <text:p text:style-name="P2"><text:span text:style-name="T2_1">10</text:span><text:span text:style-name="T2_2">8</text:span><text:span text:style-name="T2_3">年度</text:span><text:span text:style-name="T2_4">(</text:span><text:span text:style-name="T2_5">1</text:span><text:span text:style-name="T2_6">月</text:span><text:span text:style-name="T2_7">-</text:span><text:span text:style-name="T2_8">6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234</text:span><text:span text:style-name="T9_2">,</text:span><text:span text:style-name="T9_3">755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17</text:span><text:span text:style-name="T13_2">,</text:span><text:span text:style-name="T13_3">70</text:span><text:span text:style-name="T13_4">4</text:span></text:p>
          </table:table-cell>
          <table:table-cell table:style-name="Cell13">
            <text:p text:style-name="P14"/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借閱</text:span><text:span text:style-name="T16_2">冊數</text:span></text:p>
          </table:table-cell>
          <table:table-cell table:style-name="Cell16">
            <text:p text:style-name="P17"><text:span text:style-name="T17_1">103</text:span><text:span text:style-name="T17_2">,</text:span><text:span text:style-name="T17_3">171</text:span></text:p>
          </table:table-cell>
          <table:table-cell table:style-name="Cell17">
            <text:p text:style-name="P18"/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借閱人次</text:span></text:p>
          </table:table-cell>
          <table:table-cell table:style-name="Cell20">
            <text:p text:style-name="P21"><text:span text:style-name="T21_1">15</text:span><text:span text:style-name="T21_2">,</text:span><text:span text:style-name="T21_3">565</text:span></text:p>
          </table:table-cell>
          <table:table-cell table:style-name="Cell21">
            <text:p text:style-name="P22"/>
          </table:table-cell>
        </table:table-row>
      </table:table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0-01-31T06:32:00</meta:creation-date>
    <dc:creator>鉅方 陳</dc:creator>
    <dc:date>2020-01-31T06:32:00</dc:date>
    <meta:print-date>2017-08-02T01:52:00</meta:print-date>
    <meta:editing-cycles>2</meta:editing-cycles>
    <meta:document-statistic meta:page-count="1" meta:paragraph-count="1" meta:row-count="1" meta:word-count="17" meta:character-count="114" meta:non-whitespace-character-count="98"/>
  </office:meta>
</office:document-meta>
</file>