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jpeg" manifest:full-path="Pictures/image8.jpeg"/>
  <manifest:file-entry manifest:media-type="image/jpeg" manifest:full-path="Pictures/image9.jpeg"/>
  <manifest:file-entry manifest:media-type="image/jpeg" manifest:full-path="Pictures/image10.jpeg"/>
  <manifest:file-entry manifest:media-type="image/jpeg" manifest:full-path="Pictures/image11.jpeg"/>
  <manifest:file-entry manifest:media-type="image/jpeg" manifest:full-path="Pictures/image12.jpeg"/>
  <manifest:file-entry manifest:media-type="image/jpeg" manifest:full-path="Pictures/image13.jpeg"/>
  <manifest:file-entry manifest:media-type="image/jpeg" manifest:full-path="Pictures/image14.jpeg"/>
  <manifest:file-entry manifest:media-type="image/jpeg" manifest:full-path="Pictures/image15.jpeg"/>
  <manifest:file-entry manifest:media-type="image/jpeg" manifest:full-path="Pictures/image16.jpeg"/>
  <manifest:file-entry manifest:media-type="image/jpeg" manifest:full-path="Pictures/image17.jpeg"/>
  <manifest:file-entry manifest:media-type="image/jpeg" manifest:full-path="Pictures/image18.jpeg"/>
  <manifest:file-entry manifest:media-type="image/jpeg" manifest:full-path="Pictures/image19.jpeg"/>
  <manifest:file-entry manifest:media-type="image/jpeg" manifest:full-path="Pictures/image20.jpeg"/>
  <manifest:file-entry manifest:media-type="image/jpeg" manifest:full-path="Pictures/image21.jpeg"/>
  <manifest:file-entry manifest:media-type="image/jpeg" manifest:full-path="Pictures/image22.jpeg"/>
  <manifest:file-entry manifest:media-type="image/jpeg" manifest:full-path="Pictures/image23.jpeg"/>
  <manifest:file-entry manifest:media-type="image/jpeg" manifest:full-path="Pictures/image24.jpeg"/>
  <manifest:file-entry manifest:media-type="image/jpeg" manifest:full-path="Pictures/image25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標楷體...." svg:font-family="標楷體...." style:font-family-generic="roman"/>
    <style:font-face style:name="Helvetica" svg:font-family="Helvetica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8.482cm" fo:margin-left="0cm"/>
    </style:style>
    <style:style style:name="Column1" style:family="table-column">
      <style:table-column-properties style:column-width="1.483cm"/>
    </style:style>
    <style:style style:name="Column2" style:family="table-column">
      <style:table-column-properties style:column-width="1.482cm"/>
    </style:style>
    <style:style style:name="Column3" style:family="table-column">
      <style:table-column-properties style:column-width="2.399cm"/>
    </style:style>
    <style:style style:name="Column4" style:family="table-column">
      <style:table-column-properties style:column-width="2.404cm"/>
    </style:style>
    <style:style style:name="Column5" style:family="table-column">
      <style:table-column-properties style:column-width="7.405cm"/>
    </style:style>
    <style:style style:name="Column6" style:family="table-column">
      <style:table-column-properties style:column-width="2.164cm"/>
    </style:style>
    <style:style style:name="Column7" style:family="table-column">
      <style:table-column-properties style:column-width="5.105cm"/>
    </style:style>
    <style:style style:name="Column8" style:family="table-column">
      <style:table-column-properties style:column-width="3.189cm"/>
    </style:style>
    <style:style style:name="Column9" style:family="table-column">
      <style:table-column-properties style:column-width="2.85cm"/>
    </style:style>
    <style:style style:name="Row1" style:family="table-row">
      <style:table-row-properties style:min-row-height="1.50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_20_Indent">
      <style:paragraph-properties fo:text-align="center" fo:line-height="0.529cm" fo:margin-left="0cm"/>
    </style:style>
    <style:style style:name="T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_20_Indent">
      <style:paragraph-properties fo:text-align="center" fo:line-height="0.529cm" fo:margin-left="0cm"/>
    </style:style>
    <style:style style:name="T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_20_Indent">
      <style:paragraph-properties fo:text-align="center" fo:line-height="0.529cm" fo:margin-left="0cm"/>
    </style:style>
    <style:style style:name="T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_20_Indent">
      <style:paragraph-properties fo:text-align="center" fo:line-height="0.529cm" fo:margin-left="0cm"/>
    </style:style>
    <style:style style:name="T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_20_Indent">
      <style:paragraph-properties fo:text-align="center" fo:line-height="0.529cm" fo:margin-left="0cm"/>
    </style:style>
    <style:style style:name="T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_20_Indent">
      <style:paragraph-properties fo:text-align="center" fo:line-height="0.529cm" fo:margin-left="0cm"/>
    </style:style>
    <style:style style:name="T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_20_Indent">
      <style:paragraph-properties fo:text-align="center" fo:line-height="0.529cm" fo:margin-left="0cm"/>
    </style:style>
    <style:style style:name="T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_20_Indent">
      <style:paragraph-properties fo:text-align="center" fo:line-height="0.529cm" fo:margin-left="0cm"/>
    </style:style>
    <style:style style:name="T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_20_Indent">
      <style:paragraph-properties fo:text-align="center" fo:line-height="0.529cm" fo:margin-left="0cm"/>
    </style:style>
    <style:style style:name="T1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" style:family="paragraph" style:parent-style-name="Normal_20_Indent">
      <style:paragraph-properties fo:text-align="center" fo:line-height="0.529cm" fo:margin-left="0cm"/>
    </style:style>
    <style:style style:name="T1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5.182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_20_Indent">
      <style:paragraph-properties fo:text-align="center" fo:line-height="0.529cm" fo:margin-left="0cm"/>
    </style:style>
    <style:style style:name="T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_20_Indent">
      <style:paragraph-properties fo:text-align="center" fo:line-height="0.529cm" fo:margin-left="0cm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_20_Indent">
      <style:paragraph-properties fo:text-align="center" fo:line-height="0.529cm" fo:margin-left="0cm"/>
    </style:style>
    <style:style style:name="T1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_20_Indent">
      <style:paragraph-properties fo:text-align="center" fo:line-height="0.529cm" fo:margin-left="0cm"/>
    </style:style>
    <style:style style:name="T1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_20_Indent">
      <style:paragraph-properties fo:text-align="center" fo:line-height="0.529cm" fo:margin-left="0cm"/>
    </style:style>
    <style:style style:name="T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_20_Indent">
      <style:paragraph-properties fo:text-align="center" fo:line-height="0.529cm" fo:margin-left="0cm"/>
    </style:style>
    <style:style style:name="T1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_20_Indent">
      <style:paragraph-properties fo:text-align="center" fo:line-height="0.529cm" fo:margin-left="0cm"/>
    </style:style>
    <style:style style:name="T2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" style:family="paragraph" style:parent-style-name="Normal_20_Indent">
      <style:paragraph-properties fo:text-align="center" fo:line-height="0.529cm" fo:margin-left="0cm"/>
    </style:style>
    <style:style style:name="T2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" style:family="paragraph" style:parent-style-name="Normal_20_Indent">
      <style:paragraph-properties fo:text-align="center" fo:line-height="0.529cm" fo:margin-left="0cm"/>
    </style:style>
    <style:style style:name="T2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4.907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Indent">
      <style:paragraph-properties fo:text-align="center" fo:line-height="0.529cm" fo:margin-left="0cm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Indent">
      <style:paragraph-properties fo:text-align="center" fo:line-height="0.529cm" fo:margin-left="0cm"/>
    </style:style>
    <style:style style:name="T2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Indent">
      <style:paragraph-properties fo:text-align="center" fo:line-height="0.529cm" fo:margin-left="0cm"/>
    </style:style>
    <style:style style:name="T2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Indent">
      <style:paragraph-properties fo:text-align="center" fo:line-height="0.529cm" fo:margin-left="0cm"/>
    </style:style>
    <style:style style:name="T26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Indent">
      <style:paragraph-properties fo:text-align="center" fo:line-height="0.529cm" fo:margin-left="0cm"/>
    </style:style>
    <style:style style:name="T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Indent">
      <style:paragraph-properties fo:text-align="center" fo:line-height="0.529cm" fo:margin-left="0cm"/>
    </style:style>
    <style:style style:name="T2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Indent">
      <style:paragraph-properties fo:text-align="center" fo:line-height="0.529cm" fo:margin-left="0cm"/>
    </style:style>
    <style:style style:name="T3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2" style:family="paragraph" style:parent-style-name="Normal_20_Indent">
      <style:paragraph-properties fo:text-align="center" fo:line-height="0.529cm" fo:margin-left="0cm"/>
    </style:style>
    <style:style style:name="T3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3" style:family="paragraph" style:parent-style-name="Normal_20_Indent">
      <style:paragraph-properties fo:text-align="center" fo:line-height="0.529cm" fo:margin-left="0cm"/>
    </style:style>
    <style:style style:name="T3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501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_20_Indent">
      <style:paragraph-properties fo:text-align="center" fo:line-height="0.529cm" fo:margin-left="0cm"/>
    </style:style>
    <style:style style:name="T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Indent">
      <style:paragraph-properties fo:text-align="center" fo:line-height="0.529cm" fo:margin-left="0cm"/>
    </style:style>
    <style:style style:name="T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Indent">
      <style:paragraph-properties fo:text-align="center" fo:line-height="0.529cm" fo:margin-left="0cm"/>
    </style:style>
    <style:style style:name="T3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Indent">
      <style:paragraph-properties fo:text-align="center" fo:line-height="0.529cm" fo:margin-left="0cm"/>
    </style:style>
    <style:style style:name="T37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Indent">
      <style:paragraph-properties fo:text-align="center" fo:line-height="0.529cm" fo:margin-left="0cm"/>
    </style:style>
    <style:style style:name="T38_1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Indent">
      <style:paragraph-properties fo:text-align="center" fo:line-height="0.529cm" fo:margin-left="0cm"/>
    </style:style>
    <style:style style:name="T3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3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0.318cm 0cm 0cm 0.369cm)" style:flow-with-text="false" style:wrap="parallel" style:run-through="foreground" draw:auto-grow-height="false" draw:auto-grow-width="fals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Indent">
      <style:paragraph-properties fo:text-align="center" fo:line-height="0.529cm" fo:margin-left="0cm"/>
    </style:style>
    <style:style style:name="T4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3" style:family="paragraph" style:parent-style-name="Normal_20_Indent">
      <style:paragraph-properties fo:text-align="center" fo:line-height="0.529cm" fo:margin-left="0cm"/>
    </style:style>
    <style:style style:name="T4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4" style:family="paragraph" style:parent-style-name="Normal_20_Indent">
      <style:paragraph-properties fo:text-align="center" fo:line-height="0.529cm" fo:margin-left="0cm"/>
    </style:style>
    <style:style style:name="T4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4.242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_20_Indent">
      <style:paragraph-properties fo:text-align="center" fo:line-height="0.529cm" fo:margin-left="0cm"/>
    </style:style>
    <style:style style:name="T4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_20_Indent">
      <style:paragraph-properties fo:text-align="center" fo:line-height="0.529cm" fo:margin-left="0cm"/>
    </style:style>
    <style:style style:name="T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_20_Indent">
      <style:paragraph-properties fo:text-align="center" fo:line-height="0.529cm" fo:margin-left="0cm"/>
    </style:style>
    <style:style style:name="T4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_20_Indent">
      <style:paragraph-properties fo:text-align="center" fo:line-height="0.529cm" fo:margin-left="0cm"/>
    </style:style>
    <style:style style:name="T48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_20_Indent">
      <style:paragraph-properties fo:text-align="center" fo:line-height="0.529cm" fo:margin-left="0cm"/>
    </style:style>
    <style:style style:name="T49_1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49_3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49_4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49_5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Indent">
      <style:paragraph-properties fo:text-align="center" fo:line-height="0.529cm" fo:margin-left="0cm"/>
    </style:style>
    <style:style style:name="T5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_20_Indent">
      <style:paragraph-properties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4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_20_Indent">
      <style:paragraph-properties fo:text-align="center" fo:line-height="0.529cm" fo:margin-left="0cm"/>
    </style:style>
    <style:style style:name="T5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4" style:family="paragraph" style:parent-style-name="Normal_20_Indent">
      <style:paragraph-properties fo:text-align="center" fo:line-height="0.529cm" fo:margin-left="0cm"/>
    </style:style>
    <style:style style:name="T5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55" style:family="paragraph" style:parent-style-name="Normal_20_Indent">
      <style:paragraph-properties fo:text-align="center" fo:line-height="0.529cm" fo:margin-left="0cm"/>
    </style:style>
    <style:style style:name="T5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4.228cm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_20_Indent">
      <style:paragraph-properties fo:text-align="center" fo:line-height="0.529cm" fo:margin-left="0cm"/>
    </style:style>
    <style:style style:name="T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_20_Indent">
      <style:paragraph-properties fo:text-align="center" fo:line-height="0.529cm" fo:margin-left="0cm"/>
    </style:style>
    <style:style style:name="T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_20_Indent">
      <style:paragraph-properties fo:text-align="center" fo:line-height="0.529cm" fo:margin-left="0cm"/>
    </style:style>
    <style:style style:name="T5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_20_Indent">
      <style:paragraph-properties fo:text-align="center" fo:line-height="0.529cm" fo:margin-left="0cm"/>
    </style:style>
    <style:style style:name="T59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_20_Indent">
      <style:paragraph-properties fo:text-align="center" fo:line-height="0.529cm" fo:margin-left="0cm"/>
    </style:style>
    <style:style style:name="T60_1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_20_Indent">
      <style:paragraph-properties fo:text-align="center" fo:line-height="0.529cm" fo:margin-left="0cm"/>
    </style:style>
    <style:style style:name="T6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5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_20_Indent">
      <style:paragraph-properties fo:text-align="center" fo:line-height="0.529cm" fo:margin-left="0cm"/>
    </style:style>
    <style:style style:name="T6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5" style:family="paragraph" style:parent-style-name="Normal_20_Indent">
      <style:paragraph-properties fo:text-align="center" fo:line-height="0.529cm" fo:margin-left="0cm"/>
    </style:style>
    <style:style style:name="T6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66" style:family="paragraph" style:parent-style-name="Normal_20_Indent">
      <style:paragraph-properties fo:text-align="center" fo:line-height="0.529cm" fo:margin-left="0cm"/>
    </style:style>
    <style:style style:name="T6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501cm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_20_Indent">
      <style:paragraph-properties fo:text-align="center" fo:line-height="0.529cm" fo:margin-left="0cm"/>
    </style:style>
    <style:style style:name="T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_20_Indent">
      <style:paragraph-properties fo:text-align="center" fo:line-height="0.529cm" fo:margin-left="0cm"/>
    </style:style>
    <style:style style:name="T6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_20_Indent">
      <style:paragraph-properties fo:text-align="center" fo:line-height="0.529cm" fo:margin-left="0cm"/>
    </style:style>
    <style:style style:name="T6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_20_Indent">
      <style:paragraph-properties fo:text-align="center" fo:line-height="0.529cm" fo:margin-left="0cm"/>
    </style:style>
    <style:style style:name="T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_20_Indent">
      <style:paragraph-properties fo:text-align="center" fo:line-height="0.529cm" fo:margin-left="0cm"/>
    </style:style>
    <style:style style:name="T72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2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4" style:family="paragraph" style:parent-style-name="Normal_20_Indent">
      <style:paragraph-properties fo:text-align="center" fo:line-height="0.529cm" fo:margin-lef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6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5" style:family="paragraph" style:parent-style-name="Normal_20_Indent">
      <style:paragraph-properties fo:text-align="center" fo:line-height="0.529cm" fo:margin-lef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6" style:family="paragraph" style:parent-style-name="Normal_20_Indent">
      <style:paragraph-properties fo:text-align="center" fo:line-height="0.529cm" fo:margin-lef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7" style:family="paragraph" style:parent-style-name="Normal_20_Indent">
      <style:paragraph-properties fo:text-align="center" fo:line-height="0.529cm" fo:margin-lef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7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8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9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3" style:family="paragraph" style:parent-style-name="Normal_20_Indent">
      <style:paragraph-properties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4_3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04_4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5" style:family="paragraph" style:parent-style-name="Normal"/>
    <style:style style:name="T1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text-indent="-0.178cm" fo:margin-left="0.178cm"/>
    </style:style>
    <style:style style:name="T1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align="justify" fo:text-indent="-0.148cm" fo:margin-left="0.296cm"/>
    </style:style>
    <style:style style:name="T1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2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07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7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8" style:family="paragraph" style:parent-style-name="Normal_20_Indent">
      <style:paragraph-properties fo:text-align="center" fo:line-height="0.529cm" fo:margin-left="0cm"/>
    </style:style>
    <style:style style:name="T1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_20_Indent">
      <style:paragraph-properties fo:text-align="center" fo:line-height="0.529cm" fo:margin-left="0cm"/>
    </style:style>
    <style:style style:name="T10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10" style:family="paragraph" style:parent-style-name="Normal_20_Indent">
      <style:paragraph-properties fo:text-align="center" fo:line-height="0.529cm" fo:margin-left="0cm"/>
    </style:style>
    <style:style style:name="T11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11" style:family="paragraph" style:parent-style-name="Normal_20_Indent">
      <style:paragraph-properties fo:text-align="center" fo:line-height="0.529cm" fo:margin-left="0cm"/>
    </style:style>
    <style:style style:name="T11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Row8" style:family="table-row">
      <style:table-row-properties style:min-row-height="3.171cm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_20_Indent">
      <style:paragraph-properties fo:text-align="center" fo:line-height="0.529cm" fo:margin-left="0cm"/>
    </style:style>
    <style:style style:name="T1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_20_Indent">
      <style:paragraph-properties fo:text-align="center" fo:line-height="0.529cm" fo:margin-left="0cm"/>
    </style:style>
    <style:style style:name="T1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_20_Indent">
      <style:paragraph-properties fo:text-align="center" fo:line-height="0.529cm" fo:margin-left="0cm"/>
    </style:style>
    <style:style style:name="T116_1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16_2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16_3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16_4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_20_Indent">
      <style:paragraph-properties fo:text-align="center" fo:line-height="0.529cm" fo:margin-left="0cm"/>
    </style:style>
    <style:style style:name="T117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7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2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0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_20_Indent">
      <style:paragraph-properties fo:text-align="center" fo:line-height="0.529cm" fo:margin-left="0cm"/>
    </style:style>
    <style:style style:name="T12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25" style:family="paragraph" style:parent-style-name="Normal_20_Indent">
      <style:paragraph-properties fo:text-align="center" fo:line-height="0.529cm" fo:margin-left="0cm"/>
    </style:style>
    <style:style style:name="T12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T125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Row9" style:family="table-row">
      <style:table-row-properties style:min-row-height="3.879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_20_Indent">
      <style:paragraph-properties fo:text-align="center" fo:line-height="0.529cm" fo:margin-left="0cm"/>
    </style:style>
    <style:style style:name="T1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_20_Indent">
      <style:paragraph-properties fo:text-align="center" fo:line-height="0.529cm" fo:margin-left="0cm"/>
    </style:style>
    <style:style style:name="T12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_20_Indent">
      <style:paragraph-properties fo:text-align="center" fo:line-height="0.529cm" fo:margin-left="0cm"/>
    </style:style>
    <style:style style:name="T130_1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30_2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T130_3" style:family="text">
      <style:text-properties fo:letter-spacing="0.053cm" fo:background-color="#ffffff" fo:color="#000000" style:font-name="標楷體" fo:font-size="14pt" style:font-name-asian="標楷體" style:font-size-asian="14pt" style:font-name-complex="Helvetica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_20_Indent">
      <style:paragraph-properties fo:text-align="center" fo:line-height="0.529cm" fo:margin-left="0cm"/>
    </style:style>
    <style:style style:name="T131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1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1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3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_20_Indent">
      <style:paragraph-properties fo:text-align="center" fo:line-height="0.529cm" fo:margin-left="0cm"/>
    </style:style>
    <style:style style:name="T13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36" style:family="paragraph" style:parent-style-name="Normal_20_Indent">
      <style:paragraph-properties fo:text-align="center" fo:line-height="0.529cm" fo:margin-left="0cm"/>
    </style:style>
    <style:style style:name="T13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37" style:family="paragraph" style:parent-style-name="Normal_20_Indent">
      <style:paragraph-properties fo:text-align="center" fo:line-height="0.529cm" fo:margin-left="0cm"/>
    </style:style>
    <style:style style:name="T13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Row10" style:family="table-row">
      <style:table-row-properties style:min-row-height="11.322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_20_Indent">
      <style:paragraph-properties fo:text-align="center" fo:line-height="0.529cm" fo:margin-left="0cm"/>
    </style:style>
    <style:style style:name="T1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_20_Indent">
      <style:paragraph-properties fo:text-align="center" fo:line-height="0.529cm" fo:margin-left="0cm"/>
    </style:style>
    <style:style style:name="T13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_20_Indent">
      <style:paragraph-properties fo:line-height="0.529cm" fo:margin-left="0cm"/>
    </style:style>
    <style:style style:name="T14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T142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2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T142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3" style:family="paragraph" style:parent-style-name="Normal_20_Indent">
      <style:paragraph-properties fo:text-align="center" fo:line-height="0.529cm" fo:margin-left="0cm"/>
    </style:style>
    <style:style style:name="T14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4" style:family="paragraph" style:parent-style-name="Normal_20_Indent">
      <style:paragraph-properties fo:line-height="0.529cm" fo:margin-left="0cm"/>
    </style:style>
    <style:style style:name="T14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4_5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_20_Indent">
      <style:paragraph-properties fo:text-align="center" fo:line-height="0.529cm" fo:margin-left="0cm"/>
    </style:style>
    <style:style style:name="T14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6" style:family="paragraph" style:parent-style-name="Normal_20_Indent">
      <style:paragraph-properties fo:text-align="center" fo:line-height="0.529cm" fo:margin-left="0cm"/>
    </style:style>
    <style:style style:name="T14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47" style:family="paragraph" style:parent-style-name="Normal_20_Indent">
      <style:paragraph-properties fo:text-align="center" fo:line-height="0.529cm" fo:margin-left="0cm"/>
    </style:style>
    <style:style style:name="T14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2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9" style:family="paragraph" style:parent-style-name="Normal_20_Indent">
      <style:paragraph-properties fo:line-height="0.529cm" fo:margin-left="0cm"/>
    </style:style>
    <style:style style:name="FR14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_20_Indent">
      <style:paragraph-properties fo:line-height="0.529cm" fo:margin-left="0cm"/>
    </style:style>
    <style:style style:name="T15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1" style:family="paragraph" style:parent-style-name="Normal_20_Indent">
      <style:paragraph-properties fo:line-height="0.529cm" fo:margin-left="0cm"/>
    </style:style>
    <style:style style:name="T15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2" style:family="paragraph" style:parent-style-name="Normal_20_Indent">
      <style:paragraph-properties fo:line-height="0.529cm" fo:margin-left="0cm"/>
    </style:style>
    <style:style style:name="T15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2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2_3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2_4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2_5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_20_Indent">
      <style:paragraph-properties fo:text-align="center" fo:line-height="0.529cm" fo:margin-left="0cm"/>
    </style:style>
    <style:style style:name="T15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54" style:family="paragraph" style:parent-style-name="Normal_20_Indent">
      <style:paragraph-properties fo:text-align="center" fo:line-height="0.529cm" fo:margin-left="0cm"/>
    </style:style>
    <style:style style:name="T15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155" style:family="paragraph" style:parent-style-name="Normal_20_Indent">
      <style:paragraph-properties fo:text-align="center" fo:line-height="0.529cm" fo:margin-left="0cm"/>
    </style:style>
    <style:style style:name="T15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Row11" style:family="table-row">
      <style:table-row-properties style:min-row-height="1.501cm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_20_Indent">
      <style:paragraph-properties fo:text-align="center" fo:line-height="0.529cm" fo:margin-left="0cm"/>
    </style:style>
    <style:style style:name="T1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_20_Indent">
      <style:paragraph-properties fo:text-align="center" fo:line-height="0.529cm" fo:margin-left="0cm"/>
    </style:style>
    <style:style style:name="T15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_20_Indent">
      <style:paragraph-properties fo:text-align="center" fo:line-height="0.529cm" fo:margin-left="0cm"/>
    </style:style>
    <style:style style:name="T15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_20_Indent">
      <style:paragraph-properties fo:text-align="center" fo:line-height="0.529cm" fo:margin-left="0cm"/>
    </style:style>
    <style:style style:name="T159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_20_Indent">
      <style:paragraph-properties fo:text-align="center" fo:line-height="0.529cm" fo:margin-left="0cm"/>
    </style:style>
    <style:style style:name="T16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_20_Indent">
      <style:paragraph-properties fo:text-align="center" fo:line-height="0.529cm" fo:margin-left="0cm"/>
    </style:style>
    <style:style style:name="T16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5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_20_Indent">
      <style:paragraph-properties fo:text-align="center" fo:line-height="0.529cm" fo:margin-left="0cm"/>
    </style:style>
    <style:style style:name="T16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5" style:family="paragraph" style:parent-style-name="Normal_20_Indent">
      <style:paragraph-properties fo:text-align="center" fo:line-height="0.529cm" fo:margin-left="0cm"/>
    </style:style>
    <style:style style:name="T16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66" style:family="paragraph" style:parent-style-name="Normal_20_Indent">
      <style:paragraph-properties fo:text-align="center" fo:line-height="0.529cm" fo:margin-left="0cm"/>
    </style:style>
    <style:style style:name="T16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1.501cm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_20_Indent">
      <style:paragraph-properties fo:text-align="center" fo:line-height="0.529cm" fo:margin-left="0cm"/>
    </style:style>
    <style:style style:name="T1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_20_Indent">
      <style:paragraph-properties fo:text-align="center" fo:line-height="0.529cm" fo:margin-left="0cm"/>
    </style:style>
    <style:style style:name="T16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_20_Indent">
      <style:paragraph-properties fo:text-align="center" fo:line-height="0.529cm" fo:margin-left="0cm"/>
    </style:style>
    <style:style style:name="T16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_20_Indent">
      <style:paragraph-properties fo:text-align="center" fo:line-height="0.529cm" fo:margin-left="0cm"/>
    </style:style>
    <style:style style:name="T170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_20_Indent">
      <style:paragraph-properties fo:text-align="center" fo:line-height="0.529cm" fo:margin-left="0cm"/>
    </style:style>
    <style:style style:name="T1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_20_Indent">
      <style:paragraph-properties fo:text-align="center" fo:line-height="0.529cm" fo:margin-left="0cm"/>
    </style:style>
    <style:style style:name="T17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6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_20_Indent">
      <style:paragraph-properties fo:text-align="center" fo:line-height="0.529cm" fo:margin-left="0cm"/>
    </style:style>
    <style:style style:name="T17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6" style:family="paragraph" style:parent-style-name="Normal_20_Indent">
      <style:paragraph-properties fo:text-align="center" fo:line-height="0.529cm" fo:margin-left="0cm"/>
    </style:style>
    <style:style style:name="T17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7" style:family="paragraph" style:parent-style-name="Normal_20_Indent">
      <style:paragraph-properties fo:text-align="center" fo:line-height="0.529cm" fo:margin-left="0cm"/>
    </style:style>
    <style:style style:name="T17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4.493cm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_20_Indent">
      <style:paragraph-properties fo:text-align="center" fo:line-height="0.529cm" fo:margin-left="0cm"/>
    </style:style>
    <style:style style:name="T17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_20_Indent">
      <style:paragraph-properties fo:text-align="center" fo:line-height="0.529cm" fo:margin-left="0cm"/>
    </style:style>
    <style:style style:name="T17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_20_Indent">
      <style:paragraph-properties fo:text-align="center" fo:line-height="0.529cm" fo:margin-left="0cm"/>
    </style:style>
    <style:style style:name="T18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_20_Indent">
      <style:paragraph-properties fo:text-align="center" fo:line-height="0.529cm" fo:margin-left="0cm"/>
    </style:style>
    <style:style style:name="T181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_20_Indent">
      <style:paragraph-properties fo:text-align="center" fo:line-height="0.529cm" fo:margin-left="0cm"/>
    </style:style>
    <style:style style:name="T182_1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18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2_4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182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_20_Indent">
      <style:paragraph-properties fo:text-align="center" fo:line-height="0.529cm" fo:margin-left="0cm"/>
    </style:style>
    <style:style style:name="T18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7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_20_Indent">
      <style:paragraph-properties fo:text-align="center" fo:line-height="0.529cm" fo:margin-left="0cm"/>
    </style:style>
    <style:style style:name="T18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87" style:family="paragraph" style:parent-style-name="Normal_20_Indent">
      <style:paragraph-properties fo:text-align="center" fo:line-height="0.529cm" fo:margin-left="0cm"/>
    </style:style>
    <style:style style:name="T18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88" style:family="paragraph" style:parent-style-name="Normal_20_Indent">
      <style:paragraph-properties fo:text-align="center" fo:line-height="0.529cm" fo:margin-left="0cm"/>
    </style:style>
    <style:style style:name="T18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1.501cm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_20_Indent">
      <style:paragraph-properties fo:text-align="center" fo:line-height="0.529cm" fo:margin-left="0cm"/>
    </style:style>
    <style:style style:name="T18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_20_Indent">
      <style:paragraph-properties fo:text-align="center" fo:line-height="0.529cm" fo:margin-left="0cm"/>
    </style:style>
    <style:style style:name="T19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_20_Indent">
      <style:paragraph-properties fo:text-align="center" fo:line-height="0.529cm" fo:margin-left="0cm"/>
    </style:style>
    <style:style style:name="T19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_20_Indent">
      <style:paragraph-properties fo:text-align="center" fo:line-height="0.529cm" fo:margin-left="0cm"/>
    </style:style>
    <style:style style:name="T192_1" style:family="text">
      <style:text-properties style:font-name="標楷體" fo:font-size="14pt" style:font-name-asian="標楷體" style:font-size-asian="14pt" style:font-name-complex="DFKaiShu-SB-Estd-BF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_20_Indent">
      <style:paragraph-properties fo:text-align="center" fo:line-height="0.529cm" fo:margin-left="0cm"/>
    </style:style>
    <style:style style:name="T193_1" style:family="text">
      <style:text-properties fo:color="#000000" style:font-name="標楷體" fo:font-size="14pt" style:font-name-asian="標楷體" style:font-size-asian="14pt" style:font-name-complex="標楷體...." style:font-size-complex="14pt" fo:language="en" fo:language-asian="zh" fo:language-complex="ar" fo:country="US" fo:country-asian="TW" fo:country-complex="SA"/>
    </style:style>
    <style:style style:name="T19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93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93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_20_Indent">
      <style:paragraph-properties fo:text-align="center" fo:line-height="0.529cm" fo:margin-left="0cm"/>
    </style:style>
    <style:style style:name="T19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8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_20_Indent">
      <style:paragraph-properties fo:text-align="center" fo:line-height="0.529cm" fo:margin-left="0cm"/>
    </style:style>
    <style:style style:name="T19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98" style:family="paragraph" style:parent-style-name="Normal_20_Indent">
      <style:paragraph-properties fo:text-align="center" fo:line-height="0.529cm" fo:margin-left="0cm"/>
    </style:style>
    <style:style style:name="T19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99" style:family="paragraph" style:parent-style-name="Normal_20_Indent">
      <style:paragraph-properties fo:text-align="center" fo:line-height="0.529cm" fo:margin-left="0cm"/>
    </style:style>
    <style:style style:name="T19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1.501cm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_20_Indent">
      <style:paragraph-properties fo:text-align="center" fo:line-height="0.529cm" fo:margin-left="0cm"/>
    </style:style>
    <style:style style:name="T2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0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_20_Indent">
      <style:paragraph-properties fo:text-align="center" fo:line-height="0.529cm" fo:margin-left="0cm"/>
    </style:style>
    <style:style style:name="T205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_20_Indent">
      <style:paragraph-properties fo:text-align="center" fo:line-height="0.529cm" fo:margin-left="0cm"/>
    </style:style>
    <style:style style:name="T206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0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19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0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1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1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2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2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3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3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0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1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2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3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4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4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45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7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8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49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1" style:family="paragraph" style:parent-style-name="Normal"/>
    <style:style style:name="T25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1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2" style:family="paragraph" style:parent-style-name="Normal"/>
    <style:style style:name="T2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3" style:family="paragraph" style:parent-style-name="Normal"/>
    <style:style style:name="T2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3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4" style:family="paragraph" style:parent-style-name="Normal"/>
    <style:style style:name="T25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4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5" style:family="paragraph" style:parent-style-name="Normal"/>
    <style:style style:name="T2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5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6" style:family="paragraph" style:parent-style-name="Normal_20_Indent">
      <style:paragraph-properties fo:line-height="0.529cm" fo:margin-left="0cm"/>
    </style:style>
    <style:style style:name="T2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56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_20_Indent">
      <style:paragraph-properties fo:text-align="center" fo:line-height="0.529cm" fo:margin-left="0cm"/>
    </style:style>
    <style:style style:name="T257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258" style:family="paragraph" style:parent-style-name="Normal_20_Indent">
      <style:paragraph-properties fo:text-align="center" fo:line-height="0.529cm" fo:margin-left="0cm"/>
    </style:style>
    <style:style style:name="T25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259" style:family="paragraph" style:parent-style-name="Normal_20_Indent">
      <style:paragraph-properties fo:text-align="center" fo:line-height="0.529cm" fo:margin-left="0cm"/>
    </style:style>
    <style:style style:name="T25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Row16" style:family="table-row">
      <style:table-row-properties style:min-row-height="4.618cm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_20_Indent">
      <style:paragraph-properties fo:text-align="center" fo:line-height="0.529cm" fo:margin-left="0cm"/>
    </style:style>
    <style:style style:name="T26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_20_Indent">
      <style:paragraph-properties fo:text-align="center" fo:line-height="0.529cm" fo:margin-left="0cm"/>
    </style:style>
    <style:style style:name="T26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/>
    <style:style style:name="T26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_20_Indent">
      <style:paragraph-properties fo:text-align="center" fo:line-height="0.529cm" fo:margin-left="0cm"/>
    </style:style>
    <style:style style:name="T264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64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_20_Indent">
      <style:paragraph-properties fo:text-align="center" fo:line-height="0.529cm" fo:margin-left="0cm"/>
    </style:style>
    <style:style style:name="T265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65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_20_Indent">
      <style:paragraph-properties fo:text-align="center" fo:line-height="0.529cm" fo:margin-lef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FR25" style:family="graphic" style:parent-style-name="Normal_20_Indent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_20_Indent">
      <style:paragraph-properties fo:text-align="center" fo:line-height="0.529cm" fo:margin-left="0cm"/>
    </style:style>
    <style:style style:name="T267_1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67_2" style:family="text">
      <style:text-properties fo:background-color="#ffffff"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_20_Indent">
      <style:paragraph-properties fo:text-align="center" fo:line-height="0.529cm" fo:margin-left="0cm"/>
    </style:style>
    <style:style style:name="T268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269" style:family="paragraph" style:parent-style-name="Normal_20_Indent">
      <style:paragraph-properties fo:text-align="center" fo:line-height="0.529cm" fo:margin-left="0cm"/>
    </style:style>
    <style:style style:name="T269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270" style:family="paragraph" style:parent-style-name="Normal_20_Indent">
      <style:paragraph-properties fo:text-align="center" fo:line-height="0.529cm" fo:margin-left="0cm"/>
    </style:style>
    <style:style style:name="T270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HK" fo:country-complex="SA"/>
    </style:style>
    <style:style style:name="P271" style:family="paragraph" style:parent-style-name="Normal"/>
    <style:style style:name="P272" style:family="paragraph" style:parent-style-name="Normal"/>
    <style:style style:name="T272_1" style:family="text">
      <style:text-properties style:font-name="標楷體" fo:font-size="14pt" style:font-name-asian="標楷體" style:font-size-asian="14pt" style:font-size-complex="14pt"/>
    </style:style>
    <style:style style:name="T272_2" style:family="text">
      <style:text-properties style:font-name="標楷體" fo:font-size="14pt" style:font-name-asian="標楷體" style:font-size-asian="14pt" style:font-size-complex="14pt"/>
    </style:style>
    <style:style style:name="T272_3" style:family="text">
      <style:text-properties style:font-name="標楷體" fo:font-size="14pt" style:font-name-asian="標楷體" style:font-size-asian="14pt" style:font-size-complex="14pt"/>
    </style:style>
    <style:style style:name="T272_4" style:family="text">
      <style:text-properties style:font-name="標楷體" fo:font-size="14pt" style:font-name-asian="標楷體" style:font-size-asian="14pt" style:font-size-complex="14pt"/>
    </style:style>
    <style:style style:name="T272_5" style:family="text">
      <style:text-properties style:font-name="標楷體" fo:font-size="14pt" style:font-name-asian="標楷體" style:font-size-asian="14pt" style:font-size-complex="14pt"/>
    </style:style>
    <style:style style:name="T272_6" style:family="text">
      <style:text-properties style:font-name="標楷體" fo:font-size="14pt" style:font-name-asian="標楷體" style:font-size-asian="14pt" style:font-size-complex="14pt"/>
    </style:style>
    <style:style style:name="T272_7" style:family="text">
      <style:text-properties style:font-name="標楷體" fo:font-size="14pt" style:font-name-asian="標楷體" style:font-size-asian="14pt" style:font-size-complex="14pt"/>
    </style:style>
    <style:style style:name="T272_8" style:family="text">
      <style:text-properties style:font-name="標楷體" fo:font-size="14pt" style:font-name-asian="標楷體" style:font-size-asian="14pt" style:font-size-complex="14pt"/>
    </style:style>
    <style:style style:name="T272_9" style:family="text">
      <style:text-properties style:font-name="標楷體" fo:font-size="14pt" style:font-name-asian="標楷體" style:font-size-asian="14pt" style:font-size-complex="14pt"/>
    </style:style>
    <style:style style:name="T272_10" style:family="text">
      <style:text-properties style:font-name="標楷體" fo:font-size="14pt" style:font-name-asian="標楷體" style:font-size-asian="14pt" style:font-size-complex="14pt"/>
    </style:style>
    <style:style style:name="T272_11" style:family="text">
      <style:text-properties style:font-name="標楷體" fo:font-size="14pt" style:font-name-asian="標楷體" style:font-size-asian="14pt" style:font-size-complex="14pt"/>
    </style:style>
    <style:style style:name="T272_12" style:family="text">
      <style:text-properties style:font-name="標楷體" fo:font-size="14pt" style:font-name-asian="標楷體" style:font-size-asian="14pt" style:font-size-complex="14pt"/>
    </style:style>
    <style:style style:name="T272_13" style:family="text">
      <style:text-properties style:font-name="標楷體" fo:font-size="14pt" style:font-name-asian="標楷體" style:font-size-asian="14pt" style:font-size-complex="14pt"/>
    </style:style>
    <style:style style:name="T272_14" style:family="text">
      <style:text-properties style:font-name="標楷體" fo:font-size="14pt" style:font-name-asian="標楷體" style:font-size-asian="14pt" style:font-size-complex="14pt"/>
    </style:style>
    <style:style style:name="T272_15" style:family="text">
      <style:text-properties style:font-name="標楷體" fo:font-size="14pt" style:font-name-asian="標楷體" style:font-size-asian="14pt" style:font-size-complex="14pt"/>
    </style:style>
    <style:style style:name="T272_16" style:family="text">
      <style:text-properties style:font-name="標楷體" fo:font-size="14pt" style:font-name-asian="標楷體" style:font-size-asian="14pt" style:font-size-complex="14pt"/>
    </style:style>
    <style:style style:name="T272_17" style:family="text">
      <style:text-properties style:font-name="標楷體" fo:font-size="14pt" style:font-name-asian="標楷體" style:font-size-asian="14pt" style:font-size-complex="14pt"/>
    </style:style>
    <style:style style:name="T272_18" style:family="text">
      <style:text-properties style:font-name="標楷體" fo:font-size="14pt" style:font-name-asian="標楷體" style:font-size-asian="14pt" style:font-size-complex="14pt"/>
    </style:style>
    <style:style style:name="T272_19" style:family="text">
      <style:text-properties style:font-name="標楷體" fo:font-size="14pt" style:font-name-asian="標楷體" style:font-size-asian="14pt" style:font-size-complex="14pt"/>
    </style:style>
    <style:style style:name="T272_20" style:family="text">
      <style:text-properties style:font-name="標楷體" fo:font-size="14pt" style:font-name-asian="標楷體" style:font-size-asian="14pt" style:font-size-complex="14pt"/>
    </style:style>
    <style:style style:name="T272_21" style:family="text">
      <style:text-properties style:font-name="標楷體" fo:font-size="14pt" style:font-name-asian="標楷體" style:font-size-asian="14pt" style:font-size-complex="14pt"/>
    </style:style>
    <style:style style:name="T272_22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金門縣</text:span><text:span text:style-name="T1_2">文化局</text:span><text:span text:style-name="T1_3">108-109年度中央評比績優獲獎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2"><text:span text:style-name="T2_1">序號</text:span></text:p>
          </table:table-cell>
          <table:table-cell table:style-name="Cell2">
            <text:p text:style-name="P3"><text:span text:style-name="T3_1">年度</text:span></text:p>
          </table:table-cell>
          <table:table-cell table:style-name="Cell3">
            <text:p text:style-name="P4"><text:span text:style-name="T4_1">單位</text:span></text:p>
          </table:table-cell>
          <table:table-cell table:style-name="Cell4">
            <text:p text:style-name="P5"><text:span text:style-name="T5_1">頒獎單位</text:span></text:p>
          </table:table-cell>
          <table:table-cell table:style-name="Cell5">
            <text:p text:style-name="P6"><text:span text:style-name="T6_1">獎項</text:span></text:p>
          </table:table-cell>
          <table:table-cell table:style-name="Cell6">
            <text:p text:style-name="P7"><text:span text:style-name="T7_1">名次</text:span></text:p>
          </table:table-cell>
          <table:table-cell table:style-name="Cell7">
            <text:p text:style-name="P8"><text:span text:style-name="T8_1">照片</text:span></text:p>
          </table:table-cell>
          <table:table-cell table:style-name="Cell8">
            <text:p text:style-name="P9"><text:span text:style-name="T9_1">備註</text:span></text:p>
          </table:table-cell>
          <table:table-cell table:style-name="Cell9">
            <text:p text:style-name="P10"><text:span text:style-name="T10_1">承辦人</text:span></text:p>
            <text:p text:style-name="P11"><text:span text:style-name="T11_1">聯絡資訊</text:span></text:p>
          </table:table-cell>
        </table:table-row>
        <table:table-row table:style-name="Row2">
          <table:table-cell table:style-name="Cell10">
            <text:p text:style-name="P12"><text:span text:style-name="T12_1">1</text:span></text:p>
          </table:table-cell>
          <table:table-cell table:style-name="Cell11">
            <text:p text:style-name="P13"><text:span text:style-name="T13_1">108</text:span></text:p>
          </table:table-cell>
          <table:table-cell table:style-name="Cell12">
            <text:p text:style-name="P14"><text:span text:style-name="T14_1">金門縣文化局</text:span></text:p>
          </table:table-cell>
          <table:table-cell table:style-name="Cell13">
            <text:p text:style-name="P15"><text:span text:style-name="T15_1">文化部</text:span></text:p>
          </table:table-cell>
          <table:table-cell table:style-name="Cell14">
            <text:p text:style-name="P16"><text:span text:style-name="T16_1">古蹟歷史建築紀念建築管理維護</text:span><text:span text:style-name="T16_2">評鑑</text:span><text:span text:style-name="T16_3">獲獎</text:span></text:p>
          </table:table-cell>
          <table:table-cell table:style-name="Cell15">
            <text:p text:style-name="P17"><text:span text:style-name="T17_1">優良</text:span></text:p>
          </table:table-cell>
          <table:table-cell table:style-name="Cell16">
            <text:p text:style-name="P18"><draw:frame svg:x="-0.067cm" svg:y="-3.531cm" svg:width="4.688cm" svg:height="3.519cm" draw:style-name="FR1" text:anchor-type="char" draw:z-index="1"><draw:image xlink:href="Pictures/image1.jpeg" xlink:type="simple" xlink:show="embed" xlink:actuate="onLoad"/></draw:frame></text:p>
          </table:table-cell>
          <table:table-cell table:style-name="Cell17">
            <text:p text:style-name="P19"/>
          </table:table-cell>
          <table:table-cell table:style-name="Cell18">
            <text:p text:style-name="P20"><text:span text:style-name="T20_1">文資科</text:span></text:p>
            <text:p text:style-name="P21"><text:span text:style-name="T21_1">許勇為</text:span></text:p>
            <text:p text:style-name="P22"><text:span text:style-name="T22_1">325643#808</text:span></text:p>
          </table:table-cell>
        </table:table-row>
        <table:table-row table:style-name="Row3">
          <table:table-cell table:style-name="Cell19">
            <text:p text:style-name="P23"><text:span text:style-name="T23_1">2</text:span></text:p>
          </table:table-cell>
          <table:table-cell table:style-name="Cell20">
            <text:p text:style-name="P24"><text:span text:style-name="T24_1">108</text:span></text:p>
          </table:table-cell>
          <table:table-cell table:style-name="Cell21">
            <text:p text:style-name="P25"><text:span text:style-name="T25_1">金門縣文化局</text:span></text:p>
          </table:table-cell>
          <table:table-cell table:style-name="Cell22">
            <text:p text:style-name="P26"><text:span text:style-name="T26_1">國史館臺灣文獻館</text:span></text:p>
          </table:table-cell>
          <table:table-cell table:style-name="Cell23">
            <text:p text:style-name="P27"><text:span text:style-name="T27_1">&lt;族譜與金門史研究&gt;書籍出版獲獎</text:span></text:p>
          </table:table-cell>
          <table:table-cell table:style-name="Cell24">
            <text:p text:style-name="P28"><text:span text:style-name="T28_1">佳作</text:span></text:p>
          </table:table-cell>
          <table:table-cell table:style-name="Cell25">
            <text:p text:style-name="P29"><draw:frame svg:x="1.372cm" svg:y="0.005cm" svg:width="2.665cm" svg:height="3.466cm" draw:style-name="FR2" text:anchor-type="char" draw:z-index="2"><draw:image xlink:href="Pictures/image2.jpeg" xlink:type="simple" xlink:show="embed" xlink:actuate="onLoad"/></draw:frame></text:p>
          </table:table-cell>
          <table:table-cell table:style-name="Cell26">
            <text:p text:style-name="P30"/>
          </table:table-cell>
          <table:table-cell table:style-name="Cell27">
            <text:p text:style-name="P31"><text:span text:style-name="T31_1">文資科</text:span></text:p>
            <text:p text:style-name="P32"><text:span text:style-name="T32_1">郭澤萍</text:span></text:p>
            <text:p text:style-name="P33"><text:span text:style-name="T33_1">325643#805</text:span></text:p>
          </table:table-cell>
        </table:table-row>
        <table:table-row table:style-name="Row4">
          <table:table-cell table:style-name="Cell28">
            <text:p text:style-name="P34"><text:span text:style-name="T34_1">3</text:span></text:p>
          </table:table-cell>
          <table:table-cell table:style-name="Cell29">
            <text:p text:style-name="P35"><text:span text:style-name="T35_1">108</text:span></text:p>
          </table:table-cell>
          <table:table-cell table:style-name="Cell30">
            <text:p text:style-name="P36"><text:span text:style-name="T36_1">金門縣文化局</text:span></text:p>
          </table:table-cell>
          <table:table-cell table:style-name="Cell31">
            <text:p text:style-name="P37"><text:span text:style-name="T37_1">國史館臺灣文獻館</text:span></text:p>
          </table:table-cell>
          <table:table-cell table:style-name="Cell32">
            <text:p text:style-name="P38"><text:span text:style-name="T38_1">&lt;認識金門小百科</text:span><text:span text:style-name="T38_2">-</text:span><text:span text:style-name="T38_3">科舉人物篇&gt;</text:span><text:span text:style-name="T38_4">書籍出版獲獎</text:span></text:p>
          </table:table-cell>
          <table:table-cell table:style-name="Cell33">
            <text:p text:style-name="P39"><text:span text:style-name="T39_1">佳作</text:span></text:p>
          </table:table-cell>
          <table:table-cell table:style-name="Cell34">
            <text:p text:style-name="P40"><draw:frame svg:x="1.162cm" svg:y="0.852cm" svg:width="2.619cm" svg:height="3.803cm" draw:style-name="FR3" text:anchor-type="char" draw:z-index="4"><draw:image xlink:href="Pictures/image3.jpeg" xlink:type="simple" xlink:show="embed" xlink:actuate="onLoad"/></draw:frame></text:p>
          </table:table-cell>
          <table:table-cell table:style-name="Cell35">
            <text:p text:style-name="P41"/>
          </table:table-cell>
          <table:table-cell table:style-name="Cell36">
            <text:p text:style-name="P42"><text:span text:style-name="T42_1">文資科</text:span></text:p>
            <text:p text:style-name="P43"><text:span text:style-name="T43_1">梁靜怡</text:span></text:p>
            <text:p text:style-name="P44"><text:span text:style-name="T44_1">325643#803</text:span></text:p>
          </table:table-cell>
        </table:table-row>
        <table:table-row table:style-name="Row5">
          <table:table-cell table:style-name="Cell37">
            <text:p text:style-name="P45"><text:span text:style-name="T45_1">4</text:span></text:p>
          </table:table-cell>
          <table:table-cell table:style-name="Cell38">
            <text:p text:style-name="P46"><text:span text:style-name="T46_1">108</text:span></text:p>
          </table:table-cell>
          <table:table-cell table:style-name="Cell39">
            <text:p text:style-name="P47"><text:span text:style-name="T47_1">金門縣文化局</text:span></text:p>
          </table:table-cell>
          <table:table-cell table:style-name="Cell40">
            <text:p text:style-name="P48"><text:span text:style-name="T48_1">國史館臺灣文獻館</text:span></text:p>
          </table:table-cell>
          <table:table-cell table:style-name="Cell41">
            <text:p text:style-name="P49"><text:span text:style-name="T49_1">&lt;道範顏馨</text:span><text:span text:style-name="T49_2"><text:s/></text:span><text:span text:style-name="T49_3">五</text:span><text:span text:style-name="T49_4">桂聯芳</text:span><text:span text:style-name="T49_5">&gt;書籍出版獲獎</text:span></text:p>
          </table:table-cell>
          <table:table-cell table:style-name="Cell42">
            <text:p text:style-name="P50"><text:span text:style-name="T50_1">佳作</text:span></text:p>
          </table:table-cell>
          <table:table-cell table:style-name="Cell43">
            <text:p text:style-name="P51"><draw:frame svg:x="1.54cm" svg:y="0.062cm" svg:width="2.99cm" svg:height="3.877cm" draw:style-name="FR4" text:anchor-type="char" draw:z-index="24"><draw:image xlink:href="Pictures/image4.jpeg" xlink:type="simple" xlink:show="embed" xlink:actuate="onLoad"/></draw:frame></text:p>
          </table:table-cell>
          <table:table-cell table:style-name="Cell44">
            <text:p text:style-name="P52"/>
          </table:table-cell>
          <table:table-cell table:style-name="Cell45">
            <text:p text:style-name="P53"><text:span text:style-name="T53_1">文資科</text:span></text:p>
            <text:p text:style-name="P54"><text:span text:style-name="T54_1">梁靜怡</text:span></text:p>
            <text:p text:style-name="P55"><text:span text:style-name="T55_1">325643#803</text:span></text:p>
          </table:table-cell>
        </table:table-row>
        <table:table-row table:style-name="Row6">
          <table:table-cell table:style-name="Cell46">
            <text:p text:style-name="P56"><text:span text:style-name="T56_1">5</text:span></text:p>
          </table:table-cell>
          <table:table-cell table:style-name="Cell47">
            <text:p text:style-name="P57"><text:span text:style-name="T57_1">108</text:span></text:p>
          </table:table-cell>
          <table:table-cell table:style-name="Cell48">
            <text:p text:style-name="P58"><text:span text:style-name="T58_1">金門縣文化局</text:span></text:p>
          </table:table-cell>
          <table:table-cell table:style-name="Cell49">
            <text:p text:style-name="P59"><text:span text:style-name="T59_1">國史館臺灣文獻館</text:span></text:p>
          </table:table-cell>
          <table:table-cell table:style-name="Cell50">
            <text:p text:style-name="P60"><text:span text:style-name="T60_1">&lt;馬六甲山王與海王：吳心泉家族史&gt;書籍出版獲獎</text:span></text:p>
          </table:table-cell>
          <table:table-cell table:style-name="Cell51">
            <text:p text:style-name="P61"><text:span text:style-name="T61_1">佳作</text:span><text:span text:style-name="T61_2"><text:s text:c="4"/></text:span></text:p>
          </table:table-cell>
          <table:table-cell table:style-name="Cell52">
            <text:p text:style-name="P62"><draw:frame svg:x="1.762cm" svg:y="0.002cm" svg:width="2.646cm" svg:height="3.441cm" draw:style-name="FR5" text:anchor-type="char" draw:z-index="23"><draw:image xlink:href="Pictures/image5.jpeg" xlink:type="simple" xlink:show="embed" xlink:actuate="onLoad"/></draw:frame></text:p>
          </table:table-cell>
          <table:table-cell table:style-name="Cell53">
            <text:p text:style-name="P63"/>
          </table:table-cell>
          <table:table-cell table:style-name="Cell54">
            <text:p text:style-name="P64"><text:span text:style-name="T64_1">文資科</text:span></text:p>
            <text:p text:style-name="P65"><text:span text:style-name="T65_1">曾淑鈴</text:span></text:p>
            <text:p text:style-name="P66"><text:span text:style-name="T66_1">325643#815</text:span></text:p>
          </table:table-cell>
        </table:table-row>
        <table:table-row table:style-name="Row7">
          <table:table-cell table:style-name="Cell55">
            <text:p text:style-name="P67"><text:span text:style-name="T67_1">6</text:span></text:p>
          </table:table-cell>
          <table:table-cell table:style-name="Cell56">
            <text:p text:style-name="P68"><text:span text:style-name="T68_1">108</text:span></text:p>
          </table:table-cell>
          <table:table-cell table:style-name="Cell57">
            <text:p text:style-name="P69"><text:span text:style-name="T69_1">金門縣文化局</text:span></text:p>
          </table:table-cell>
          <table:table-cell table:style-name="Cell58">
            <text:p text:style-name="P70"><text:span text:style-name="T70_1">國史館臺灣</text:span><text:span text:style-name="T70_2">文獻館獎</text:span></text:p>
          </table:table-cell>
          <table:table-cell table:style-name="Cell59">
            <text:p text:style-name="P71"><text:span text:style-name="T71_1">金門</text:span><text:span text:style-name="T71_2">村史</text:span></text:p>
          </table:table-cell>
          <table:table-cell table:style-name="Cell60">
            <text:p text:style-name="P72"><text:span text:style-name="T72_1">佳作</text:span><text:span text:style-name="T72_2">獎</text:span></text:p>
          </table:table-cell>
          <table:table-cell table:style-name="Cell61">
            <text:p text:style-name="P73"/>
            <text:p text:style-name="P74"><draw:frame svg:x="0.467cm" svg:y="0.03cm" svg:width="4.484cm" svg:height="2.651cm" draw:style-name="FR6" text:anchor-type="char" draw:z-index="9"><draw:image xlink:href="Pictures/image6.jpeg" xlink:type="simple" xlink:show="embed" xlink:actuate="onLoad"/><svg:desc>固若金湯．雄鎮海門：金門城</svg:desc></draw:frame></text:p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><draw:frame svg:x="0.342cm" svg:y="-2.491cm" svg:width="4.414cm" svg:height="2.9cm" draw:style-name="FR7" text:anchor-type="char" draw:z-index="10"><draw:image xlink:href="Pictures/image7.jpeg" xlink:type="simple" xlink:show="embed" xlink:actuate="onLoad"/><svg:desc>烈嶼西方甲傳奇：佛祖上帝公庇佑的子民</svg:desc></draw:frame></text:p>
            <text:p text:style-name="P86"/>
            <text:p text:style-name="P87"/>
            <text:p text:style-name="P88"/>
            <text:p text:style-name="P89"><draw:frame svg:x="0.335cm" svg:y="0.388cm" svg:width="3.674cm" svg:height="2.898cm" draw:style-name="FR8" text:anchor-type="char" draw:z-index="11"><draw:image xlink:href="Pictures/image8.jpeg" xlink:type="simple" xlink:show="embed" xlink:actuate="onLoad"/><svg:desc>搜尋結果- 三民網路書店</svg:desc></draw:frame></text:p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><draw:frame svg:x="0.019cm" svg:y="0.018cm" svg:width="4.782cm" svg:height="2.896cm" draw:style-name="FR9" text:anchor-type="char" draw:z-index="12"><draw:image xlink:href="Pictures/image9.jpeg" xlink:type="simple" xlink:show="embed" xlink:actuate="onLoad"/><svg:desc>六甲水濱之巔-浦邉-傳承鄉土的記憶</svg:desc></draw:frame>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</table:table-cell>
          <table:table-cell table:style-name="Cell62">
            <text:p text:style-name="P104"><text:span text:style-name="T104_1">金門</text:span><text:span text:style-name="T104_2">村史</text:span><text:span text:style-name="T104_3">四冊</text:span><text:span text:style-name="T104_4">：</text:span></text:p>
            <text:p text:style-name="P105"><text:span text:style-name="T105_1">陳炳容「固若金湯、雄鎮海門-金門城」</text:span></text:p>
            <text:p text:style-name="P106"><text:span text:style-name="T106_1">林志斌．洪清漳「烈嶼西</text:span><text:span text:style-name="T106_2">方傳奇-佛祖、上帝公庇佑的子民」</text:span></text:p>
            <text:p text:style-name="P107"><text:span text:style-name="T107_1">王建成</text:span><text:span text:style-name="T107_2">「</text:span><text:span text:style-name="T107_3">東沙聚落村史</text:span><text:span text:style-name="T107_4">︽</text:span><text:span text:style-name="T107_5">綺麗</text:span><text:span text:style-name="T107_6">東鄉-情深話東沙︾</text:span><text:span text:style-name="T107_7">」</text:span></text:p>
            <text:p text:style-name="P108"><text:span text:style-name="T108_1">何志強「水濱之巔-浦邊」</text:span></text:p>
          </table:table-cell>
          <table:table-cell table:style-name="Cell63">
            <text:p text:style-name="P109"><text:span text:style-name="T109_1">圖資科</text:span></text:p>
            <text:p text:style-name="P110"><text:span text:style-name="T110_1">薛濱濱</text:span></text:p>
            <text:p text:style-name="P111"><text:span text:style-name="T111_1">328638*215</text:span></text:p>
          </table:table-cell>
        </table:table-row>
        <table:table-row table:style-name="Row8">
          <table:table-cell table:style-name="Cell64">
            <text:p text:style-name="P112"><text:span text:style-name="T112_1">7</text:span></text:p>
          </table:table-cell>
          <table:table-cell table:style-name="Cell65">
            <text:p text:style-name="P113"><text:span text:style-name="T113_1">10</text:span><text:span text:style-name="T113_2">8</text:span></text:p>
          </table:table-cell>
          <table:table-cell table:style-name="Cell66">
            <text:p text:style-name="P114"><text:span text:style-name="T114_1">金門縣文化局</text:span></text:p>
          </table:table-cell>
          <table:table-cell table:style-name="Cell67">
            <text:p text:style-name="P115"><text:span text:style-name="T115_1">國史館臺灣</text:span><text:span text:style-name="T115_2">文獻館獎</text:span></text:p>
          </table:table-cell>
          <table:table-cell table:style-name="Cell68">
            <text:p text:style-name="P116"><text:span text:style-name="T116_1">浯</text:span><text:span text:style-name="T116_2">島春秋-金門新</text:span><text:span text:style-name="T116_3">誌</text:span><text:span text:style-name="T116_4">書</text:span></text:p>
          </table:table-cell>
          <table:table-cell table:style-name="Cell69">
            <text:p text:style-name="P117"><text:span text:style-name="T117_1">佳作</text:span><text:span text:style-name="T117_2">獎</text:span></text:p>
          </table:table-cell>
          <table:table-cell table:style-name="Cell70">
            <text:p text:style-name="P118"/>
            <text:p text:style-name="P119"/>
            <text:p text:style-name="P120"/>
            <text:p text:style-name="P121"/>
            <text:p text:style-name="P122"><draw:frame svg:x="0.321cm" svg:y="-1.85cm" svg:width="4.457cm" svg:height="2.858cm" draw:style-name="FR10" text:anchor-type="char" draw:z-index="14"><draw:image xlink:href="Pictures/image10.jpeg" xlink:type="simple" xlink:show="embed" xlink:actuate="onLoad"/><svg:desc>金石堂－浯島春秋：金門新誌書</svg:desc></draw:frame></text:p>
          </table:table-cell>
          <table:table-cell table:style-name="Cell71">
            <text:p text:style-name="P123"/>
          </table:table-cell>
          <table:table-cell table:style-name="Cell72">
            <text:p text:style-name="P124"><text:span text:style-name="T124_1">圖資科</text:span></text:p>
            <text:p text:style-name="P125"><text:span text:style-name="T125_1">陳韋達</text:span><text:span text:style-name="T125_2">328638*202</text:span></text:p>
          </table:table-cell>
        </table:table-row>
        <table:table-row table:style-name="Row9">
          <table:table-cell table:style-name="Cell73">
            <text:p text:style-name="P126"><text:span text:style-name="T126_1">8</text:span></text:p>
          </table:table-cell>
          <table:table-cell table:style-name="Cell74">
            <text:p text:style-name="P127"><text:span text:style-name="T127_1">108</text:span></text:p>
          </table:table-cell>
          <table:table-cell table:style-name="Cell75">
            <text:p text:style-name="P128"><text:span text:style-name="T128_1">金門縣文化局</text:span></text:p>
          </table:table-cell>
          <table:table-cell table:style-name="Cell76">
            <text:p text:style-name="P129"/>
          </table:table-cell>
          <table:table-cell table:style-name="Cell77">
            <text:p text:style-name="P130"><text:span text:style-name="T130_1">金門戰役史蹟口述歷史：最前線：大膽夢</text:span><text:span text:style-name="T130_2">迴吹角連</text:span><text:span text:style-name="T130_3">營</text:span></text:p>
          </table:table-cell>
          <table:table-cell table:style-name="Cell78">
            <text:p text:style-name="P131"><text:span text:style-name="T131_1">佳作</text:span><text:span text:style-name="T131_2">獎</text:span></text:p>
          </table:table-cell>
          <table:table-cell table:style-name="Cell79">
            <text:p text:style-name="P132"><draw:frame svg:x="1.18cm" svg:y="-0.012cm" svg:width="3.096cm" svg:height="3.334cm" draw:style-name="FR11" text:anchor-type="char" draw:z-index="15"><draw:image xlink:href="Pictures/image11.jpeg" xlink:type="simple" xlink:show="embed" xlink:actuate="onLoad"/><svg:desc>三民主義統一中國〉大膽屹立44載仍深植全臺中國人心- 全球粥会——一个东方沙龙的沿袭</svg:desc></draw:frame></text:p>
            <text:p text:style-name="P133"/>
          </table:table-cell>
          <table:table-cell table:style-name="Cell80">
            <text:p text:style-name="P134"/>
          </table:table-cell>
          <table:table-cell table:style-name="Cell81">
            <text:p text:style-name="P135"><text:span text:style-name="T135_1">圖資科</text:span></text:p>
            <text:p text:style-name="P136"><text:span text:style-name="T136_1">莊曜誠</text:span></text:p>
            <text:p text:style-name="P137"><text:span text:style-name="T137_1">328638*209</text:span></text:p>
          </table:table-cell>
        </table:table-row>
        <table:table-row table:style-name="Row10">
          <table:table-cell table:style-name="Cell82">
            <text:p text:style-name="P138"><text:span text:style-name="T138_1">9</text:span></text:p>
          </table:table-cell>
          <table:table-cell table:style-name="Cell83">
            <text:p text:style-name="P139"><text:span text:style-name="T139_1">108</text:span></text:p>
          </table:table-cell>
          <table:table-cell table:style-name="Cell84">
            <text:p text:style-name="P140"><text:span text:style-name="T140_1">金門縣文化局</text:span></text:p>
          </table:table-cell>
          <table:table-cell table:style-name="Cell85">
            <text:p text:style-name="P141"><text:span text:style-name="T141_1">教育部</text:span></text:p>
          </table:table-cell>
          <table:table-cell table:style-name="Cell86">
            <text:p text:style-name="P142"><text:span text:style-name="T142_1">榮</text:span><text:span text:style-name="T142_2">獲</text:span><text:span text:style-name="T142_3">全國</text:span><text:span text:style-name="T142_4">「108年臺灣閱讀風貌及全民閱讀力年度報告」-</text:span></text:p>
            <text:p text:style-name="P143"><text:span text:style-name="T143_1">1.整體閱讀力成長幅度8%，「50萬人以下人口組」榮獲第一名；</text:span></text:p>
            <text:p text:style-name="P144"><text:span text:style-name="T144_1">2.全國各縣市全民閱讀力表現，「人</text:span><text:span text:style-name="T144_2">均借閱冊</text:span><text:span text:style-name="T144_3">數」榮獲第二名；3.全國各縣市全民閱讀力表現，「</text:span><text:span text:style-name="T144_4">人均擁書冊</text:span><text:span text:style-name="T144_5">數」榮獲第五名</text:span></text:p>
          </table:table-cell>
          <table:table-cell table:style-name="Cell87">
            <text:p text:style-name="P145"><text:span text:style-name="T145_1">第一名</text:span></text:p>
            <text:p text:style-name="P146"><text:span text:style-name="T146_1">第二名</text:span></text:p>
            <text:p text:style-name="P147"><text:span text:style-name="T147_1">第五名</text:span></text:p>
          </table:table-cell>
          <table:table-cell table:style-name="Cell88">
            <text:p text:style-name="P148"><draw:frame svg:x="2.457cm" svg:y="-1.483cm" svg:width="2.409cm" svg:height="3.387cm" draw:style-name="FR12" text:anchor-type="char" draw:z-index="8"><draw:image xlink:href="Pictures/image12.jpeg" xlink:type="simple" xlink:show="embed" xlink:actuate="onLoad"/><svg:desc>C:\Users\user\Desktop\109年圖資科資料\108年閱讀新風貌\借閱冊數第2名.jpg</svg:desc></draw:frame><draw:frame svg:x="-0.136cm" svg:y="-1.547cm" svg:width="2.556cm" svg:height="3.572cm" draw:style-name="FR13" text:anchor-type="char" draw:z-index="0"><draw:image xlink:href="Pictures/image13.jpeg" xlink:type="simple" xlink:show="embed" xlink:actuate="onLoad"/><svg:desc>C:\Users\user\Desktop\109年圖資科資料\108年閱讀新風貌\整體閱讀力第一名.jpg</svg:desc></draw:frame></text:p>
            <text:p text:style-name="P149"><text:bookmark-start text:name="_GoBack"/><text:bookmark-end text:name="_GoBack"/><draw:frame svg:x="-0.136cm" svg:y="1.572cm" svg:width="2.591cm" svg:height="3.572cm" draw:style-name="FR14" text:anchor-type="char" draw:z-index="13"><draw:image xlink:href="Pictures/image14.jpeg" xlink:type="simple" xlink:show="embed" xlink:actuate="onLoad"/><svg:desc>C:\Users\user\Desktop\109年圖資科資料\108年閱讀新風貌\擁書冊數第五名.jpg</svg:desc></draw:frame></text:p>
          </table:table-cell>
          <table:table-cell table:style-name="Cell89">
            <text:p text:style-name="P150"><text:span text:style-name="T150_1">「108年臺灣閱讀風貌及全民閱讀力年度報告」-</text:span></text:p>
            <text:p text:style-name="P151"><text:span text:style-name="T151_1">1.整體閱讀力成長幅度8%，「50萬人以下人口組」榮獲第一名；</text:span></text:p>
            <text:p text:style-name="P152"><text:span text:style-name="T152_1">2.全國各縣市全民閱讀力表現，「人</text:span><text:span text:style-name="T152_2">均借閱冊</text:span><text:span text:style-name="T152_3">數」榮獲第二名；3.全國各縣市全民閱讀力表現，「</text:span><text:span text:style-name="T152_4">人均擁書冊</text:span><text:span text:style-name="T152_5">數」榮獲第五名</text:span></text:p>
          </table:table-cell>
          <table:table-cell table:style-name="Cell90">
            <text:p text:style-name="P153"><text:span text:style-name="T153_1">圖資科</text:span></text:p>
            <text:p text:style-name="P154"><text:span text:style-name="T154_1">何科長桂泉</text:span></text:p>
            <text:p text:style-name="P155"><text:span text:style-name="T155_1">328638*201</text:span></text:p>
          </table:table-cell>
        </table:table-row>
        <table:table-row table:style-name="Row11">
          <table:table-cell table:style-name="Cell91">
            <text:p text:style-name="P156"><text:span text:style-name="T156_1">10</text:span></text:p>
          </table:table-cell>
          <table:table-cell table:style-name="Cell92">
            <text:p text:style-name="P157"><text:span text:style-name="T157_1">109</text:span></text:p>
          </table:table-cell>
          <table:table-cell table:style-name="Cell93">
            <text:p text:style-name="P158"><text:span text:style-name="T158_1">金門縣文化局</text:span></text:p>
          </table:table-cell>
          <table:table-cell table:style-name="Cell94">
            <text:p text:style-name="P159"><text:span text:style-name="T159_1">國史館臺灣文獻館</text:span></text:p>
          </table:table-cell>
          <table:table-cell table:style-name="Cell95">
            <text:p text:style-name="P160"><text:span text:style-name="T160_1">&lt;2018金門學國際學術研討會論文&gt;書籍出版獲獎</text:span></text:p>
          </table:table-cell>
          <table:table-cell table:style-name="Cell96">
            <text:p text:style-name="P161"><text:span text:style-name="T161_1">佳作</text:span></text:p>
          </table:table-cell>
          <table:table-cell table:style-name="Cell97">
            <text:p text:style-name="P162"><draw:frame svg:x="-4.212cm" svg:y="-0.028cm" svg:width="3.521cm" svg:height="4.974cm" draw:style-name="FR15" text:anchor-type="char" draw:z-index="3"><draw:image xlink:href="Pictures/image15.jpeg" xlink:type="simple" xlink:show="embed" xlink:actuate="onLoad"/></draw:frame></text:p>
          </table:table-cell>
          <table:table-cell table:style-name="Cell98">
            <text:p text:style-name="P163"/>
          </table:table-cell>
          <table:table-cell table:style-name="Cell99">
            <text:p text:style-name="P164"><text:span text:style-name="T164_1">文資科</text:span></text:p>
            <text:p text:style-name="P165"><text:span text:style-name="T165_1">李雯</text:span></text:p>
            <text:p text:style-name="P166"><text:span text:style-name="T166_1">325643#816</text:span></text:p>
          </table:table-cell>
        </table:table-row>
        <table:table-row table:style-name="Row12">
          <table:table-cell table:style-name="Cell100">
            <text:p text:style-name="P167"><text:span text:style-name="T167_1">11</text:span></text:p>
          </table:table-cell>
          <table:table-cell table:style-name="Cell101">
            <text:p text:style-name="P168"><text:span text:style-name="T168_1">109</text:span></text:p>
          </table:table-cell>
          <table:table-cell table:style-name="Cell102">
            <text:p text:style-name="P169"><text:span text:style-name="T169_1">金門縣文化局</text:span></text:p>
          </table:table-cell>
          <table:table-cell table:style-name="Cell103">
            <text:p text:style-name="P170"><text:span text:style-name="T170_1">國史館臺灣文獻館</text:span></text:p>
          </table:table-cell>
          <table:table-cell table:style-name="Cell104">
            <text:p text:style-name="P171"><text:span text:style-name="T171_1">&lt;金門瓊林蔡氏祭祖文化【小宗、墓祭、開別祖】<text:s/>&gt;書籍出版獲獎</text:span></text:p>
          </table:table-cell>
          <table:table-cell table:style-name="Cell105">
            <text:p text:style-name="P172"><text:span text:style-name="T172_1">佳作</text:span></text:p>
          </table:table-cell>
          <table:table-cell table:style-name="Cell106">
            <text:p text:style-name="P173"><draw:frame svg:x="-2.034cm" svg:y="-0.026cm" svg:width="3.404cm" svg:height="4.805cm" draw:style-name="FR16" text:anchor-type="char" draw:z-index="5"><draw:image xlink:href="Pictures/image16.jpeg" xlink:type="simple" xlink:show="embed" xlink:actuate="onLoad"/></draw:frame></text:p>
          </table:table-cell>
          <table:table-cell table:style-name="Cell107">
            <text:p text:style-name="P174"/>
          </table:table-cell>
          <table:table-cell table:style-name="Cell108">
            <text:p text:style-name="P175"><text:span text:style-name="T175_1">文資科</text:span></text:p>
            <text:p text:style-name="P176"><text:span text:style-name="T176_1">郭澤萍</text:span></text:p>
            <text:p text:style-name="P177"><text:span text:style-name="T177_1">325643#805</text:span></text:p>
          </table:table-cell>
        </table:table-row>
        <table:table-row table:style-name="Row13">
          <table:table-cell table:style-name="Cell109">
            <text:p text:style-name="P178"><text:span text:style-name="T178_1">12</text:span></text:p>
          </table:table-cell>
          <table:table-cell table:style-name="Cell110">
            <text:p text:style-name="P179"><text:span text:style-name="T179_1">109</text:span></text:p>
          </table:table-cell>
          <table:table-cell table:style-name="Cell111">
            <text:p text:style-name="P180"><text:span text:style-name="T180_1">金門縣文化局</text:span></text:p>
          </table:table-cell>
          <table:table-cell table:style-name="Cell112">
            <text:p text:style-name="P181"><text:span text:style-name="T181_1">國史館臺灣文獻館</text:span></text:p>
          </table:table-cell>
          <table:table-cell table:style-name="Cell113">
            <text:p text:style-name="P182"><text:span text:style-name="T182_1">&lt;</text:span><text:span text:style-name="T182_2">深藏古老巷</text:span><text:span text:style-name="T182_3">弄間的寶物</text:span><text:span text:style-name="T182_4">&gt;</text:span><text:span text:style-name="T182_5">書籍出版獲獎</text:span></text:p>
          </table:table-cell>
          <table:table-cell table:style-name="Cell114">
            <text:p text:style-name="P183"><text:span text:style-name="T183_1">佳作</text:span></text:p>
          </table:table-cell>
          <table:table-cell table:style-name="Cell115">
            <text:p text:style-name="P184"><draw:frame svg:x="-3.339cm" svg:y="0.005cm" svg:width="2.873cm" svg:height="4.128cm" draw:style-name="FR17" text:anchor-type="char" draw:z-index="6"><draw:image xlink:href="Pictures/image17.jpeg" xlink:type="simple" xlink:show="embed" xlink:actuate="onLoad"/></draw:frame></text:p>
          </table:table-cell>
          <table:table-cell table:style-name="Cell116">
            <text:p text:style-name="P185"/>
          </table:table-cell>
          <table:table-cell table:style-name="Cell117">
            <text:p text:style-name="P186"><text:span text:style-name="T186_1">文資科</text:span></text:p>
            <text:p text:style-name="P187"><text:span text:style-name="T187_1">梁靜怡</text:span></text:p>
            <text:p text:style-name="P188"><text:span text:style-name="T188_1">325643#803</text:span></text:p>
          </table:table-cell>
        </table:table-row>
        <table:table-row table:style-name="Row14">
          <table:table-cell table:style-name="Cell118">
            <text:p text:style-name="P189"><text:span text:style-name="T189_1">13</text:span></text:p>
          </table:table-cell>
          <table:table-cell table:style-name="Cell119">
            <text:p text:style-name="P190"><text:span text:style-name="T190_1">109</text:span></text:p>
          </table:table-cell>
          <table:table-cell table:style-name="Cell120">
            <text:p text:style-name="P191"><text:span text:style-name="T191_1">金門縣文化局</text:span></text:p>
          </table:table-cell>
          <table:table-cell table:style-name="Cell121">
            <text:p text:style-name="P192"><text:span text:style-name="T192_1">國史館臺灣文獻館</text:span></text:p>
          </table:table-cell>
          <table:table-cell table:style-name="Cell122">
            <text:p text:style-name="P193"><text:span text:style-name="T193_1">&lt;</text:span><text:span text:style-name="T193_2">父子名</text:span><text:span text:style-name="T193_3">宦</text:span><text:span text:style-name="T193_4">-瓊林蔡貴易與蔡獻臣之學行&gt;書籍出版獲獎</text:span></text:p>
          </table:table-cell>
          <table:table-cell table:style-name="Cell123">
            <text:p text:style-name="P194"><text:span text:style-name="T194_1">佳作</text:span></text:p>
          </table:table-cell>
          <table:table-cell table:style-name="Cell124">
            <text:p text:style-name="P195"><draw:frame svg:x="-0.161cm" svg:y="0.379cm" svg:width="3.399cm" svg:height="4.154cm" draw:style-name="FR18" text:anchor-type="char" draw:z-index="7"><draw:image xlink:href="Pictures/image18.jpeg" xlink:type="simple" xlink:show="embed" xlink:actuate="onLoad"/></draw:frame></text:p>
          </table:table-cell>
          <table:table-cell table:style-name="Cell125">
            <text:p text:style-name="P196"/>
          </table:table-cell>
          <table:table-cell table:style-name="Cell126">
            <text:p text:style-name="P197"><text:span text:style-name="T197_1">文資科</text:span></text:p>
            <text:p text:style-name="P198"><text:span text:style-name="T198_1">梁靜怡</text:span></text:p>
            <text:p text:style-name="P199"><text:span text:style-name="T199_1">325643#803</text:span></text:p>
          </table:table-cell>
        </table:table-row>
        <table:table-row table:style-name="Row15">
          <table:table-cell table:style-name="Cell127">
            <text:p text:style-name="P200"><text:span text:style-name="T200_1">14</text:span></text:p>
          </table:table-cell>
          <table:table-cell table:style-name="Cell128">
            <text:p text:style-name="P201"><text:span text:style-name="T201_1">109</text:span></text:p>
            <text:p text:style-name="P202"/>
          </table:table-cell>
          <table:table-cell table:style-name="Cell129">
            <text:p text:style-name="P203"><text:span text:style-name="T203_1">金門縣文化局</text:span></text:p>
          </table:table-cell>
          <table:table-cell table:style-name="Cell130">
            <text:p text:style-name="P204"><text:span text:style-name="T204_1">國史館臺灣</text:span><text:span text:style-name="T204_2">文獻館獎</text:span></text:p>
          </table:table-cell>
          <table:table-cell table:style-name="Cell131">
            <text:p text:style-name="P205"><text:span text:style-name="T205_1">金門村史</text:span></text:p>
          </table:table-cell>
          <table:table-cell table:style-name="Cell132">
            <text:p text:style-name="P206"><text:span text:style-name="T206_1">優等獎</text:span></text:p>
          </table:table-cell>
          <table:table-cell table:style-name="Cell133">
            <text:p text:style-name="P207"/>
            <text:p text:style-name="P208"><draw:frame svg:x="0.252cm" svg:y="0.046cm" svg:width="3.625cm" svg:height="3.281cm" draw:style-name="FR19" text:anchor-type="char" draw:z-index="21"><draw:image xlink:href="Pictures/image19.jpeg" xlink:type="simple" xlink:show="embed" xlink:actuate="onLoad"/><svg:desc>阮的家鄉是碧山</svg:desc></draw:frame></text:p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><draw:frame svg:x="0.723cm" svg:y="0.258cm" svg:width="3.709cm" svg:height="3.709cm" draw:style-name="FR20" text:anchor-type="char" draw:z-index="20"><draw:image xlink:href="Pictures/image20.jpeg" xlink:type="simple" xlink:show="embed" xlink:actuate="onLoad"/><svg:desc>庵前村村史</svg:desc></draw:frame></text:p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><draw:frame svg:x="0.259cm" svg:y="0.062cm" svg:width="3.971cm" svg:height="2.584cm" draw:style-name="FR21" text:anchor-type="char" draw:z-index="19"><draw:image xlink:href="Pictures/image21.jpeg" xlink:type="simple" xlink:show="embed" xlink:actuate="onLoad"/><svg:desc>營山風情</svg:desc></draw:frame></text:p>
            <text:p text:style-name="P225"/>
            <text:p text:style-name="P226"/>
            <text:p text:style-name="P227"/>
            <text:p text:style-name="P228"/>
            <text:p text:style-name="P229"/>
            <text:p text:style-name="P230"><draw:frame svg:x="0.508cm" svg:y="0.342cm" svg:width="3.545cm" svg:height="3.217cm" draw:style-name="FR22" text:anchor-type="char" draw:z-index="18"><draw:image xlink:href="Pictures/image22.jpeg" xlink:type="simple" xlink:show="embed" xlink:actuate="onLoad"/><svg:desc>紅土下的奇蹟：昔果山村史</svg:desc></draw:frame></text:p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><draw:frame svg:x="0.496cm" svg:y="0.042cm" svg:width="3.704cm" svg:height="3.461cm" draw:style-name="FR23" text:anchor-type="char" draw:z-index="17"><draw:image xlink:href="Pictures/image23.jpeg" xlink:type="simple" xlink:show="embed" xlink:actuate="onLoad"/><svg:desc>料羅村史：行過千帆見證歷史</svg:desc></draw:frame></text:p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><draw:frame svg:x="0.363cm" svg:y="0.302cm" svg:width="3.819cm" svg:height="2.725cm" draw:style-name="FR24" text:anchor-type="char" draw:z-index="16"><draw:image xlink:href="Pictures/image24.jpeg" xlink:type="simple" xlink:show="embed" xlink:actuate="onLoad"/><svg:desc>孚佑東洲．車鼓響</svg:desc></draw:frame></text:p>
            <text:p text:style-name="P245"/>
            <text:p text:style-name="P246"/>
            <text:p text:style-name="P247"/>
            <text:p text:style-name="P248"/>
            <text:p text:style-name="P249"/>
          </table:table-cell>
          <table:table-cell table:style-name="Cell134">
            <text:p text:style-name="P250"><text:span text:style-name="T250_1">金門村史六冊：</text:span></text:p>
            <text:p text:style-name="P251"><text:span text:style-name="T251_1">陳長慶「金門村史--</text:span><text:span text:style-name="T251_2">阮</text:span><text:span text:style-name="T251_3">的家鄉是碧山」</text:span></text:p>
            <text:p text:style-name="P252"><text:span text:style-name="T252_1">董群廉</text:span><text:span text:style-name="T252_2">「庵前村村史」</text:span></text:p>
            <text:p text:style-name="P253"><text:span text:style-name="T253_1">林怡種「</text:span><text:span text:style-name="T253_2">營山風情</text:span><text:span text:style-name="T253_3">」</text:span></text:p>
            <text:p text:style-name="P254"><text:span text:style-name="T254_1">吳啟騰．陳秀</text:span><text:span text:style-name="T254_2">竹「紅土下的奇蹟-</text:span><text:span text:style-name="T254_3">昔果山村史</text:span><text:span text:style-name="T254_4">」</text:span></text:p>
            <text:p text:style-name="P255"><text:span text:style-name="T255_1">張火木「</text:span><text:span text:style-name="T255_2">料羅村史</text:span><text:span text:style-name="T255_3">:行過</text:span><text:span text:style-name="T255_4">千帆見証</text:span><text:span text:style-name="T255_5">歷史」</text:span></text:p>
            <text:p text:style-name="P256"><text:span text:style-name="T256_1">陳永富「</text:span><text:span text:style-name="T256_2">孚佑東洲·車鼓響</text:span><text:span text:style-name="T256_3">」</text:span></text:p>
          </table:table-cell>
          <table:table-cell table:style-name="Cell135">
            <text:p text:style-name="P257"><text:span text:style-name="T257_1">圖資科</text:span></text:p>
            <text:p text:style-name="P258"><text:span text:style-name="T258_1">薛濱濱</text:span></text:p>
            <text:p text:style-name="P259"><text:span text:style-name="T259_1">328638*215</text:span></text:p>
          </table:table-cell>
        </table:table-row>
        <table:table-row table:style-name="Row16">
          <table:table-cell table:style-name="Cell136">
            <text:p text:style-name="P260"><text:span text:style-name="T260_1">15</text:span></text:p>
          </table:table-cell>
          <table:table-cell table:style-name="Cell137">
            <text:p text:style-name="P261"><text:span text:style-name="T261_1">109</text:span></text:p>
          </table:table-cell>
          <table:table-cell table:style-name="Cell138">
            <text:p text:style-name="P262"><text:span text:style-name="T262_1">金門縣文化局</text:span></text:p>
          </table:table-cell>
          <table:table-cell table:style-name="Cell139">
            <text:p text:style-name="P263"/>
          </table:table-cell>
          <table:table-cell table:style-name="Cell140">
            <text:p text:style-name="P264"><text:span text:style-name="T264_1">金門</text:span><text:span text:style-name="T264_2">民防史話</text:span></text:p>
          </table:table-cell>
          <table:table-cell table:style-name="Cell141">
            <text:p text:style-name="P265"><text:span text:style-name="T265_1">佳作</text:span><text:span text:style-name="T265_2">獎</text:span></text:p>
          </table:table-cell>
          <table:table-cell table:style-name="Cell142">
            <text:p text:style-name="P266"><draw:frame svg:x="0cm" svg:y="0cm" svg:width="4.286cm" svg:height="3.297cm" draw:style-name="FR25" text:anchor-type="char" draw:transform="translate(-2.143cm -1.648cm) rotate (-4.71238898) translate(2.021cm -1.666cm)" draw:z-index="22"><draw:image xlink:href="Pictures/image25.jpeg" xlink:type="simple" xlink:show="embed" xlink:actuate="onLoad"/><svg:desc>C:\Users\user\Desktop\金門民防史話.jpg</svg:desc></draw:frame></text:p>
          </table:table-cell>
          <table:table-cell table:style-name="Cell143">
            <text:p text:style-name="P267"><text:span text:style-name="T267_1">金門</text:span><text:span text:style-name="T267_2">民防史話</text:span></text:p>
          </table:table-cell>
          <table:table-cell table:style-name="Cell144">
            <text:p text:style-name="P268"><text:span text:style-name="T268_1">圖資科</text:span></text:p>
            <text:p text:style-name="P269"><text:span text:style-name="T269_1">莊曜誠</text:span></text:p>
            <text:p text:style-name="P270"><text:span text:style-name="T270_1">328638*209</text:span></text:p>
          </table:table-cell>
        </table:table-row>
      </table:table>
      <text:p text:style-name="P271"/>
      <text:p text:style-name="P272"><text:span text:style-name="T272_1">承辦</text:span><text:span text:style-name="T272_2">人</text:span><text:span text:style-name="T272_3">：</text:span><text:span text:style-name="T272_4"><text:s text:c="8"/></text:span><text:span text:style-name="T272_5"><text:s text:c="5"/></text:span><text:span text:style-name="T272_6"><text:s text:c="5"/>科(課)長：<text:s text:c="8"/></text:span><text:span text:style-name="T272_7"><text:s text:c="3"/></text:span><text:span text:style-name="T272_8"><text:s/></text:span><text:span text:style-name="T272_9"><text:s text:c="2"/></text:span><text:span text:style-name="T272_10"><text:s text:c="4"/>副主</text:span><text:span text:style-name="T272_11">官(管)</text:span><text:span text:style-name="T272_12">：<text:s text:c="8"/></text:span><text:span text:style-name="T272_13"><text:s text:c="5"/></text:span><text:span text:style-name="T272_14"><text:s text:c="5"/></text:span><text:span text:style-name="T272_15">主官</text:span><text:span text:style-name="T272_16">(</text:span><text:span text:style-name="T272_17">管</text:span><text:span text:style-name="T272_18">)</text:span><text:span text:style-name="T272_19">：</text:span><text:span text:style-name="T272_20"><text:s text:c="9"/></text:span><text:span text:style-name="T272_21"><text:s text:c="5"/></text:span><text:span text:style-name="T272_22"><text:s text:c="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標楷體...." svg:font-family="標楷體...." style:font-family-generic="roman"/>
    <style:font-face style:name="Helvetica" svg:font-family="Helvetica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Normal_20_Indent" style:display-name="Normal Indent" style:family="paragraph" style:parent-style-name="Normal">
      <style:paragraph-properties fo:margin-left="0.847cm"/>
      <style:text-properties style:font-name="Times New Roman" style:font-name-asian="新細明體" style:font-name-complex="Times New Roman" style:font-size-complex="12pt"/>
    </style:style>
    <style:style style:name="Header" style:family="paragraph" style:parent-style-name="Normal">
      <style:paragraph-properties fo:orphans="2" fo:widows="2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style:font-size-complex="11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style:font-size-complex="11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List1Level0" style:family="text">
      <style:text-properties fo:color="#000000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font-weight="normal" style:font-weight-asian="normal"/>
    </style: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font-weight="normal" style:font-weight-asian="normal"/>
    </style: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font-weight="normal" style:font-weight-asian="normal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font-weight="normal" style:font-weight-asian="normal"/>
    </style: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font-weight="normal" style:font-weight-asian="normal"/>
    </style: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1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weight="normal" style:font-weight-asian="normal"/>
    </style: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5Level0" style:family="text">
      <style:text-properties fo:font-weight="normal" style:font-weight-asian="normal"/>
    </style:style>
    <text:list-style style:name="LS25">
      <text:list-level-style-number style:num-format="1" text:style-name="List2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fo:font-weight="normal" style:font-weight-asian="normal"/>
    </style:style>
    <text:list-style style:name="LS26">
      <text:list-level-style-number style:num-format="A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/>
      </text:list-level-style-number>
      <text:list-level-style-number style:num-format="1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2cm" fo:page-height="21.003cm" fo:padding-top="0cm" fo:margin-top="1.199cm" fo:padding-bottom="0cm" fo:margin-bottom="1.75cm" fo:padding-left="0cm" fo:margin-left="0.801cm" fo:padding-right="0cm" fo:margin-right="0.801cm"/>
      <style:footer-style>
        <style:header-footer-properties fo:min-height="-0.5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白婉慈</meta:initial-creator>
    <meta:creation-date>2020-11-05T05:39:00</meta:creation-date>
    <dc:creator>user</dc:creator>
    <dc:date>2020-11-10T01:56:00</dc:date>
    <meta:print-date>2020-11-10T01:53:00</meta:print-date>
    <meta:editing-cycles>24</meta:editing-cycles>
    <meta:editing-duration>PT1H46M</meta:editing-duration>
    <meta:document-statistic meta:page-count="7" meta:paragraph-count="3" meta:row-count="11" meta:word-count="246" meta:character-count="1650" meta:non-whitespace-character-count="1407"/>
  </office:meta>
</office:document-meta>
</file>