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Arial" svg:font-family="Arial" style:font-pitch="variable" style:font-family-generic="swiss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94cm" fo:orphans="2" fo:widows="2"/>
    </style:style>
    <style:style style:name="T1_1" style:family="text">
      <style:text-properties fo:color="#000000" style:font-name="標楷體" fo:font-size="14pt" style:font-name-asian="標楷體" style:font-size-asian="14pt" style:font-name-complex="Arial" style:font-size-complex="12pt" fo:font-weight="bold" style:font-weight-asian="bold"/>
    </style:style>
    <style:style style:name="T1_2" style:family="text">
      <style:text-properties fo:color="#000000" style:font-name="標楷體" fo:font-size="14pt" style:font-name-asian="標楷體" style:font-size-asian="14pt" style:font-name-complex="Arial" style:font-size-complex="12pt" fo:font-weight="bold" style:font-weight-asian="bold"/>
    </style:style>
    <style:style style:name="T1_3" style:family="text">
      <style:text-properties fo:color="#000000" style:font-name="標楷體" fo:font-size="14pt" style:font-name-asian="標楷體" style:font-size-asian="14pt" style:font-name-complex="Arial" style:font-size-complex="12pt" fo:language-asian="zh" fo:country-asian="HK" fo:font-weight="bold" style:font-weight-asian="bold"/>
    </style:style>
    <style:style style:name="T1_4" style:family="text">
      <style:text-properties fo:color="#000000" style:font-name="標楷體" fo:font-size="14pt" style:font-name-asian="標楷體" style:font-size-asian="14pt" style:font-name-complex="Arial" style:font-size-complex="12pt" fo:language-asian="zh" fo:country-asian="HK" fo:font-weight="bold" style:font-weight-asian="bold"/>
    </style:style>
    <style:style style:name="T1_5" style:family="text">
      <style:text-properties fo:color="#000000" style:font-name="Times New Roman" style:font-name-asian="標楷體" style:font-name-complex="Times New Roman" style:font-size-complex="12pt"/>
    </style:style>
    <style:style style:name="T1_6" style:family="text">
      <style:text-properties fo:color="#000000" style:font-name="標楷體" fo:font-size="14pt" style:font-name-asian="標楷體" style:font-size-asian="14pt" style:font-name-complex="Arial" style:font-size-complex="12pt" fo:font-weight="bold" style:font-weight-asian="bold"/>
    </style:style>
    <style:style style:name="T1_7" style:family="text">
      <style:text-properties fo:color="#000000" style:font-name="標楷體" fo:font-size="14pt" style:font-name-asian="標楷體" style:font-size-asian="14pt" style:font-name-complex="Arial" style:font-size-complex="12pt" fo:font-weight="bold" style:font-weight-asian="bold"/>
    </style:style>
    <style:style style:name="T1_8" style:family="text">
      <style:text-properties fo:color="#000000" style:font-name="標楷體" fo:font-size="14pt" style:font-name-asian="標楷體" style:font-size-asian="14pt" style:font-name-complex="Arial" style:font-size-complex="12pt" fo:font-weight="bold" style:font-weight-asian="bold"/>
    </style:style>
    <style:style style:name="T1_9" style:family="text">
      <style:text-properties fo:color="#000000" style:font-name="標楷體" fo:font-size="14pt" style:font-name-asian="標楷體" style:font-size-asian="14pt" style:font-name-complex="Arial" style:font-size-complex="12pt" fo:font-weight="bold" style:font-weight-asian="bold"/>
    </style:style>
    <style:style style:name="T1_10" style:family="text">
      <style:text-properties fo:color="#000000" style:font-name="標楷體" fo:font-size="14pt" style:font-name-asian="標楷體" style:font-size-asian="14pt" style:font-name-complex="Arial" style:font-size-complex="12pt" fo:font-weight="bold" style:font-weight-asian="bold"/>
    </style:style>
    <style:style style:name="Table1" style:family="table">
      <style:table-properties table:align="left" style:width="17.986cm" fo:margin-left="-0.259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3.951cm"/>
    </style:style>
    <style:style style:name="Column3" style:family="table-column">
      <style:table-column-properties style:column-width="3.551cm"/>
    </style:style>
    <style:style style:name="Column4" style:family="table-column">
      <style:table-column-properties style:column-width="3.764cm"/>
    </style:style>
    <style:style style:name="Column5" style:family="table-column">
      <style:table-column-properties style:column-width="3.237cm"/>
    </style:style>
    <style:style style:name="Column6" style:family="table-column">
      <style:table-column-properties style:column-width="2.251cm"/>
    </style:style>
    <style:style style:name="Row1" style:family="table-row">
      <style:table-row-properties style:min-row-height="1.27cm"/>
    </style:style>
    <style:style style:name="Cell1" style:family="table-cell">
      <style:table-cell-properties fo:background-color="#e7e6e6" style:vertical-align="middle" fo:border-top="#000000 0.053cm solid" fo:border-bottom="#000000 0.053cm solid" fo:padding-left="0.19cm" fo:border-left="#000000 0.053cm solid" fo:padding-right="0.19cm" fo:border-right="#000000 0.026cm solid" fo:wrap-option="wrap"/>
    </style:style>
    <style:style style:name="P2" style:family="paragraph" style:parent-style-name="Normal">
      <style:paragraph-properties fo:text-align="center" fo:line-height="0.635cm" style:vertical-align="middle"/>
    </style:style>
    <style:style style:name="T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2" style:family="table-cell">
      <style:table-cell-properties fo:background-color="#e7e6e6" style:vertical-align="middle" fo:border-top="#000000 0.053cm solid" fo:border-bottom="#000000 0.053cm solid" fo:padding-left="0.19cm" fo:border-left="#000000 0.026cm solid" fo:padding-right="0.19cm" fo:border-right="#000000 0.026cm solid" fo:wrap-option="wrap"/>
    </style:style>
    <style:style style:name="P3" style:family="paragraph" style:parent-style-name="Normal">
      <style:paragraph-properties fo:text-align="center" fo:line-height="0.635cm" style:vertical-align="middle"/>
    </style:style>
    <style:style style:name="T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3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3" style:family="table-cell">
      <style:table-cell-properties fo:background-color="#e7e6e6" style:vertical-align="middle" fo:border-top="#000000 0.053cm solid" fo:border-bottom="#000000 0.053cm solid" fo:padding-left="0.19cm" fo:border-left="#000000 0.026cm solid" fo:padding-right="0.19cm" fo:border-right="#000000 0.053cm solid" fo:wrap-option="wrap"/>
    </style:style>
    <style:style style:name="P4" style:family="paragraph" style:parent-style-name="Normal">
      <style:paragraph-properties fo:text-align="center" fo:line-height="0.635cm" style:vertical-align="middle"/>
    </style:style>
    <style:style style:name="T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27cm"/>
    </style:style>
    <style:style style:name="Cell4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26cm solid" fo:wrap-option="wrap"/>
    </style:style>
    <style:style style:name="P5" style:family="paragraph" style:parent-style-name="Normal">
      <style:paragraph-properties fo:line-height="0.635cm" style:vertical-align="middle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5" style:family="table-cell">
      <style:table-cell-properties style:vertical-align="middle" fo:border-top="#000000 0.053cm solid" fo:border-bottom="#000000 0.053cm solid" fo:padding-left="0.19cm" fo:border-left="#000000 0.026cm solid" fo:padding-right="0.19cm" fo:border-right="#000000 0.026cm solid" fo:wrap-option="wrap"/>
    </style:style>
    <style:style style:name="P6" style:family="paragraph" style:parent-style-name="Normal">
      <style:paragraph-properties fo:line-height="0.635cm" style:vertical-align="middle"/>
    </style:style>
    <style:style style:name="T6_1" style:family="text">
      <style:text-properties fo:color="#000000" style:font-name="標楷體" fo:font-size="14pt" style:font-name-asian="標楷體" style:font-size-asian="14pt" style:font-name-complex="Arial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4pt" style:font-name-asian="標楷體" style:font-size-asian="14pt" style:font-name-complex="Arial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4pt" style:font-name-asian="標楷體" style:font-size-asian="14pt" style:font-name-complex="Arial" style:font-size-complex="12pt" fo:language="en" fo:language-asian="zh" fo:language-complex="ar" fo:country="US" fo:country-asian="HK" fo:country-complex="SA"/>
    </style:style>
    <style:style style:name="T6_4" style:family="text">
      <style:text-properties fo:color="#000000"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HK" fo:country-complex="SA"/>
    </style:style>
    <style:style style:name="Cell6" style:family="table-cell">
      <style:table-cell-properties style:vertical-align="middle" fo:border-top="#000000 0.053cm solid" fo:border-bottom="#000000 0.053cm solid" fo:padding-left="0.19cm" fo:border-left="#000000 0.026cm solid" fo:padding-right="0.19cm" fo:border-right="#000000 0.053cm solid" fo:wrap-option="wrap"/>
    </style:style>
    <style:style style:name="P7" style:family="paragraph" style:parent-style-name="Normal">
      <style:paragraph-properties fo:text-align="justify" fo:line-height="0.635cm" style:vertical-align="middle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27cm"/>
    </style:style>
    <style:style style:name="Cell7" style:family="table-cell">
      <style:table-cell-properties fo:background-color="#e7e6e6" style:vertical-align="middle" fo:border-top="#000000 0.053cm solid" fo:border-bottom="#000000 0.053cm solid" fo:padding-left="0.19cm" fo:border-left="#000000 0.053cm solid" fo:padding-right="0.19cm" fo:border-right="#000000 0.026cm solid" fo:wrap-option="wrap"/>
    </style:style>
    <style:style style:name="P8" style:family="paragraph" style:parent-style-name="Normal">
      <style:paragraph-properties fo:text-align="center" fo:line-height="0.635cm" style:vertical-align="middle"/>
    </style:style>
    <style:style style:name="T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fo:background-color="#e7e6e6" style:vertical-align="middle" fo:border-top="#000000 0.053cm solid" fo:border-bottom="#000000 0.053cm solid" fo:padding-left="0.19cm" fo:border-left="#000000 0.026cm solid" fo:padding-right="0.19cm" fo:border-right="#000000 0.026cm solid" fo:wrap-option="wrap"/>
    </style:style>
    <style:style style:name="P9" style:family="paragraph" style:parent-style-name="Normal">
      <style:paragraph-properties fo:text-align="center" fo:line-height="0.635cm" style:vertical-align="middle"/>
    </style:style>
    <style:style style:name="T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9" style:family="table-cell">
      <style:table-cell-properties fo:background-color="#e7e6e6" style:vertical-align="middle" fo:border-top="#000000 0.053cm solid" fo:border-bottom="#000000 0.053cm solid" fo:padding-left="0.19cm" fo:border-left="#000000 0.026cm solid" fo:padding-right="0.19cm" fo:border-right="#000000 0.026cm solid" fo:wrap-option="wrap"/>
    </style:style>
    <style:style style:name="P10" style:family="paragraph" style:parent-style-name="Normal">
      <style:paragraph-properties fo:text-align="center" fo:line-height="0.635cm" style:vertical-align="middle"/>
    </style:style>
    <style:style style:name="T1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10" style:family="table-cell">
      <style:table-cell-properties fo:background-color="#e7e6e6" style:vertical-align="middle" fo:border-top="#000000 0.053cm solid" fo:border-bottom="#000000 0.053cm solid" fo:padding-left="0.19cm" fo:border-left="#000000 0.026cm solid" fo:padding-right="0.19cm" fo:border-right="#000000 0.053cm solid" fo:wrap-option="wrap"/>
    </style:style>
    <style:style style:name="P11" style:family="paragraph" style:parent-style-name="Normal">
      <style:paragraph-properties fo:text-align="center" fo:line-height="0.635cm" style:vertical-align="middle"/>
    </style:style>
    <style:style style:name="T1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27cm"/>
    </style:style>
    <style:style style:name="Cell11" style:family="table-cell">
      <style:table-cell-properties style:vertical-align="middle" fo:border-top="#000000 0.053cm solid" fo:border-bottom="#000000 0.026cm solid" fo:padding-left="0.19cm" fo:border-left="#000000 0.053cm solid" fo:padding-right="0.19cm" fo:border-right="#000000 0.026cm solid" fo:wrap-option="wrap"/>
    </style:style>
    <style:style style:name="P12" style:family="paragraph" style:parent-style-name="Normal">
      <style:paragraph-properties fo:text-align="center" fo:line-height="0.635cm" style:vertical-align="middle"/>
    </style:style>
    <style:style style:name="T1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12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26cm solid" fo:wrap-option="wrap"/>
    </style:style>
    <style:style style:name="P13" style:family="paragraph" style:parent-style-name="Normal">
      <style:paragraph-properties fo:text-align="center" fo:line-height="0.635cm" style:vertical-align="middle"/>
    </style:style>
    <style:style style:name="T1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 fo:font-weight="bold" style:font-weight-asian="bold"/>
    </style:style>
    <style:style style:name="Cell13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26cm solid" fo:wrap-option="wrap"/>
    </style:style>
    <style:style style:name="P14" style:family="paragraph" style:parent-style-name="Normal">
      <style:paragraph-properties fo:text-align="center" fo:line-height="0.635cm" style:vertical-align="middle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14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53cm solid" fo:wrap-option="wrap"/>
    </style:style>
    <style:style style:name="P15" style:family="paragraph" style:parent-style-name="Normal">
      <style:paragraph-properties fo:line-height="0.635cm" fo:margin-right="-0.173cm" style:vertical-align="middle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27cm"/>
    </style:style>
    <style:style style:name="Cell15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6" style:family="paragraph" style:parent-style-name="Normal">
      <style:paragraph-properties fo:text-align="center" fo:line-height="0.635cm"/>
    </style:style>
    <style:style style:name="T1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" style:family="paragraph" style:parent-style-name="List_20_Paragraph">
      <style:paragraph-properties fo:text-align="justify" fo:background-color="#ffffff" fo:line-height="0.635cm" fo:margin-left="1cm" fo:orphans="2" fo:widows="2"/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" style:family="paragraph" style:parent-style-name="List_20_Paragraph">
      <style:paragraph-properties fo:text-align="justify" fo:background-color="#ffffff" fo:text-indent="-1cm" fo:line-height="0.635cm" fo:margin-left="1cm" fo:orphans="2" fo:widows="2"/>
    </style:style>
    <style:style style:name="T1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9" style:family="paragraph" style:parent-style-name="Normal">
      <style:paragraph-properties fo:text-align="justify" fo:line-height="0.635cm" fo:orphans="2" fo:widows="2"/>
    </style:style>
    <style:style style:name="T1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27cm"/>
    </style:style>
    <style:style style:name="Cell19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20" style:family="paragraph" style:parent-style-name="Normal">
      <style:paragraph-properties fo:text-align="center" fo:line-height="0.635cm"/>
    </style:style>
    <style:style style:name="T2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" style:family="paragraph" style:parent-style-name="List_20_Paragraph">
      <style:paragraph-properties fo:text-align="justify" fo:background-color="#ffffff" fo:line-height="0.635cm" fo:margin-left="1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" style:family="paragraph" style:parent-style-name="List_20_Paragraph">
      <style:paragraph-properties fo:text-align="justify" fo:background-color="#ffffff" fo:text-indent="-1cm" fo:line-height="0.635cm" fo:margin-left="1cm" fo:orphans="2" fo:widows="2"/>
    </style:style>
    <style:style style:name="T2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27cm"/>
    </style:style>
    <style:style style:name="Cell22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23" style:family="paragraph" style:parent-style-name="Normal">
      <style:paragraph-properties fo:text-align="center" fo:line-height="0.635cm"/>
    </style:style>
    <style:style style:name="T2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" style:family="paragraph" style:parent-style-name="List_20_Paragraph">
      <style:paragraph-properties fo:text-align="justify" fo:background-color="#ffffff" fo:line-height="0.635cm" fo:margin-left="1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List_20_Paragraph">
      <style:paragraph-properties fo:text-align="justify" fo:background-color="#ffffff" fo:text-indent="-1cm" fo:line-height="0.635cm" fo:margin-left="1cm" fo:orphans="2" fo:widows="2"/>
    </style:style>
    <style:style style:name="T25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5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5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5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5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5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5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5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5_10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_1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5_1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_1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5_1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_1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25_1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_1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_1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_1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27cm"/>
    </style:style>
    <style:style style:name="Cell25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26" style:family="paragraph" style:parent-style-name="Normal">
      <style:paragraph-properties fo:text-align="center" fo:line-height="0.635cm"/>
    </style:style>
    <style:style style:name="T2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" style:family="paragraph" style:parent-style-name="Normal">
      <style:paragraph-properties fo:text-align="center" fo:background-color="#ffffff" fo:line-height="0.635cm" fo:orphans="2" fo:widows="2"/>
    </style:style>
    <style:style style:name="T27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 fo:font-weight="bold" style:font-weight-asian="bold"/>
    </style:style>
    <style:style style:name="Cell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" style:family="paragraph" style:parent-style-name="Normal">
      <style:paragraph-properties fo:text-align="justify" fo:background-color="#ffffff" fo:line-height="0.635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035cm"/>
    </style:style>
    <style:style style:name="Cell28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29" style:family="paragraph" style:parent-style-name="Normal">
      <style:paragraph-properties fo:text-align="center" fo:line-height="0.635cm"/>
    </style:style>
    <style:style style:name="T2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" style:family="paragraph" style:parent-style-name="Normal">
      <style:paragraph-properties fo:text-align="justify" fo:background-color="#ffffff" fo:line-height="0.635cm" fo:orphans="2" fo:widows="2"/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" style:family="paragraph" style:parent-style-name="List_20_Paragraph">
      <style:paragraph-properties fo:text-align="justify" fo:background-color="#ffffff" fo:text-indent="-1cm" fo:line-height="0.635cm" fo:margin-left="1cm" fo:orphans="2" fo:widows="2"/>
    </style:style>
    <style:style style:name="T31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P32" style:family="paragraph" style:parent-style-name="List_20_Paragraph">
      <style:paragraph-properties fo:text-align="justify" fo:background-color="#ffffff" fo:text-indent="-0.748cm" fo:line-height="0.635cm" fo:margin-left="1.482cm" fo:orphans="2" fo:widows="2"/>
    </style:style>
    <style:style style:name="T32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" style:family="paragraph" style:parent-style-name="List_20_Paragraph">
      <style:paragraph-properties fo:text-align="justify" fo:background-color="#ffffff" fo:text-indent="-0.748cm" fo:line-height="0.635cm" fo:margin-left="1.482cm" fo:orphans="2" fo:widows="2"/>
    </style:style>
    <style:style style:name="T33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33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" style:family="paragraph" style:parent-style-name="List_20_Paragraph">
      <style:paragraph-properties fo:text-align="justify" fo:background-color="#ffffff" fo:text-indent="-0.748cm" fo:line-height="0.635cm" fo:margin-left="1.482cm" fo:orphans="2" fo:widows="2"/>
    </style:style>
    <style:style style:name="T34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34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5" style:family="paragraph" style:parent-style-name="List_20_Paragraph">
      <style:paragraph-properties fo:text-align="justify" fo:background-color="#ffffff" fo:text-indent="-0.748cm" fo:line-height="0.635cm" fo:margin-left="1.482cm" fo:orphans="2" fo:widows="2"/>
    </style:style>
    <style:style style:name="T35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6" style:family="paragraph" style:parent-style-name="List_20_Paragraph">
      <style:paragraph-properties fo:text-align="justify" fo:background-color="#ffffff" fo:text-indent="-0.748cm" fo:line-height="0.635cm" fo:margin-left="1.482cm" fo:orphans="2" fo:widows="2"/>
    </style:style>
    <style:style style:name="T36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" style:family="paragraph" style:parent-style-name="List_20_Paragraph">
      <style:paragraph-properties fo:text-align="justify" fo:background-color="#ffffff" fo:text-indent="-0.748cm" fo:line-height="0.635cm" fo:margin-left="1.482cm" fo:orphans="2" fo:widows="2"/>
    </style:style>
    <style:style style:name="T37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8" style:family="paragraph" style:parent-style-name="List_20_Paragraph">
      <style:paragraph-properties fo:text-align="justify" fo:background-color="#ffffff" fo:text-indent="-0.748cm" fo:line-height="0.635cm" fo:margin-left="1.482cm" fo:orphans="2" fo:widows="2"/>
    </style:style>
    <style:style style:name="T38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38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9" style:family="paragraph" style:parent-style-name="List_20_Paragraph">
      <style:paragraph-properties fo:text-align="justify" fo:background-color="#ffffff" fo:text-indent="-0.748cm" fo:line-height="0.635cm" fo:margin-left="1.482cm" fo:orphans="2" fo:widows="2"/>
    </style:style>
    <style:style style:name="T39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0" style:family="paragraph" style:parent-style-name="List_20_Paragraph">
      <style:paragraph-properties fo:text-align="justify" fo:background-color="#ffffff" fo:text-indent="-0.748cm" fo:line-height="0.635cm" fo:margin-left="1.482cm" fo:orphans="2" fo:widows="2"/>
    </style:style>
    <style:style style:name="T40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40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40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40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1" style:family="paragraph" style:parent-style-name="List_20_Paragraph">
      <style:paragraph-properties fo:text-align="justify" fo:background-color="#ffffff" fo:text-indent="-0.748cm" fo:line-height="0.635cm" fo:margin-left="1.482cm" fo:orphans="2" fo:widows="2"/>
    </style:style>
    <style:style style:name="T41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Row10" style:family="table-row">
      <style:table-row-properties style:min-row-height="1.27cm"/>
    </style:style>
    <style:style style:name="Cell31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42" style:family="paragraph" style:parent-style-name="Normal">
      <style:paragraph-properties fo:text-align="center" fo:line-height="0.635cm"/>
    </style:style>
    <style:style style:name="T4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" style:family="paragraph" style:parent-style-name="Normal">
      <style:paragraph-properties fo:text-align="justify" fo:background-color="#ffffff" fo:line-height="0.635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" style:family="paragraph" style:parent-style-name="List_20_Paragraph">
      <style:paragraph-properties fo:text-align="justify" fo:background-color="#ffffff" fo:text-indent="-1cm" fo:line-height="0.635cm" fo:margin-left="1cm" fo:orphans="2" fo:widows="2"/>
    </style:style>
    <style:style style:name="T44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44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44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44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44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P45" style:family="paragraph" style:parent-style-name="List_20_Paragraph">
      <style:paragraph-properties fo:text-align="justify" fo:background-color="#ffffff" fo:text-indent="-0.848cm" fo:line-height="0.635cm" fo:margin-left="1.482cm" fo:orphans="2" fo:widows="2"/>
    </style:style>
    <style:style style:name="T45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6" style:family="paragraph" style:parent-style-name="List_20_Paragraph">
      <style:paragraph-properties fo:text-align="justify" fo:background-color="#ffffff" fo:text-indent="-0.848cm" fo:line-height="0.635cm" fo:margin-left="1.482cm" fo:orphans="2" fo:widows="2"/>
    </style:style>
    <style:style style:name="T46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7" style:family="paragraph" style:parent-style-name="List_20_Paragraph">
      <style:paragraph-properties fo:text-align="justify" fo:background-color="#ffffff" fo:text-indent="-0.848cm" fo:line-height="0.635cm" fo:margin-left="1.482cm" fo:orphans="2" fo:widows="2"/>
    </style:style>
    <style:style style:name="T47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8" style:family="paragraph" style:parent-style-name="List_20_Paragraph">
      <style:paragraph-properties fo:text-align="justify" fo:background-color="#ffffff" fo:text-indent="-0.848cm" fo:line-height="0.635cm" fo:margin-left="1.482cm" fo:orphans="2" fo:widows="2"/>
    </style:style>
    <style:style style:name="T48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9" style:family="paragraph" style:parent-style-name="List_20_Paragraph">
      <style:paragraph-properties fo:text-align="justify" fo:background-color="#ffffff" fo:text-indent="-0.848cm" fo:line-height="0.635cm" fo:margin-left="1.482cm" fo:orphans="2" fo:widows="2"/>
    </style:style>
    <style:style style:name="T49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P50" style:family="paragraph" style:parent-style-name="Normal">
      <style:paragraph-properties fo:text-align="justify" fo:background-color="#ffffff" fo:line-height="0.635cm" fo:margin-left="0.633cm" fo:orphans="2" fo:widows="2"/>
    </style:style>
    <style:style style:name="T5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27cm"/>
    </style:style>
    <style:style style:name="Cell34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51" style:family="paragraph" style:parent-style-name="Normal">
      <style:paragraph-properties fo:text-align="center" fo:line-height="0.635cm"/>
    </style:style>
    <style:style style:name="T5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2" style:family="paragraph" style:parent-style-name="Normal">
      <style:paragraph-properties fo:text-align="justify" fo:background-color="#ffffff" fo:line-height="0.635cm" fo:orphans="2" fo:widows="2"/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" style:family="paragraph" style:parent-style-name="List_20_Paragraph">
      <style:paragraph-properties fo:text-align="justify" fo:background-color="#ffffff" fo:text-indent="-1cm" fo:line-height="0.635cm" fo:margin-left="1cm" fo:orphans="2" fo:widows="2"/>
    </style:style>
    <style:style style:name="T53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P54" style:family="paragraph" style:parent-style-name="List_20_Paragraph">
      <style:paragraph-properties fo:text-align="justify" fo:background-color="#ffffff" fo:text-indent="-0.847cm" fo:line-height="0.635cm" fo:margin-left="1.556cm" fo:orphans="2" fo:widows="2"/>
    </style:style>
    <style:style style:name="T54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5" style:family="paragraph" style:parent-style-name="List_20_Paragraph">
      <style:paragraph-properties fo:text-align="justify" fo:background-color="#ffffff" fo:text-indent="-0.847cm" fo:line-height="0.635cm" fo:margin-left="1.556cm" fo:orphans="2" fo:widows="2"/>
    </style:style>
    <style:style style:name="T55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6" style:family="paragraph" style:parent-style-name="List_20_Paragraph">
      <style:paragraph-properties fo:text-align="justify" fo:background-color="#ffffff" fo:text-indent="-0.847cm" fo:line-height="0.635cm" fo:margin-left="1.556cm" fo:orphans="2" fo:widows="2"/>
    </style:style>
    <style:style style:name="T56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7" style:family="paragraph" style:parent-style-name="List_20_Paragraph">
      <style:paragraph-properties fo:text-align="justify" fo:background-color="#ffffff" fo:text-indent="-0.847cm" fo:line-height="0.635cm" fo:margin-left="1.556cm" fo:orphans="2" fo:widows="2"/>
    </style:style>
    <style:style style:name="T57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8" style:family="paragraph" style:parent-style-name="List_20_Paragraph">
      <style:paragraph-properties fo:text-align="justify" fo:background-color="#ffffff" fo:text-indent="-0.847cm" fo:line-height="0.635cm" fo:margin-left="1.556cm" fo:orphans="2" fo:widows="2"/>
    </style:style>
    <style:style style:name="T58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9" style:family="paragraph" style:parent-style-name="List_20_Paragraph">
      <style:paragraph-properties fo:text-align="justify" fo:background-color="#ffffff" fo:text-indent="-0.847cm" fo:line-height="0.635cm" fo:margin-left="1.556cm" fo:orphans="2" fo:widows="2"/>
    </style:style>
    <style:style style:name="T59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59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59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0" style:family="paragraph" style:parent-style-name="List_20_Paragraph">
      <style:paragraph-properties fo:text-align="justify" fo:background-color="#ffffff" fo:text-indent="-0.847cm" fo:line-height="0.635cm" fo:margin-left="1.556cm" fo:orphans="2" fo:widows="2"/>
    </style:style>
    <style:style style:name="T60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27cm"/>
    </style:style>
    <style:style style:name="Cell37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61" style:family="paragraph" style:parent-style-name="Normal">
      <style:paragraph-properties fo:text-align="center" fo:line-height="0.635cm"/>
    </style:style>
    <style:style style:name="T61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 fo:font-weight="bold" style:font-weight-asian="bold"/>
    </style:style>
    <style:style style:name="Cell3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" style:family="paragraph" style:parent-style-name="Normal">
      <style:paragraph-properties fo:text-align="center" fo:background-color="#ffffff" fo:line-height="0.635cm" fo:orphans="2" fo:widows="2"/>
    </style:style>
    <style:style style:name="T62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 fo:font-weight="bold" style:font-weight-asian="bold"/>
    </style:style>
    <style:style style:name="T62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 fo:font-weight="bold" style:font-weight-asian="bold"/>
    </style:style>
    <style:style style:name="Cell3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" style:family="paragraph" style:parent-style-name="Normal">
      <style:paragraph-properties fo:text-align="justify" fo:background-color="#ffffff" fo:line-height="0.635cm" fo:margin-left="-0.208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64" style:family="paragraph" style:parent-style-name="Normal">
      <style:paragraph-properties fo:text-align="justify" fo:background-color="#ffffff" fo:line-height="0.635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Row13" style:family="table-row">
      <style:table-row-properties style:min-row-height="1.27cm"/>
    </style:style>
    <style:style style:name="Cell41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65" style:family="paragraph" style:parent-style-name="Normal">
      <style:paragraph-properties fo:text-align="center" fo:line-height="0.635cm"/>
    </style:style>
    <style:style style:name="T6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6" style:family="paragraph" style:parent-style-name="Normal">
      <style:paragraph-properties fo:text-align="justify" fo:background-color="#ffffff" fo:line-height="0.635cm" fo:orphans="2" fo:widows="2"/>
    </style:style>
    <style:style style:name="T66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66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66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66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66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7" style:family="paragraph" style:parent-style-name="List_20_Paragraph">
      <style:paragraph-properties fo:text-align="justify" fo:background-color="#ffffff" fo:text-indent="-0.499cm" fo:line-height="0.635cm" fo:margin-left="0.561cm" fo:orphans="2" fo:widows="2"/>
    </style:style>
    <style:style style:name="T67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8" style:family="paragraph" style:parent-style-name="List_20_Paragraph">
      <style:paragraph-properties fo:text-align="justify" fo:background-color="#ffffff" fo:text-indent="-0.25cm" fo:line-height="0.635cm" fo:margin-left="0.561cm" fo:orphans="2" fo:widows="2"/>
    </style:style>
    <style:style style:name="T68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9" style:family="paragraph" style:parent-style-name="List_20_Paragraph">
      <style:paragraph-properties fo:text-align="justify" fo:background-color="#ffffff" fo:text-indent="-0.25cm" fo:line-height="0.635cm" fo:margin-left="0.561cm" fo:orphans="2" fo:widows="2"/>
    </style:style>
    <style:style style:name="T69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9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9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P70" style:family="paragraph" style:parent-style-name="List_20_Paragraph">
      <style:paragraph-properties fo:text-align="justify" fo:background-color="#ffffff" fo:text-indent="-0.25cm" fo:line-height="0.635cm" fo:margin-left="0.561cm" fo:orphans="2" fo:widows="2"/>
    </style:style>
    <style:style style:name="T7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70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1" style:family="paragraph" style:parent-style-name="List_20_Paragraph">
      <style:paragraph-properties fo:text-align="justify" fo:background-color="#ffffff" fo:text-indent="-0.25cm" fo:line-height="0.635cm" fo:margin-left="0.561cm" fo:orphans="2" fo:widows="2"/>
    </style:style>
    <style:style style:name="T71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P72" style:family="paragraph" style:parent-style-name="List_20_Paragraph">
      <style:paragraph-properties fo:text-align="justify" fo:background-color="#ffffff" fo:text-indent="-0.501cm" fo:line-height="0.635cm" fo:margin-left="0.561cm" fo:orphans="2" fo:widows="2"/>
    </style:style>
    <style:style style:name="T72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3" style:family="paragraph" style:parent-style-name="List_20_Paragraph">
      <style:paragraph-properties fo:text-align="justify" fo:background-color="#ffffff" fo:line-height="0.635cm" fo:margin-left="0.561cm" fo:orphans="2" fo:widows="2"/>
    </style:style>
    <style:style style:name="T73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4" style:family="paragraph" style:parent-style-name="List_20_Paragraph">
      <style:paragraph-properties fo:text-align="justify" fo:background-color="#ffffff" fo:text-indent="-0.501cm" fo:line-height="0.635cm" fo:margin-left="0.561cm" fo:orphans="2" fo:widows="2"/>
    </style:style>
    <style:style style:name="T74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10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1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1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1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1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4_1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4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5" style:family="paragraph" style:parent-style-name="List_20_Paragraph">
      <style:paragraph-properties fo:background-color="#ffffff" fo:text-indent="-1cm" fo:line-height="0.635cm" fo:margin-left="0.81cm" fo:orphans="2" fo:widows="2"/>
    </style:style>
    <style:style style:name="T75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75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75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75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75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6" style:family="paragraph" style:parent-style-name="List_20_Paragraph">
      <style:paragraph-properties fo:text-align="justify" fo:background-color="#ffffff" fo:text-indent="-0.249cm" fo:line-height="0.635cm" fo:margin-left="1.06cm" fo:orphans="2" fo:widows="2"/>
    </style:style>
    <style:style style:name="T76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6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6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7" style:family="paragraph" style:parent-style-name="List_20_Paragraph">
      <style:paragraph-properties fo:text-align="justify" fo:background-color="#ffffff" fo:text-indent="-0.847cm" fo:line-height="0.635cm" fo:margin-left="2.559cm" fo:orphans="2" fo:widows="2"/>
    </style:style>
    <style:style style:name="T77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8" style:family="paragraph" style:parent-style-name="List_20_Paragraph">
      <style:paragraph-properties fo:text-align="justify" fo:background-color="#ffffff" fo:text-indent="-0.506cm" fo:line-height="0.635cm" fo:margin-left="1.976cm" fo:orphans="2" fo:widows="2"/>
    </style:style>
    <style:style style:name="T78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8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8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P79" style:family="paragraph" style:parent-style-name="List_20_Paragraph">
      <style:paragraph-properties fo:text-align="justify" fo:background-color="#ffffff" fo:text-indent="-0.506cm" fo:line-height="0.635cm" fo:margin-left="1.976cm" fo:orphans="2" fo:widows="2"/>
    </style:style>
    <style:style style:name="T7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7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0" style:family="paragraph" style:parent-style-name="List_20_Paragraph">
      <style:paragraph-properties fo:text-align="justify" fo:background-color="#ffffff" fo:text-indent="-0.506cm" fo:line-height="0.635cm" fo:margin-left="1.976cm" fo:orphans="2" fo:widows="2"/>
    </style:style>
    <style:style style:name="T80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P81" style:family="paragraph" style:parent-style-name="List_20_Paragraph">
      <style:paragraph-properties fo:text-align="justify" fo:background-color="#ffffff" fo:text-indent="-0.25cm" fo:line-height="0.635cm" fo:margin-left="1.06cm" fo:orphans="2" fo:widows="2"/>
    </style:style>
    <style:style style:name="T81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1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1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justify" fo:background-color="#ffffff" fo:line-height="0.635cm" fo:margin-left="1.556cm" fo:orphans="2" fo:widows="2"/>
    </style:style>
    <style:style style:name="T82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83" style:family="paragraph" style:parent-style-name="Normal">
      <style:paragraph-properties fo:background-color="#ffffff" fo:line-height="0.635cm" fo:orphans="2" fo:widows="2"/>
    </style:style>
    <style:style style:name="T8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1.27cm"/>
    </style:style>
    <style:style style:name="Cell45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84" style:family="paragraph" style:parent-style-name="Normal">
      <style:paragraph-properties fo:text-align="center" fo:line-height="0.635cm"/>
    </style:style>
    <style:style style:name="T8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" style:family="paragraph" style:parent-style-name="List_20_Paragraph">
      <style:paragraph-properties fo:text-align="justify" fo:background-color="#ffffff" fo:line-height="0.635cm" fo:margin-left="1cm" fo:orphans="2" fo:widows="2"/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4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6" style:family="paragraph" style:parent-style-name="List_20_Paragraph">
      <style:paragraph-properties fo:text-align="justify" fo:background-color="#ffffff" fo:text-indent="-1cm" fo:line-height="0.635cm" fo:margin-left="1cm" fo:orphans="2" fo:widows="2"/>
    </style:style>
    <style:style style:name="T86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86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86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86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86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4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87" style:family="paragraph" style:parent-style-name="Normal">
      <style:paragraph-properties fo:text-align="justify" fo:background-color="#ffffff" fo:line-height="0.635cm" fo:margin-left="-0.032cm" fo:orphans="2" fo:widows="2"/>
    </style:style>
    <style:style style:name="T8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1.27cm"/>
    </style:style>
    <style:style style:name="Cell49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88" style:family="paragraph" style:parent-style-name="Normal">
      <style:paragraph-properties fo:text-align="center" fo:line-height="0.635cm"/>
    </style:style>
    <style:style style:name="T8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9" style:family="paragraph" style:parent-style-name="List_20_Paragraph">
      <style:paragraph-properties fo:text-align="justify" fo:background-color="#ffffff" fo:line-height="0.635cm" fo:margin-left="1cm" fo:orphans="2" fo:widows="2"/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5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0" style:family="paragraph" style:parent-style-name="List_20_Paragraph">
      <style:paragraph-properties fo:text-align="justify" fo:background-color="#ffffff" fo:text-indent="-1cm" fo:line-height="0.635cm" fo:margin-left="1cm" fo:orphans="2" fo:widows="2"/>
    </style:style>
    <style:style style:name="T90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0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0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0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Row16" style:family="table-row">
      <style:table-row-properties style:min-row-height="1.27cm"/>
    </style:style>
    <style:style style:name="Cell52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91" style:family="paragraph" style:parent-style-name="Normal">
      <style:paragraph-properties fo:text-align="center" fo:line-height="0.635cm" fo:margin-left="-0.032cm" fo:margin-right="-0.159cm"/>
    </style:style>
    <style:style style:name="T9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5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2" style:family="paragraph" style:parent-style-name="List_20_Paragraph">
      <style:paragraph-properties fo:text-align="justify" fo:background-color="#ffffff" fo:line-height="0.635cm" fo:margin-left="1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3" style:family="paragraph" style:parent-style-name="List_20_Paragraph">
      <style:paragraph-properties fo:text-align="justify" fo:background-color="#ffffff" fo:text-indent="-1cm" fo:line-height="0.635cm" fo:margin-left="1cm" fo:orphans="2" fo:widows="2"/>
    </style:style>
    <style:style style:name="T93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3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3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3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3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3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3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3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3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3_10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3_1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Row17" style:family="table-row">
      <style:table-row-properties style:min-row-height="1.27cm"/>
    </style:style>
    <style:style style:name="Cell55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94" style:family="paragraph" style:parent-style-name="Normal">
      <style:paragraph-properties fo:text-align="center" fo:line-height="0.635cm" fo:margin-left="-0.032cm" fo:margin-right="-0.159cm"/>
    </style:style>
    <style:style style:name="T9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5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5" style:family="paragraph" style:parent-style-name="List_20_Paragraph">
      <style:paragraph-properties fo:text-align="justify" fo:background-color="#ffffff" fo:line-height="0.635cm" fo:margin-left="1.291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6" style:family="paragraph" style:parent-style-name="List_20_Paragraph">
      <style:paragraph-properties fo:text-align="justify" fo:background-color="#ffffff" fo:text-indent="-1.291cm" fo:line-height="0.635cm" fo:margin-left="1.291cm" fo:orphans="2" fo:widows="2"/>
    </style:style>
    <style:style style:name="T96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6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6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6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6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6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5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97" style:family="paragraph" style:parent-style-name="Normal">
      <style:paragraph-properties fo:text-align="justify" fo:background-color="#ffffff" fo:line-height="0.635cm" fo:margin-left="-0.032cm" fo:orphans="2" fo:widows="2"/>
    </style:style>
    <style:style style:name="T9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.27cm"/>
    </style:style>
    <style:style style:name="Cell59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98" style:family="paragraph" style:parent-style-name="Normal">
      <style:paragraph-properties fo:text-align="center" fo:line-height="0.635cm" fo:margin-left="-0.032cm" fo:margin-right="-0.159cm"/>
    </style:style>
    <style:style style:name="T9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9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6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9" style:family="paragraph" style:parent-style-name="Normal">
      <style:paragraph-properties fo:text-align="justify" fo:background-color="#ffffff" fo:line-height="0.635cm" fo:orphans="2" fo:widows="2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Cell6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0" style:family="paragraph" style:parent-style-name="List_20_Paragraph">
      <style:paragraph-properties fo:text-align="justify" fo:background-color="#ffffff" fo:text-indent="-1.291cm" fo:line-height="0.635cm" fo:margin-left="1.291cm" fo:orphans="2" fo:widows="2"/>
    </style:style>
    <style:style style:name="T100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0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0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0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0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0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0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Row19" style:family="table-row">
      <style:table-row-properties style:min-row-height="1.27cm"/>
    </style:style>
    <style:style style:name="Cell62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01" style:family="paragraph" style:parent-style-name="Normal">
      <style:paragraph-properties fo:text-align="center" fo:line-height="0.635cm" fo:margin-left="-0.032cm" fo:margin-right="-0.159cm"/>
    </style:style>
    <style:style style:name="T10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1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1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6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2" style:family="paragraph" style:parent-style-name="Normal">
      <style:paragraph-properties fo:text-align="justify" fo:background-color="#ffffff" fo:line-height="0.635cm" fo:orphans="2" fo:widows="2"/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Cell6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3" style:family="paragraph" style:parent-style-name="List_20_Paragraph">
      <style:paragraph-properties fo:text-align="justify" fo:background-color="#ffffff" fo:text-indent="-1.291cm" fo:line-height="0.635cm" fo:margin-left="1.291cm" fo:orphans="2" fo:widows="2"/>
    </style:style>
    <style:style style:name="T103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3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3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3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P104" style:family="paragraph" style:parent-style-name="List_20_Paragraph">
      <style:paragraph-properties fo:text-align="justify" fo:background-color="#ffffff" fo:text-indent="-0.847cm" fo:line-height="0.635cm" fo:margin-left="1.849cm" fo:orphans="2" fo:widows="2"/>
    </style:style>
    <style:style style:name="T104_1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4_2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04_3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4_4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04_5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4_6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P105" style:family="paragraph" style:parent-style-name="List_20_Paragraph">
      <style:paragraph-properties fo:text-align="justify" fo:background-color="#ffffff" fo:text-indent="-0.85cm" fo:line-height="0.635cm" fo:margin-left="1.85cm" fo:orphans="2" fo:widows="2"/>
    </style:style>
    <style:style style:name="T105_1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05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5_3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05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5_5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05_6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05_7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05_8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05_9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5_10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05_11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5_12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05_13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5_14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Row20" style:family="table-row">
      <style:table-row-properties style:min-row-height="1.27cm"/>
    </style:style>
    <style:style style:name="Cell65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06" style:family="paragraph" style:parent-style-name="Normal">
      <style:paragraph-properties fo:text-align="center" fo:line-height="0.635cm" fo:margin-left="-0.032cm" fo:margin-right="-0.159cm"/>
    </style:style>
    <style:style style:name="T10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6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7" style:family="paragraph" style:parent-style-name="Normal">
      <style:paragraph-properties fo:text-align="justify" fo:background-color="#ffffff" fo:line-height="0.635cm" fo:orphans="2" fo:widows="2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 fo:font-weight="bold" style:font-weight-asian="bold"/>
    </style:style>
    <style:style style:name="Cell6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8" style:family="paragraph" style:parent-style-name="List_20_Paragraph">
      <style:paragraph-properties fo:text-align="justify" fo:background-color="#ffffff" fo:text-indent="-1.291cm" fo:line-height="0.635cm" fo:margin-left="1.291cm" fo:orphans="2" fo:widows="2"/>
    </style:style>
    <style:style style:name="T108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8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08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P109" style:family="paragraph" style:parent-style-name="List_20_Paragraph">
      <style:paragraph-properties fo:text-align="justify" fo:background-color="#ffffff" fo:text-indent="-0.847cm" fo:line-height="0.635cm" fo:margin-left="1.849cm" fo:orphans="2" fo:widows="2"/>
    </style:style>
    <style:style style:name="T109_1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9_2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9_3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9_4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9_5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9_6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09_7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P110" style:family="paragraph" style:parent-style-name="List_20_Paragraph">
      <style:paragraph-properties fo:text-align="justify" fo:background-color="#ffffff" fo:text-indent="-0.85cm" fo:line-height="0.635cm" fo:margin-left="1.85cm" fo:orphans="2" fo:widows="2"/>
    </style:style>
    <style:style style:name="T110_1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10_2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10_3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10_4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1.27cm"/>
    </style:style>
    <style:style style:name="Cell68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11" style:family="paragraph" style:parent-style-name="Normal">
      <style:paragraph-properties fo:text-align="center" fo:line-height="0.635cm"/>
    </style:style>
    <style:style style:name="T111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 fo:font-weight="bold" style:font-weight-asian="bold"/>
    </style:style>
    <style:style style:name="Cell6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2" style:family="paragraph" style:parent-style-name="Normal">
      <style:paragraph-properties fo:text-align="center" fo:line-height="0.635cm"/>
    </style:style>
    <style:style style:name="T112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 fo:font-weight="bold" style:font-weight-asian="bold"/>
    </style:style>
    <style:style style:name="Cell7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3" style:family="paragraph" style:parent-style-name="Normal">
      <style:paragraph-properties fo:text-align="justify" fo:background-color="#ffffff" fo:line-height="0.635cm" fo:margin-left="-0.032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1.27cm"/>
    </style:style>
    <style:style style:name="Cell71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14" style:family="paragraph" style:parent-style-name="Normal">
      <style:paragraph-properties fo:text-align="center" fo:line-height="0.635cm" fo:margin-left="-0.032cm" fo:margin-right="-0.159cm"/>
    </style:style>
    <style:style style:name="T11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7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5" style:family="paragraph" style:parent-style-name="Normal">
      <style:paragraph-properties fo:text-align="justify" fo:background-color="#ffffff" fo:line-height="0.635cm" fo:orphans="2" fo:widows="2"/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7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6" style:family="paragraph" style:parent-style-name="List_20_Paragraph">
      <style:paragraph-properties fo:text-align="justify" fo:background-color="#ffffff" fo:text-indent="-1.291cm" fo:line-height="0.635cm" fo:margin-left="1.291cm" fo:orphans="2" fo:widows="2"/>
    </style:style>
    <style:style style:name="T116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6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6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6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6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6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6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6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6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6_10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6_1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Row23" style:family="table-row">
      <style:table-row-properties style:min-row-height="1.27cm"/>
    </style:style>
    <style:style style:name="Cell74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17" style:family="paragraph" style:parent-style-name="Normal">
      <style:paragraph-properties fo:text-align="center" fo:line-height="0.635cm" fo:margin-left="-0.032cm" fo:margin-right="-0.159cm"/>
    </style:style>
    <style:style style:name="T11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7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8" style:family="paragraph" style:parent-style-name="Normal">
      <style:paragraph-properties fo:text-align="justify" fo:background-color="#ffffff" fo:line-height="0.635cm" fo:orphans="2" fo:widows="2"/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7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9" style:family="paragraph" style:parent-style-name="List_20_Paragraph">
      <style:paragraph-properties fo:text-align="justify" fo:background-color="#ffffff" fo:text-indent="-1.291cm" fo:line-height="0.635cm" fo:margin-left="1.291cm" fo:orphans="2" fo:widows="2"/>
    </style:style>
    <style:style style:name="T119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10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1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1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1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1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1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1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1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1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1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20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2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2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2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2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2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2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2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19_2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7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20" style:family="paragraph" style:parent-style-name="Normal">
      <style:paragraph-properties fo:text-align="justify" fo:background-color="#ffffff" fo:line-height="0.635cm" fo:orphans="2" fo:widows="2"/>
    </style:style>
    <style:style style:name="T12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1.27cm"/>
    </style:style>
    <style:style style:name="Cell78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21" style:family="paragraph" style:parent-style-name="Normal">
      <style:paragraph-properties fo:text-align="center" fo:line-height="0.635cm" fo:margin-left="-0.032cm" fo:margin-right="-0.159cm"/>
    </style:style>
    <style:style style:name="T12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7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2" style:family="paragraph" style:parent-style-name="Normal">
      <style:paragraph-properties fo:text-align="justify" fo:background-color="#ffffff" fo:line-height="0.635cm" fo:orphans="2" fo:widows="2"/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8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" style:family="paragraph" style:parent-style-name="List_20_Paragraph">
      <style:paragraph-properties fo:text-align="justify" fo:background-color="#ffffff" fo:text-indent="-1.291cm" fo:line-height="0.635cm" fo:margin-left="1.291cm" fo:orphans="2" fo:widows="2"/>
    </style:style>
    <style:style style:name="T123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10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1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1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3_1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Row25" style:family="table-row">
      <style:table-row-properties style:min-row-height="1.27cm"/>
    </style:style>
    <style:style style:name="Cell81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24" style:family="paragraph" style:parent-style-name="Normal">
      <style:paragraph-properties fo:text-align="center" fo:line-height="0.635cm" fo:margin-left="-0.032cm" fo:margin-right="-0.159cm"/>
    </style:style>
    <style:style style:name="T12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8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5" style:family="paragraph" style:parent-style-name="Normal">
      <style:paragraph-properties fo:text-align="justify" fo:background-color="#ffffff" fo:line-height="0.635cm" fo:orphans="2" fo:widows="2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6" style:family="paragraph" style:parent-style-name="List_20_Paragraph">
      <style:paragraph-properties fo:text-align="justify" fo:background-color="#ffffff" fo:text-indent="-1.291cm" fo:line-height="0.635cm" fo:margin-left="1.291cm" fo:orphans="2" fo:widows="2"/>
    </style:style>
    <style:style style:name="T126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26_2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P127" style:family="paragraph" style:parent-style-name="List_20_Paragraph">
      <style:paragraph-properties fo:text-align="justify" fo:background-color="#ffffff" fo:text-indent="-0.847cm" fo:line-height="0.635cm" fo:margin-left="1.432cm" fo:orphans="2" fo:widows="2"/>
    </style:style>
    <style:style style:name="T127_1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P128" style:family="paragraph" style:parent-style-name="List_20_Paragraph">
      <style:paragraph-properties fo:text-align="justify" fo:background-color="#ffffff" fo:text-indent="-0.847cm" fo:line-height="0.635cm" fo:margin-left="1.432cm" fo:orphans="2" fo:widows="2"/>
    </style:style>
    <style:style style:name="T128_1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28_2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28_3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P129" style:family="paragraph" style:parent-style-name="List_20_Paragraph">
      <style:paragraph-properties fo:text-align="justify" fo:background-color="#ffffff" fo:text-indent="-0.847cm" fo:line-height="0.635cm" fo:margin-left="1.432cm" fo:orphans="2" fo:widows="2"/>
    </style:style>
    <style:style style:name="T129_1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T129_2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1.27cm"/>
    </style:style>
    <style:style style:name="Cell84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30" style:family="paragraph" style:parent-style-name="Normal">
      <style:paragraph-properties fo:text-align="center" fo:line-height="0.635cm" fo:margin-left="-0.032cm" fo:margin-right="-0.159cm"/>
    </style:style>
    <style:style style:name="T13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8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1" style:family="paragraph" style:parent-style-name="Normal">
      <style:paragraph-properties fo:text-align="justify" fo:background-color="#ffffff" fo:line-height="0.635cm" fo:orphans="2" fo:widows="2"/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Cell8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2" style:family="paragraph" style:parent-style-name="List_20_Paragraph">
      <style:paragraph-properties fo:text-align="justify" fo:background-color="#ffffff" fo:text-indent="-1.499cm" fo:line-height="0.635cm" fo:margin-left="1.559cm" fo:orphans="2" fo:widows="2"/>
    </style:style>
    <style:style style:name="T132_1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32_2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32_3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32_4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32_5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32_6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32_7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32_8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32_9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T132_10" style:family="text">
      <style:text-properties fo:color="#000000" style:font-name="Times New Roman" fo:font-size="12pt" style:font-name-asian="標楷體" style:font-size-asian="12pt" style:font-name-complex="Times New Roman" style:font-size-complex="14pt" fo:language="en" fo:language-asian="zh" fo:language-complex="ar" fo:country="US" fo:country-asian="HK" fo:country-complex="SA"/>
    </style:style>
    <style:style style:name="Row27" style:family="table-row">
      <style:table-row-properties style:min-row-height="1.27cm"/>
    </style:style>
    <style:style style:name="Cell87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33" style:family="paragraph" style:parent-style-name="Normal">
      <style:paragraph-properties fo:text-align="center" fo:line-height="0.635cm" fo:margin-left="-0.032cm" fo:margin-right="-0.159cm"/>
    </style:style>
    <style:style style:name="T13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8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4" style:family="paragraph" style:parent-style-name="Normal">
      <style:paragraph-properties fo:text-align="justify" fo:background-color="#ffffff" fo:line-height="0.635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5" style:family="paragraph" style:parent-style-name="List_20_Paragraph">
      <style:paragraph-properties fo:text-align="justify" fo:background-color="#ffffff" fo:text-indent="-1.499cm" fo:line-height="0.635cm" fo:margin-left="1.559cm" fo:orphans="2" fo:widows="2"/>
    </style:style>
    <style:style style:name="T13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5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35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1.27cm"/>
    </style:style>
    <style:style style:name="Cell90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36" style:family="paragraph" style:parent-style-name="Normal">
      <style:paragraph-properties fo:text-align="center" fo:line-height="0.635cm" fo:margin-left="-0.071cm" fo:margin-right="-0.159cm"/>
    </style:style>
    <style:style style:name="T13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9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7" style:family="paragraph" style:parent-style-name="Normal">
      <style:paragraph-properties fo:text-align="justify" fo:background-color="#ffffff" fo:line-height="0.635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8" style:family="paragraph" style:parent-style-name="List_20_Paragraph">
      <style:paragraph-properties fo:text-align="justify" fo:background-color="#ffffff" fo:text-indent="-1.75cm" fo:line-height="0.635cm" fo:margin-left="1.559cm" fo:orphans="2" fo:widows="2"/>
    </style:style>
    <style:style style:name="T13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38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38_1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1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1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38_1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1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38_1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1.27cm"/>
    </style:style>
    <style:style style:name="Cell93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39" style:family="paragraph" style:parent-style-name="Normal">
      <style:paragraph-properties fo:text-align="center" fo:line-height="0.635cm" fo:margin-left="-0.032cm" fo:margin-right="-0.159cm"/>
    </style:style>
    <style:style style:name="T13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9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0" style:family="paragraph" style:parent-style-name="Normal">
      <style:paragraph-properties fo:text-align="justify" fo:background-color="#ffffff" fo:line-height="0.635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1" style:family="paragraph" style:parent-style-name="List_20_Paragraph">
      <style:paragraph-properties fo:text-align="justify" fo:background-color="#ffffff" fo:text-indent="-1.792cm" fo:line-height="0.635cm" fo:margin-left="1.559cm" fo:orphans="2" fo:widows="2"/>
    </style:style>
    <style:style style:name="T14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1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1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1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1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1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1.27cm"/>
    </style:style>
    <style:style style:name="Cell96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42" style:family="paragraph" style:parent-style-name="Normal">
      <style:paragraph-properties fo:text-align="center" fo:line-height="0.635cm" fo:margin-left="-0.071cm" fo:margin-right="-0.159cm"/>
    </style:style>
    <style:style style:name="T14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9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3" style:family="paragraph" style:parent-style-name="Normal">
      <style:paragraph-properties fo:text-align="justify" fo:background-color="#ffffff" fo:line-height="0.635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4" style:family="paragraph" style:parent-style-name="List_20_Paragraph">
      <style:paragraph-properties fo:text-align="justify" fo:background-color="#ffffff" fo:text-indent="-1.792cm" fo:line-height="0.635cm" fo:margin-left="1.792cm" fo:orphans="2" fo:widows="2"/>
    </style:style>
    <style:style style:name="T14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4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45" style:family="paragraph" style:parent-style-name="Normal">
      <style:paragraph-properties fo:text-align="justify" fo:background-color="#ffffff" fo:line-height="0.635cm" fo:margin-left="-0.032cm" fo:orphans="2" fo:widows="2"/>
    </style:style>
    <style:style style:name="T14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1.27cm"/>
    </style:style>
    <style:style style:name="Cell100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46" style:family="paragraph" style:parent-style-name="Normal">
      <style:paragraph-properties fo:text-align="center" fo:line-height="0.635cm" fo:margin-left="-0.032cm" fo:margin-right="-0.159cm"/>
    </style:style>
    <style:style style:name="T14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10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7" style:family="paragraph" style:parent-style-name="Normal">
      <style:paragraph-properties fo:text-align="justify" fo:background-color="#ffffff" fo:line-height="0.635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8" style:family="paragraph" style:parent-style-name="List_20_Paragraph">
      <style:paragraph-properties fo:text-align="justify" fo:background-color="#ffffff" fo:text-indent="-1.792cm" fo:line-height="0.635cm" fo:margin-left="1.792cm" fo:orphans="2" fo:widows="2"/>
    </style:style>
    <style:style style:name="T14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1.27cm"/>
    </style:style>
    <style:style style:name="Cell103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49" style:family="paragraph" style:parent-style-name="Normal">
      <style:paragraph-properties fo:text-align="center" fo:line-height="0.635cm" fo:margin-left="-0.071cm" fo:margin-right="-0.159cm"/>
    </style:style>
    <style:style style:name="T14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4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4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10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0" style:family="paragraph" style:parent-style-name="Normal">
      <style:paragraph-properties fo:text-align="justify" fo:background-color="#ffffff" fo:line-height="0.635cm" fo:orphans="2" fo:widows="2"/>
    </style:style>
    <style:style style:name="T15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1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1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1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1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1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1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1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1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1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2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2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2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2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2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2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2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2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2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2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0_3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151" style:family="paragraph" style:parent-style-name="Normal">
      <style:paragraph-properties fo:text-align="justify" fo:background-color="#ffffff" fo:line-height="0.635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2" style:family="paragraph" style:parent-style-name="List_20_Paragraph">
      <style:paragraph-properties fo:text-align="justify" fo:background-color="#ffffff" fo:text-indent="-1.792cm" fo:line-height="0.635cm" fo:margin-left="1.792cm" fo:orphans="2" fo:widows="2"/>
    </style:style>
    <style:style style:name="T15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2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2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2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2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2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2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53" style:family="paragraph" style:parent-style-name="Normal">
      <style:paragraph-properties fo:text-align="justify" fo:background-color="#ffffff" fo:line-height="0.635cm" fo:margin-left="-0.032cm" fo:orphans="2" fo:widows="2"/>
    </style:style>
    <style:style style:name="T15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3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3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3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1.27cm"/>
    </style:style>
    <style:style style:name="Cell107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54" style:family="paragraph" style:parent-style-name="Normal">
      <style:paragraph-properties fo:text-align="center" fo:line-height="0.635cm" fo:margin-left="-0.032cm" fo:margin-right="-0.159cm"/>
    </style:style>
    <style:style style:name="T154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 fo:font-weight="bold" style:font-weight-asian="bold"/>
    </style:style>
    <style:style style:name="Cell10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5" style:family="paragraph" style:parent-style-name="Normal">
      <style:paragraph-properties fo:text-align="center" fo:line-height="0.635cm" fo:margin-left="-0.032cm" fo:margin-right="-0.159cm"/>
    </style:style>
    <style:style style:name="T155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 fo:font-weight="bold" style:font-weight-asian="bold"/>
    </style:style>
    <style:style style:name="Cell10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6" style:family="paragraph" style:parent-style-name="Normal">
      <style:paragraph-properties fo:text-align="justify" fo:background-color="#ffffff" fo:line-height="0.635cm" fo:margin-left="-0.032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57" style:family="paragraph" style:parent-style-name="Normal">
      <style:paragraph-properties fo:text-align="justify" fo:background-color="#ffffff" fo:line-height="0.635cm" fo:margin-left="-0.032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Row34" style:family="table-row">
      <style:table-row-properties style:min-row-height="1.27cm"/>
    </style:style>
    <style:style style:name="Cell111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58" style:family="paragraph" style:parent-style-name="Normal">
      <style:paragraph-properties fo:text-align="center" fo:line-height="0.635cm" fo:margin-left="-0.032cm" fo:margin-right="-0.159cm"/>
    </style:style>
    <style:style style:name="T15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5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1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9" style:family="paragraph" style:parent-style-name="Normal">
      <style:paragraph-properties fo:text-align="justify" fo:background-color="#ffffff" fo:line-height="0.635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0" style:family="paragraph" style:parent-style-name="List_20_Paragraph">
      <style:paragraph-properties fo:text-align="justify" fo:background-color="#ffffff" fo:text-indent="-1.792cm" fo:line-height="0.635cm" fo:margin-left="1.792cm" fo:orphans="2" fo:widows="2"/>
    </style:style>
    <style:style style:name="T16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0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0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0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61" style:family="paragraph" style:parent-style-name="Normal">
      <style:paragraph-properties fo:text-align="justify" fo:background-color="#ffffff" fo:line-height="0.635cm" fo:margin-left="-0.032cm" fo:orphans="2" fo:widows="2"/>
    </style:style>
    <style:style style:name="T16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1.27cm"/>
    </style:style>
    <style:style style:name="Cell115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62" style:family="paragraph" style:parent-style-name="Normal">
      <style:paragraph-properties fo:text-align="center" fo:line-height="0.635cm" fo:margin-left="-0.071cm" fo:margin-right="-0.159cm"/>
    </style:style>
    <style:style style:name="T16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1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3" style:family="paragraph" style:parent-style-name="Normal">
      <style:paragraph-properties fo:text-align="justify" fo:background-color="#ffffff" fo:line-height="0.635cm" fo:orphans="2" fo:widows="2"/>
    </style:style>
    <style:style style:name="T16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3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3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3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3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3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3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3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3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3_10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3_1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3_1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3_1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3_1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3_1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3_1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3_1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4" style:family="paragraph" style:parent-style-name="Normal">
      <style:paragraph-properties fo:text-align="justify" fo:background-color="#ffffff" fo:line-height="0.635cm" fo:orphans="2" fo:widows="2"/>
    </style:style>
    <style:style style:name="T164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4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4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4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4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4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4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4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4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5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65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6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66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6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6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6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66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6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6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7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67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8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68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9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69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9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9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9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9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9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9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0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70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10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1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1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1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1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71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2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72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2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2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2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2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72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72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3" style:family="paragraph" style:parent-style-name="List_20_Paragraph">
      <style:paragraph-properties fo:text-align="justify" fo:background-color="#ffffff" fo:text-indent="-1.792cm" fo:line-height="0.635cm" fo:margin-left="1.792cm" fo:orphans="2" fo:widows="2"/>
    </style:style>
    <style:style style:name="T17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3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73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73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73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73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73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3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73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3_10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3_1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3_1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73_1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3_1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3_1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3_1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73_1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4" style:family="paragraph" style:parent-style-name="Normal">
      <style:paragraph-properties fo:text-align="justify" fo:background-color="#ffffff" fo:text-indent="-0.021cm" fo:line-height="0.635cm" fo:margin-left="1.605cm" fo:orphans="2" fo:widows="2"/>
    </style:style>
    <style:style style:name="T174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4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4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4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4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4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74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4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4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5" style:family="paragraph" style:parent-style-name="List_20_Paragraph">
      <style:paragraph-properties fo:text-align="justify" fo:background-color="#ffffff" fo:text-indent="-1.27cm" fo:line-height="0.635cm" fo:margin-left="3.983cm" fo:orphans="2" fo:widows="2"/>
    </style:style>
    <style:style style:name="T175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6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76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6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6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6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76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6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6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7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77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8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78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8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8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8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8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8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8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9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79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9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9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9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9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9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9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0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80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4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5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6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7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8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9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10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1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1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1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1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81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2" style:family="paragraph" style:parent-style-name="List_20_Paragraph">
      <style:paragraph-properties fo:text-align="justify" fo:background-color="#ffffff" fo:text-indent="-0.769cm" fo:line-height="0.635cm" fo:margin-left="2.041cm" fo:orphans="2" fo:widows="2"/>
    </style:style>
    <style:style style:name="T182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2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2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83" style:family="paragraph" style:parent-style-name="Normal">
      <style:paragraph-properties fo:text-align="justify" fo:background-color="#ffffff" fo:line-height="0.635cm" fo:margin-left="-0.032cm" fo:orphans="2" fo:widows="2"/>
    </style:style>
    <style:style style:name="T18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0.586cm"/>
    </style:style>
    <style:style style:name="Cell119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84" style:family="paragraph" style:parent-style-name="Normal">
      <style:paragraph-properties fo:text-align="center" fo:line-height="0.635cm" fo:margin-left="-0.071cm" fo:margin-right="-0.159cm"/>
    </style:style>
    <style:style style:name="T184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 fo:font-weight="bold" style:font-weight-asian="bold"/>
    </style:style>
    <style:style style:name="Cell1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5" style:family="paragraph" style:parent-style-name="Normal">
      <style:paragraph-properties fo:text-align="center" fo:line-height="0.635cm" fo:margin-left="-0.071cm" fo:margin-right="-0.159cm"/>
    </style:style>
    <style:style style:name="T185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 fo:font-weight="bold" style:font-weight-asian="bold"/>
    </style:style>
    <style:style style:name="Cell1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6" style:family="paragraph" style:parent-style-name="Normal">
      <style:paragraph-properties fo:text-align="justify" fo:background-color="#ffffff" fo:line-height="0.635cm" fo:margin-left="-0.032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87" style:family="paragraph" style:parent-style-name="Normal">
      <style:paragraph-properties fo:text-align="justify" fo:background-color="#ffffff" fo:line-height="0.635cm" fo:margin-left="-0.032cm" fo:orphans="2" fo:widows="2"/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Row37" style:family="table-row">
      <style:table-row-properties style:min-row-height="0.586cm"/>
    </style:style>
    <style:style style:name="Cell123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88" style:family="paragraph" style:parent-style-name="Normal">
      <style:paragraph-properties fo:text-align="center" fo:line-height="0.635cm" fo:margin-left="-0.071cm" fo:margin-right="-0.159cm"/>
    </style:style>
    <style:style style:name="T18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8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 style:text-underline-style="solid" style:text-underline-color="font-color"/>
    </style:style>
    <style:style style:name="T18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8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1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9" style:family="paragraph" style:parent-style-name="Normal">
      <style:paragraph-properties fo:text-align="justify" fo:background-color="#ffffff" fo:line-height="0.635cm" fo:orphans="2" fo:widows="2"/>
    </style:style>
    <style:style style:name="T189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9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HK" fo:country-complex="SA" style:text-underline-style="solid" style:text-underline-color="font-color"/>
    </style:style>
    <style:style style:name="T189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9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HK" fo:country-complex="SA" style:text-underline-style="solid" style:text-underline-color="font-color"/>
    </style:style>
    <style:style style:name="P190" style:family="paragraph" style:parent-style-name="Normal">
      <style:paragraph-properties fo:text-align="justify" fo:background-color="#ffffff" fo:line-height="0.635cm" fo:orphans="2" fo:widows="2"/>
    </style:style>
    <style:style style:name="T190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HK" fo:country-complex="SA" style:text-underline-style="solid" style:text-underline-color="font-color"/>
    </style:style>
    <style:style style:name="T190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90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HK" fo:country-complex="SA" style:text-underline-style="solid" style:text-underline-color="font-color"/>
    </style:style>
    <style:style style:name="P191" style:family="paragraph" style:parent-style-name="List_20_Paragraph">
      <style:paragraph-properties fo:text-align="justify" fo:background-color="#ffffff" fo:text-indent="-0.847cm" fo:line-height="0.635cm" fo:margin-left="1.693cm" fo:orphans="2" fo:widows="2"/>
    </style:style>
    <style:style style:name="T191_1" style:family="text">
      <style:text-properties fo:letter-spacing="0.026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T191_2" style:family="text">
      <style:text-properties fo:letter-spacing="0.026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T191_3" style:family="text">
      <style:text-properties fo:letter-spacing="0.026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P192" style:family="paragraph" style:parent-style-name="List_20_Paragraph">
      <style:paragraph-properties fo:text-align="justify" fo:background-color="#ffffff" fo:text-indent="-0.847cm" fo:line-height="0.635cm" fo:margin-left="1.693cm" fo:orphans="2" fo:widows="2"/>
    </style:style>
    <style:style style:name="T192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92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92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92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92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92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HK" fo:country-complex="SA" style:text-underline-style="solid" style:text-underline-color="font-color"/>
    </style:style>
    <style:style style:name="P193" style:family="paragraph" style:parent-style-name="Normal">
      <style:paragraph-properties fo:text-align="center" fo:line-height="0.635cm" fo:margin-left="-0.071cm" fo:margin-right="-0.159cm"/>
    </style:style>
    <style:style style:name="T193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HK" fo:country-complex="SA" style:text-underline-style="solid" style:text-underline-color="font-color"/>
    </style:style>
    <style:style style:name="T193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93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HK" fo:country-complex="SA" style:text-underline-style="solid" style:text-underline-color="font-color"/>
    </style:style>
    <style:style style:name="Cell1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4" style:family="paragraph" style:parent-style-name="Normal">
      <style:paragraph-properties fo:text-align="justify" fo:background-color="#ffffff" fo:line-height="0.635cm" fo:orphans="2" fo:widows="2"/>
    </style:style>
    <style:style style:name="T19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95" style:family="paragraph" style:parent-style-name="Normal">
      <style:paragraph-properties fo:text-align="justify" fo:background-color="#ffffff" fo:line-height="0.635cm" fo:margin-left="-0.032cm" fo:orphans="2" fo:widows="2"/>
    </style:style>
    <style:style style:name="T19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1.27cm"/>
    </style:style>
    <style:style style:name="Cell127" style:family="table-cell">
      <style:table-cell-properties style:vertical-align="top" fo:border-top="#000000 0.026cm solid" fo:border-bottom="#000000 0.053cm solid" fo:padding-left="0.19cm" fo:border-left="#000000 0.053cm solid" fo:padding-right="0.19cm" fo:border-right="#000000 0.026cm solid" fo:wrap-option="wrap"/>
    </style:style>
    <style:style style:name="P196" style:family="paragraph" style:parent-style-name="Normal">
      <style:paragraph-properties fo:text-align="center" fo:line-height="0.635cm" fo:margin-left="-0.032cm" fo:margin-right="-0.159cm"/>
    </style:style>
    <style:style style:name="T19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9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 style:text-underline-style="solid" style:text-underline-color="font-color"/>
    </style:style>
    <style:style style:name="T19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96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128" style:family="table-cell">
      <style:table-cell-properties style:vertical-align="top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197" style:family="paragraph" style:parent-style-name="Normal">
      <style:paragraph-properties fo:text-align="justify" fo:background-color="#ffffff" fo:line-height="0.635cm" fo:orphans="2" fo:widows="2"/>
    </style:style>
    <style:style style:name="T19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7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7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7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7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198" style:family="paragraph" style:parent-style-name="List_20_Paragraph">
      <style:paragraph-properties fo:text-align="justify" fo:background-color="#ffffff" fo:text-indent="-1.792cm" fo:line-height="0.635cm" fo:margin-left="1.792cm" fo:orphans="2" fo:widows="2"/>
    </style:style>
    <style:style style:name="T198_1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98_2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T198_3" style:family="text">
      <style:text-properties fo:color="#000000"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HK" fo:country-complex="SA"/>
    </style:style>
    <style:style style:name="Cell130" style:family="table-cell">
      <style:table-cell-properties style:vertical-align="top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199" style:family="paragraph" style:parent-style-name="Normal">
      <style:paragraph-properties fo:text-align="justify" fo:background-color="#ffffff" fo:line-height="0.635cm" fo:margin-left="-0.032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0" style:family="paragraph" style:parent-style-name="Normal">
      <style:paragraph-properties fo:text-align="justify" fo:line-height="0.706cm"/>
      <style:text-properties fo:color="#000000" style:font-name="標楷體" style:font-name-asian="標楷體" style:font-size-complex="12pt"/>
    </style:style>
  </office:automatic-styles>
  <office:body>
    <office:text>
      <text:p text:style-name="P1"><text:span text:style-name="T1_1">金門縣</text:span><text:span text:style-name="T1_2">公共</text:span><text:span text:style-name="T1_3">圖書館</text:span><text:span text:style-name="T1_4">閱覽規定</text:span><text:span text:style-name="T1_5"><text:s/></text:span><text:span text:style-name="T1_6">修正</text:span><text:span text:style-name="T1_7">對照表</text:span><text:span text:style-name="T1_8">(</text:span><text:span text:style-name="T1_9">草</text:span><text:span text:style-name="T1_10"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2"><text:span text:style-name="T2_1">　修</text:span><text:span text:style-name="T2_2">　</text:span><text:span text:style-name="T2_3">正</text:span><text:span text:style-name="T2_4"><text:s text:c="2"/></text:span><text:span text:style-name="T2_5">名</text:span><text:span text:style-name="T2_6">　</text:span><text:span text:style-name="T2_7">稱</text:span></text:p>
          </table:table-cell>
          <table:table-cell table:style-name="Cell2" table:number-columns-spanned="2">
            <text:p text:style-name="P3"><text:span text:style-name="T3_1">現</text:span><text:span text:style-name="T3_2">　</text:span><text:span text:style-name="T3_3">行</text:span><text:span text:style-name="T3_4"><text:s text:c="2"/></text:span><text:span text:style-name="T3_5">名</text:span><text:span text:style-name="T3_6"><text:s text:c="2"/></text:span><text:span text:style-name="T3_7">稱</text:span></text:p>
          </table:table-cell>
          <table:table-cell table:style-name="Cell3" table:number-columns-spanned="2">
            <text:p text:style-name="P4"><text:span text:style-name="T4_1">說明</text:span></text:p>
          </table:table-cell>
        </table:table-row>
        <table:table-row table:style-name="Row2">
          <table:table-cell table:style-name="Cell4" table:number-columns-spanned="2">
            <text:p text:style-name="P5"/>
          </table:table-cell>
          <table:table-cell table:style-name="Cell5" table:number-columns-spanned="2">
            <text:p text:style-name="P6"><text:span text:style-name="T6_1">金門縣</text:span><text:span text:style-name="T6_2">公共</text:span><text:span text:style-name="T6_3">圖書館</text:span><text:span text:style-name="T6_4">閱覽規定</text:span></text:p>
          </table:table-cell>
          <table:table-cell table:style-name="Cell6" table:number-columns-spanned="2">
            <text:p text:style-name="P7"/>
          </table:table-cell>
        </table:table-row>
        <table:table-row table:style-name="Row3">
          <table:table-cell table:style-name="Cell7">
            <text:p text:style-name="P8"><text:span text:style-name="T8_1">條文</text:span></text:p>
          </table:table-cell>
          <table:table-cell table:style-name="Cell8" table:number-columns-spanned="2">
            <text:p text:style-name="P9"><text:span text:style-name="T9_1">新</text:span><text:span text:style-name="T9_2"><text:s text:c="2"/></text:span><text:span text:style-name="T9_3">要</text:span><text:span text:style-name="T9_4"><text:s/></text:span><text:span text:style-name="T9_5"><text:s/></text:span><text:span text:style-name="T9_6">點</text:span></text:p>
          </table:table-cell>
          <table:table-cell table:style-name="Cell9" table:number-columns-spanned="2">
            <text:p text:style-name="P10"><text:span text:style-name="T10_1">原</text:span><text:span text:style-name="T10_2"><text:s text:c="2"/></text:span><text:span text:style-name="T10_3">條</text:span><text:span text:style-name="T10_4"><text:s text:c="2"/></text:span><text:span text:style-name="T10_5">文</text:span></text:p>
          </table:table-cell>
          <table:table-cell table:style-name="Cell10">
            <text:p text:style-name="P11"><text:span text:style-name="T11_1">說明</text:span></text:p>
          </table:table-cell>
        </table:table-row>
        <table:table-row table:style-name="Row4">
          <table:table-cell table:style-name="Cell11">
            <text:p text:style-name="P12"><text:span text:style-name="T12_1">第一章</text:span></text:p>
          </table:table-cell>
          <table:table-cell table:style-name="Cell12" table:number-columns-spanned="2">
            <text:p text:style-name="P13"><text:span text:style-name="T13_1">總則</text:span></text:p>
          </table:table-cell>
          <table:table-cell table:style-name="Cell13" table:number-columns-spanned="2">
            <text:p text:style-name="P14"/>
          </table:table-cell>
          <table:table-cell table:style-name="Cell14">
            <text:p text:style-name="P15"/>
          </table:table-cell>
        </table:table-row>
        <table:table-row table:style-name="Row5">
          <table:table-cell table:style-name="Cell15">
            <text:p text:style-name="P16"><text:span text:style-name="T16_1">第</text:span><text:span text:style-name="T16_2">一</text:span><text:span text:style-name="T16_3">條</text:span></text:p>
          </table:table-cell>
          <table:table-cell table:style-name="Cell16" table:number-columns-spanned="2">
            <text:p text:style-name="P17"/>
          </table:table-cell>
          <table:table-cell table:style-name="Cell17" table:number-columns-spanned="2">
            <text:list text:style-name="LS2" xml:id="list0">
              <text:list-item>
                <text:p text:style-name="P18"><text:span text:style-name="T18_1">本</text:span><text:span text:style-name="T18_2">規定</text:span><text:span text:style-name="T18_3">依圖書館法第八條訂定之</text:span><text:span text:style-name="T18_4">。</text:span></text:p>
              </text:list-item>
            </text:list>
          </table:table-cell>
          <table:table-cell table:style-name="Cell18" table:number-rows-spanned="7">
            <text:p text:style-name="P19"><text:span text:style-name="T19_1">無修正</text:span></text:p>
          </table:table-cell>
        </table:table-row>
        <table:table-row table:style-name="Row6">
          <table:table-cell table:style-name="Cell19">
            <text:p text:style-name="P20"><text:span text:style-name="T20_1">第二條</text:span></text:p>
          </table:table-cell>
          <table:table-cell table:style-name="Cell20" table:number-columns-spanned="2">
            <text:p text:style-name="P21"/>
          </table:table-cell>
          <table:table-cell table:style-name="Cell21" table:number-columns-spanned="2">
            <text:list text:style-name="LS2" xml:id="list1" text:continue-list="list0">
              <text:list-item>
                <text:p text:style-name="P22"><text:span text:style-name="T22_1">本</text:span><text:span text:style-name="T22_2">規定</text:span><text:span text:style-name="T22_3">之主管機關為金門縣文化局。</text:span></text:p>
              </text:list-item>
            </text:list>
          </table:table-cell>
          <table:covered-table-cell/>
        </table:table-row>
        <table:table-row table:style-name="Row7">
          <table:table-cell table:style-name="Cell22">
            <text:p text:style-name="P23"><text:span text:style-name="T23_1">第三條</text:span></text:p>
          </table:table-cell>
          <table:table-cell table:style-name="Cell23" table:number-columns-spanned="2">
            <text:p text:style-name="P24"/>
          </table:table-cell>
          <table:table-cell table:style-name="Cell24" table:number-columns-spanned="2">
            <text:list text:style-name="LS2" xml:id="list2" text:continue-list="list0">
              <text:list-item>
                <text:p text:style-name="P25"><text:span text:style-name="T25_1">本</text:span><text:span text:style-name="T25_2">規定</text:span><text:span text:style-name="T25_3">適用於文化局</text:span><text:span text:style-name="T25_4">金門</text:span><text:span text:style-name="T25_5">縣立圖書館</text:span><text:span text:style-name="T25_6">、各</text:span><text:span text:style-name="T25_7">鄉鎮</text:span><text:span text:style-name="T25_8">圖書館</text:span><text:span text:style-name="T25_9">及其所屬各</text:span><text:span text:style-name="T25_10">分</text:span><text:span text:style-name="T25_11">館（</text:span><text:span text:style-name="T25_12">以下簡稱公共圖書館），</text:span><text:span text:style-name="T25_13">各館</text:span><text:span text:style-name="T25_14">書庫</text:span><text:span text:style-name="T25_15">與</text:span><text:span text:style-name="T25_16">各專室</text:span><text:span text:style-name="T25_17">開放時間及使用方式，</text:span><text:span text:style-name="T25_18">得</text:span><text:span text:style-name="T25_19">依各館之公告辦理。</text:span></text:p>
              </text:list-item>
            </text:list>
          </table:table-cell>
          <table:covered-table-cell/>
        </table:table-row>
        <table:table-row table:style-name="Row8">
          <table:table-cell table:style-name="Cell25">
            <text:p text:style-name="P26"><text:span text:style-name="T26_1">第二章</text:span></text:p>
          </table:table-cell>
          <table:table-cell table:style-name="Cell26" table:number-columns-spanned="2">
            <text:p text:style-name="P27"><text:span text:style-name="T27_1">場館使用規定</text:span></text:p>
          </table:table-cell>
          <table:table-cell table:style-name="Cell27" table:number-columns-spanned="2">
            <text:p text:style-name="P28"/>
          </table:table-cell>
          <table:covered-table-cell/>
        </table:table-row>
        <table:table-row table:style-name="Row9">
          <table:table-cell table:style-name="Cell28">
            <text:p text:style-name="P29"><text:span text:style-name="T29_1">第四條</text:span></text:p>
          </table:table-cell>
          <table:table-cell table:style-name="Cell29" table:number-columns-spanned="2">
            <text:p text:style-name="P30"/>
          </table:table-cell>
          <table:table-cell table:style-name="Cell30" table:number-columns-spanned="2">
            <text:list text:style-name="LS2" xml:id="list3" text:continue-list="list0">
              <text:list-item>
                <text:p text:style-name="P31"><text:span text:style-name="T31_1">進入公共圖書館應遵守下列規定：</text:span></text:p>
              </text:list-item>
            </text:list>
            <text:list text:style-name="LS3" xml:id="list4">
              <text:list-item>
                <text:p text:style-name="P32"><text:span text:style-name="T32_1">保持衣履整潔及維護環境清潔。</text:span><text:span text:style-name="T32_2"><text:s/></text:span></text:p>
              </text:list-item>
              <text:list-item>
                <text:p text:style-name="P33"><text:span text:style-name="T33_1">行動電話</text:span><text:span text:style-name="T33_2">請關閉或改為靜音，接聽電話請至室外。</text:span></text:p>
              </text:list-item>
              <text:list-item>
                <text:p text:style-name="P34"><text:span text:style-name="T34_1">六歲以下或需成人陪同之兒童進館時，應有成年人陪同照顧，避免影響他人閱讀權益，並注意</text:span><text:span text:style-name="T34_2">其</text:span><text:span text:style-name="T34_3">安全。</text:span></text:p>
              </text:list-item>
              <text:list-item>
                <text:p text:style-name="P35"><text:span text:style-name="T35_1">妥善使用各項公共設備。</text:span></text:p>
              </text:list-item>
              <text:list-item>
                <text:p text:style-name="P36"><text:span text:style-name="T36_1">妥善保管私人物品。</text:span></text:p>
              </text:list-item>
              <text:list-item>
                <text:p text:style-name="P37"><text:span text:style-name="T37_1">遇緊急事件時，依館員之指示避難或疏散。</text:span></text:p>
              </text:list-item>
              <text:list-item>
                <text:p text:style-name="P38"><text:span text:style-name="T38_1">禁止</text:span><text:span text:style-name="T38_2">攜</text:span><text:span text:style-name="T38_3">帶飲食。</text:span></text:p>
              </text:list-item>
              <text:list-item>
                <text:p text:style-name="P39"><text:span text:style-name="T39_1">讀者不得以物品佔位、佔用圖書館公共空間，</text:span><text:span text:style-name="T39_2">離位超過</text:span><text:span text:style-name="T39_3">30</text:span><text:span text:style-name="T39_4">分鐘，館方得將物品移</text:span><text:span text:style-name="T39_5">至置物區</text:span><text:span text:style-name="T39_6">，不負保管之責，並依遺留物品處置。</text:span></text:p>
              </text:list-item>
              <text:list-item>
                <text:p text:style-name="P40"><text:span text:style-name="T40_1">讀者若於休館後遺留物品於圖書館內，應於</text:span><text:span text:style-name="T40_2">當</text:span><text:span text:style-name="T40_3">日起</text:span><text:span text:style-name="T40_4">10</text:span><text:span text:style-name="T40_5">日內（末日</text:span><text:span text:style-name="T40_6">為</text:span><text:span text:style-name="T40_7">休館日</text:span><text:span text:style-name="T40_8">則</text:span><text:span text:style-name="T40_9">順延一日），憑個人身分證件，於開館時間內至館方登記領回，逾期未領回，館方得依廢棄物處理，讀者不得異議。</text:span></text:p>
              </text:list-item>
              <text:list-item>
                <text:p text:style-name="P41"><text:span text:style-name="T41_1">其他主管機關公告事項</text:span><text:span text:style-name="T41_2">。</text:span></text:p>
              </text:list-item>
            </text:list>
          </table:table-cell>
          <table:covered-table-cell/>
        </table:table-row>
        <table:table-row table:style-name="Row10">
          <table:table-cell table:style-name="Cell31">
            <text:p text:style-name="P42"><text:span text:style-name="T42_1">第五條</text:span></text:p>
          </table:table-cell>
          <table:table-cell table:style-name="Cell32" table:number-columns-spanned="2">
            <text:p text:style-name="P43"/>
          </table:table-cell>
          <table:table-cell table:style-name="Cell33" table:number-columns-spanned="2">
            <text:list text:style-name="LS2" xml:id="list14" text:continue-list="list0">
              <text:list-item>
                <text:p text:style-name="P44"><text:span text:style-name="T44_1">進入公共圖書館有下列情形之</text:span><text:span text:style-name="T44_2">一</text:span><text:span text:style-name="T44_3">者，</text:span><text:span text:style-name="T44_4">得予勸離</text:span><text:span text:style-name="T44_5">：</text:span></text:p>
              </text:list-item>
            </text:list>
            <text:list text:style-name="LS4" xml:id="list15">
              <text:list-item>
                <text:p text:style-name="P45"><text:span text:style-name="T45_1">罹</text:span><text:span text:style-name="T45_2">患法定傳染病、</text:span><text:span text:style-name="T45_3">干</text:span><text:span text:style-name="T45_4">擾閱讀或</text:span><text:span text:style-name="T45_5">酗酒泥醉</text:span><text:span text:style-name="T45_6">。</text:span></text:p>
              </text:list-item>
              <text:list-item>
                <text:p text:style-name="P46"><text:span text:style-name="T46_1">睡覺、飲食、隨地吐痰、吸菸、嚼檳榔或其他影響他人閱讀之行為。</text:span></text:p>
              </text:list-item>
              <text:list-item>
                <text:p text:style-name="P47"><text:span text:style-name="T47_1">張貼廣告、散發傳單或推銷商品。</text:span></text:p>
              </text:list-item>
              <text:list-item>
                <text:p text:style-name="P48"><text:span text:style-name="T48_1">其他違反法令或主管機關公告事項。</text:span></text:p>
              </text:list-item>
              <text:list-item>
                <text:p text:style-name="P49"><text:span text:style-name="T49_1">攜帶動物（導盲犬不在此限）</text:span><text:span text:style-name="T49_2">。</text:span></text:p>
              </text:list-item>
            </text:list>
            <text:p text:style-name="P50"><text:span text:style-name="T50_1">違反本規定</text:span><text:span text:style-name="T50_2">，經圖書館人員勸導不聽者，得視情節輕重，請</text:span><text:span text:style-name="T50_3">其離館或</text:span><text:span text:style-name="T50_4">暫停借閱權利，情節重大者，依法報請警察機關處理。</text:span></text:p>
          </table:table-cell>
          <table:covered-table-cell/>
        </table:table-row>
        <table:table-row table:style-name="Row11">
          <table:table-cell table:style-name="Cell34">
            <text:p text:style-name="P51"><text:span text:style-name="T51_1">第六條</text:span></text:p>
          </table:table-cell>
          <table:table-cell table:style-name="Cell35" table:number-columns-spanned="2">
            <text:p text:style-name="P52"/>
          </table:table-cell>
          <table:table-cell table:style-name="Cell36" table:number-columns-spanned="2">
            <text:list text:style-name="LS2" xml:id="list20" text:continue-list="list0">
              <text:list-item>
                <text:p text:style-name="P53"><text:span text:style-name="T53_1">使用公共圖書館電腦有下列情事者，禁止其使用：</text:span></text:p>
              </text:list-item>
            </text:list>
            <text:list text:style-name="LS5" xml:id="list21">
              <text:list-item>
                <text:p text:style-name="P54"><text:span text:style-name="T54_1">破壞館內、外網路設備或主機。</text:span></text:p>
              </text:list-item>
              <text:list-item>
                <text:p text:style-name="P55"><text:span text:style-name="T55_1">散播電腦病毒。</text:span></text:p>
              </text:list-item>
              <text:list-item>
                <text:p text:style-name="P56"><text:span text:style-name="T56_1">擅自更改電腦程式。</text:span></text:p>
              </text:list-item>
              <text:list-item>
                <text:p text:style-name="P57"><text:span text:style-name="T57_1">下載非法軟體。</text:span></text:p>
              </text:list-item>
              <text:list-item>
                <text:p text:style-name="P58"><text:span text:style-name="T58_1">連線色情網站。</text:span></text:p>
              </text:list-item>
              <text:list-item>
                <text:p text:style-name="P59"><text:span text:style-name="T59_1">觀看及</text:span><text:span text:style-name="T59_2">玩網路</text:span><text:span text:style-name="T59_3">、</text:span><text:span text:style-name="T59_4">電腦遊戲。</text:span></text:p>
              </text:list-item>
              <text:list-item>
                <text:p text:style-name="P60"><text:span text:style-name="T60_1">影響網路安全、閱覽秩序及其他不正當之行為。</text:span></text:p>
              </text:list-item>
            </text:list>
          </table:table-cell>
          <table:covered-table-cell/>
        </table:table-row>
        <table:table-row table:style-name="Row12">
          <table:table-cell table:style-name="Cell37">
            <text:p text:style-name="P61"><text:span text:style-name="T61_1">第三章</text:span></text:p>
          </table:table-cell>
          <table:table-cell table:style-name="Cell38" table:number-columns-spanned="2">
            <text:p text:style-name="P62"><text:span text:style-name="T62_1">借閱證申請</text:span><text:span text:style-name="T62_2">及註銷</text:span></text:p>
          </table:table-cell>
          <table:table-cell table:style-name="Cell39" table:number-columns-spanned="2">
            <text:p text:style-name="P63"/>
          </table:table-cell>
          <table:table-cell table:style-name="Cell40">
            <text:p text:style-name="P64"/>
          </table:table-cell>
        </table:table-row>
        <table:table-row table:style-name="Row13">
          <table:table-cell table:style-name="Cell41">
            <text:p text:style-name="P65"><text:span text:style-name="T65_1">第七條</text:span></text:p>
          </table:table-cell>
          <table:table-cell table:style-name="Cell42" table:number-columns-spanned="2">
            <text:p text:style-name="P66"><text:span text:style-name="T66_1">申請</text:span><text:span text:style-name="T66_2">公共圖書館</text:span><text:span text:style-name="T66_3">借閱證</text:span><text:span text:style-name="T66_4">（以下簡稱借閱證），應填寫申請書，並</text:span><text:span text:style-name="T66_5">依下列規定證件正本向公共圖書館提出：</text:span></text:p>
            <text:list text:style-name="LS9" xml:id="list28">
              <text:list-item>
                <text:p text:style-name="P67"><text:span text:style-name="T67_1">個人</text:span><text:span text:style-name="T67_2">借閱證</text:span><text:span text:style-name="T67_3">：</text:span></text:p>
              </text:list-item>
            </text:list>
            <text:list text:style-name="LS10" xml:id="list29">
              <text:list-item>
                <text:p text:style-name="P68"><text:span text:style-name="T68_1">中華民國國民應持國民身分證或駕駛執照。</text:span></text:p>
              </text:list-item>
              <text:list-item>
                <text:p text:style-name="P69"><text:span text:style-name="T69_1">未領取國民身分證之未成年人，由父母或監護人持</text:span><text:span text:style-name="T69_2">健保卡或</text:span><text:span text:style-name="T69_3">戶口名簿代為辦理（校園辦證不在此限）</text:span><text:span text:style-name="T69_4">。</text:span></text:p>
              </text:list-item>
              <text:list-item>
                <text:p text:style-name="P70"><text:span text:style-name="T70_1">外籍人士、大陸人士應持護照</text:span><text:span text:style-name="T70_2">或</text:span><text:span text:style-name="T70_3">居留證。</text:span></text:p>
              </text:list-item>
              <text:list-item>
                <text:p text:style-name="P71"><text:span text:style-name="T71_1">館際合作不在此限。</text:span></text:p>
              </text:list-item>
            </text:list>
            <text:list text:style-name="LS9" xml:id="list33" text:continue-list="list28">
              <text:list-item>
                <text:p text:style-name="P72"><text:span text:style-name="T72_1">家庭</text:span><text:span text:style-name="T72_2">借閱證</text:span><text:span text:style-name="T72_3">：</text:span></text:p>
              </text:list-item>
            </text:list>
            <text:p text:style-name="P73"><text:span text:style-name="T73_1">設籍金門縣（以下簡稱本縣）之家戶，其成員憑身分證及戶口名簿或三個月內有效之全戶戶籍謄本辦理，每戶限辦一張，以戶長為代表人。</text:span></text:p>
            <text:list text:style-name="LS9" xml:id="list34" text:continue-list="list28">
              <text:list-item>
                <text:p text:style-name="P74"><text:span text:style-name="T74_1">無障礙及特殊讀者</text:span><text:span text:style-name="T74_2">(</text:span><text:span text:style-name="T74_3">視覺、聽覺、學習及其他閱讀困難障礙者</text:span><text:span text:style-name="T74_4">)</text:span><text:span text:style-name="T74_5">辦證：凡領有中華民國身心障礙證明（手冊）或醫療院所、各級學校、其他政府機關或組織所出具足以證明無法閱讀常規圖書資訊文件者，</text:span><text:span text:style-name="T74_6">均得檢</text:span><text:span text:style-name="T74_7">附證明文件影本、切結書並填妥申請書</text:span><text:span text:style-name="T74_8">，</text:span><text:span text:style-name="T74_9">以線上</text:span><text:span text:style-name="T74_10">、郵寄、傳真、</text:span><text:span text:style-name="T74_11">親自到館</text:span><text:span text:style-name="T74_12">或委託代領等方式向公共圖書</text:span><text:span text:style-name="T74_13">館申辦</text:span><text:span text:style-name="T74_14">借閱證</text:span><text:span text:style-name="T74_15">。</text:span></text:p>
              </text:list-item>
            </text:list>
          </table:table-cell>
          <table:table-cell table:style-name="Cell43" table:number-columns-spanned="2">
            <text:list text:style-name="LS2" xml:id="list35" text:continue-list="list0">
              <text:list-item>
                <text:p text:style-name="P75"><text:span text:style-name="T75_1">申請</text:span><text:span text:style-name="T75_2">公共圖書館</text:span><text:span text:style-name="T75_3">借閱證</text:span><text:span text:style-name="T75_4">（以下簡稱借閱證），應填寫申請書，並</text:span><text:span text:style-name="T75_5">依下列規定證件正本向公共圖書館提出：</text:span></text:p>
              </text:list-item>
            </text:list>
            <text:list text:style-name="LS12" xml:id="list36">
              <text:list-item>
                <text:p text:style-name="P76"><text:span text:style-name="T76_1">個人</text:span><text:span text:style-name="T76_2">借閱證</text:span><text:span text:style-name="T76_3">：</text:span></text:p>
              </text:list-item>
            </text:list>
            <text:list text:style-name="LS13" xml:id="list37">
              <text:list-item>
                <text:p text:style-name="P77"><text:span text:style-name="T77_1">中華民國國民應持國民身分證或駕駛執照。</text:span></text:p>
              </text:list-item>
              <text:list-item>
                <text:p text:style-name="P78"><text:span text:style-name="T78_1">未領取國民身分證之未成年人，由父母或監護人持</text:span><text:span text:style-name="T78_2">健保卡或</text:span><text:span text:style-name="T78_3">戶口名簿代為辦理（校園辦證不在此限）</text:span><text:span text:style-name="T78_4">。</text:span></text:p>
              </text:list-item>
              <text:list-item>
                <text:p text:style-name="P79"><text:span text:style-name="T79_1">外籍人士、大陸人士應持護照</text:span><text:span text:style-name="T79_2">或</text:span><text:span text:style-name="T79_3">居留證。</text:span></text:p>
              </text:list-item>
              <text:list-item>
                <text:p text:style-name="P80"><text:span text:style-name="T80_1">館際合作不在此限。</text:span></text:p>
              </text:list-item>
            </text:list>
            <text:list text:style-name="LS12" xml:id="list41" text:continue-list="list36">
              <text:list-item>
                <text:p text:style-name="P81"><text:span text:style-name="T81_1">家庭</text:span><text:span text:style-name="T81_2">借閱證</text:span><text:span text:style-name="T81_3">：</text:span></text:p>
              </text:list-item>
            </text:list>
            <text:p text:style-name="P82"><text:span text:style-name="T82_1">設籍金門縣（以下簡稱本縣）之家戶，其成員憑身分證及戶口名簿或三個月內有效之全戶戶籍謄本辦理，每戶限辦一張，以戶長為代表人。</text:span></text:p>
          </table:table-cell>
          <table:table-cell table:style-name="Cell44">
            <text:p text:style-name="P83"><text:span text:style-name="T83_1">依審計室建議，參考</text:span><text:span text:style-name="T83_2">臺灣圖書館無障礙特殊讀者服務</text:span><text:span text:style-name="T83_3">相關</text:span><text:span text:style-name="T83_4">規定</text:span><text:span text:style-name="T83_5">，新增本條第(三)點規定。</text:span></text:p>
          </table:table-cell>
        </table:table-row>
        <table:table-row table:style-name="Row14">
          <table:table-cell table:style-name="Cell45">
            <text:p text:style-name="P84"><text:span text:style-name="T84_1">第八條</text:span></text:p>
          </table:table-cell>
          <table:table-cell table:style-name="Cell46" table:number-columns-spanned="2">
            <text:p text:style-name="P85"/>
          </table:table-cell>
          <table:table-cell table:style-name="Cell47" table:number-columns-spanned="2">
            <text:list text:style-name="LS2" xml:id="list42" text:continue-list="list0">
              <text:list-item>
                <text:p text:style-name="P86"><text:span text:style-name="T86_1">縣民卡經</text:span><text:span text:style-name="T86_2">館方過卡</text:span><text:span text:style-name="T86_3">後可為</text:span><text:span text:style-name="T86_4">借閱證之</text:span><text:span text:style-name="T86_5">使用。</text:span></text:p>
              </text:list-item>
            </text:list>
          </table:table-cell>
          <table:table-cell table:style-name="Cell48" table:number-rows-spanned="3">
            <text:p text:style-name="P87"><text:span text:style-name="T87_1">無修正</text:span></text:p>
          </table:table-cell>
        </table:table-row>
        <table:table-row table:style-name="Row15">
          <table:table-cell table:style-name="Cell49">
            <text:p text:style-name="P88"><text:span text:style-name="T88_1">第九條</text:span></text:p>
          </table:table-cell>
          <table:table-cell table:style-name="Cell50" table:number-columns-spanned="2">
            <text:p text:style-name="P89"/>
          </table:table-cell>
          <table:table-cell table:style-name="Cell51" table:number-columns-spanned="2">
            <text:list text:style-name="LS2" xml:id="list43" text:continue-list="list0">
              <text:list-item>
                <text:p text:style-name="P90"><text:span text:style-name="T90_1">借閱證適用</text:span><text:span text:style-name="T90_2">於本縣各公共圖書館，</text:span><text:span text:style-name="T90_3">有效期為永久（外籍人士有效期同居留期限），連續五年未有借閱紀錄即為靜止戶，得於驗證後繼續使用</text:span><text:span text:style-name="T90_4">。</text:span></text:p>
              </text:list-item>
            </text:list>
          </table:table-cell>
          <table:covered-table-cell/>
        </table:table-row>
        <table:table-row table:style-name="Row16">
          <table:table-cell table:style-name="Cell52">
            <text:p text:style-name="P91"><text:span text:style-name="T91_1">第十</text:span><text:span text:style-name="T91_2">條</text:span></text:p>
          </table:table-cell>
          <table:table-cell table:style-name="Cell53" table:number-columns-spanned="2">
            <text:p text:style-name="P92"/>
          </table:table-cell>
          <table:table-cell table:style-name="Cell54" table:number-columns-spanned="2">
            <text:list text:style-name="LS2" xml:id="list44" text:continue-list="list0">
              <text:list-item>
                <text:p text:style-name="P93"><text:span text:style-name="T93_1">委託他</text:span><text:span text:style-name="T93_2">人</text:span><text:span text:style-name="T93_3">代為</text:span><text:span text:style-name="T93_4">申請</text:span><text:span text:style-name="T93_5">借閱證時</text:span><text:span text:style-name="T93_6">，得</text:span><text:span text:style-name="T93_7">填寫</text:span><text:span text:style-name="T93_8">委託書並檢具申請人及</text:span><text:span text:style-name="T93_9">代</text:span><text:span text:style-name="T93_10">理</text:span><text:span text:style-name="T93_11">人身分證明文件正本辦理，補發時亦同。</text:span></text:p>
              </text:list-item>
            </text:list>
          </table:table-cell>
          <table:covered-table-cell/>
        </table:table-row>
        <table:table-row table:style-name="Row17">
          <table:table-cell table:style-name="Cell55">
            <text:p text:style-name="P94"><text:span text:style-name="T94_1">第十</text:span><text:span text:style-name="T94_2">一條</text:span></text:p>
          </table:table-cell>
          <table:table-cell table:style-name="Cell56" table:number-columns-spanned="2">
            <text:p text:style-name="P95"/>
          </table:table-cell>
          <table:table-cell table:style-name="Cell57" table:number-columns-spanned="2">
            <text:list text:style-name="LS2" xml:id="list45" text:continue-list="list0">
              <text:list-item>
                <text:p text:style-name="P96"><text:span text:style-name="T96_1">使用者資料變更或</text:span><text:span text:style-name="T96_2">借閱證遺失</text:span><text:span text:style-name="T96_3">時，應向任</text:span><text:span text:style-name="T96_4">一</text:span><text:span text:style-name="T96_5">公共圖書館辦理資料變更或掛失登記；未辦理而發生冒用情事者，應負相關賠償責任（</text:span><text:span text:style-name="T96_6">未妥善使用借閱證及電子借閱證亦同）。</text:span></text:p>
              </text:list-item>
            </text:list>
          </table:table-cell>
          <table:table-cell table:style-name="Cell58" table:number-rows-spanned="6">
            <text:p text:style-name="P97"><text:span text:style-name="T97_1">無修正</text:span></text:p>
          </table:table-cell>
        </table:table-row>
        <table:table-row table:style-name="Row18">
          <table:table-cell table:style-name="Cell59">
            <text:p text:style-name="P98"><text:span text:style-name="T98_1">第十</text:span><text:span text:style-name="T98_2">二</text:span><text:span text:style-name="T98_3">條</text:span></text:p>
          </table:table-cell>
          <table:table-cell table:style-name="Cell60" table:number-columns-spanned="2">
            <text:p text:style-name="P99"/>
          </table:table-cell>
          <table:table-cell table:style-name="Cell61" table:number-columns-spanned="2">
            <text:list text:style-name="LS2" xml:id="list46" text:continue-list="list0">
              <text:list-item>
                <text:p text:style-name="P100"><text:span text:style-name="T100_1">申請補發</text:span><text:span text:style-name="T100_2">借閱證</text:span><text:span text:style-name="T100_3">應</text:span><text:span text:style-name="T100_4">備妥第七</text:span><text:span text:style-name="T100_5">條</text:span><text:span text:style-name="T100_6">、第十</text:span><text:span text:style-name="T100_7">條</text:span><text:span text:style-name="T100_8">所列相關證件。</text:span><text:span text:style-name="T100_9">申請人有停權事由時，應至停權事由消失後始得辦理。</text:span></text:p>
              </text:list-item>
            </text:list>
          </table:table-cell>
          <table:covered-table-cell/>
        </table:table-row>
        <table:table-row table:style-name="Row19">
          <table:table-cell table:style-name="Cell62">
            <text:p text:style-name="P101"><text:span text:style-name="T101_1">第十</text:span><text:span text:style-name="T101_2">三</text:span><text:span text:style-name="T101_3">條</text:span></text:p>
          </table:table-cell>
          <table:table-cell table:style-name="Cell63" table:number-columns-spanned="2">
            <text:p text:style-name="P102"/>
          </table:table-cell>
          <table:table-cell table:style-name="Cell64" table:number-columns-spanned="2">
            <text:list text:style-name="LS2" xml:id="list47" text:continue-list="list0">
              <text:list-item>
                <text:p text:style-name="P103"><text:span text:style-name="T103_1">採線上</text:span><text:span text:style-name="T103_2">辦證者於系統上填寫資料後，有兩種</text:span><text:span text:style-name="T103_3">借閱證模式</text:span><text:span text:style-name="T103_4">：</text:span></text:p>
              </text:list-item>
            </text:list>
            <text:list text:style-name="LS11" xml:id="list48">
              <text:list-item>
                <text:p text:style-name="P104"><text:span text:style-name="T104_1">讀者</text:span><text:span text:style-name="T104_2">未</text:span><text:span text:style-name="T104_3">領取實體證者，僅可</text:span><text:span text:style-name="T104_4">借閱</text:span><text:span text:style-name="T104_5">電子書</text:span><text:span text:style-name="T104_6">。</text:span></text:p>
              </text:list-item>
              <text:list-item>
                <text:p text:style-name="P105"><text:span text:style-name="T105_1">備妥第七</text:span><text:span text:style-name="T105_2">條</text:span><text:span text:style-name="T105_3">、第十</text:span><text:span text:style-name="T105_4">條</text:span><text:span text:style-name="T105_5">所列相關證件，至任</text:span><text:span text:style-name="T105_6">一</text:span><text:span text:style-name="T105_7">公共圖書館</text:span><text:span text:style-name="T105_8">領</text:span><text:span text:style-name="T105_9">取實體</text:span><text:span text:style-name="T105_10">證者，</text:span><text:span text:style-name="T105_11">即能</text:span><text:span text:style-name="T105_12">借閱</text:span><text:span text:style-name="T105_13">實體書及電子書</text:span><text:span text:style-name="T105_14">。</text:span></text:p>
              </text:list-item>
            </text:list>
          </table:table-cell>
          <table:covered-table-cell/>
        </table:table-row>
        <table:table-row table:style-name="Row20">
          <table:table-cell table:style-name="Cell65">
            <text:p text:style-name="P106"><text:span text:style-name="T106_1">第十四條</text:span></text:p>
          </table:table-cell>
          <table:table-cell table:style-name="Cell66" table:number-columns-spanned="2">
            <text:p text:style-name="P107"/>
          </table:table-cell>
          <table:table-cell table:style-name="Cell67" table:number-columns-spanned="2">
            <text:list text:style-name="LS2" xml:id="list50" text:continue-list="list0">
              <text:list-item>
                <text:p text:style-name="P108"><text:span text:style-name="T108_1">「金門縣立圖書館</text:span><text:span text:style-name="T108_2">APP</text:span><text:span text:style-name="T108_3">」使用方式：</text:span></text:p>
              </text:list-item>
            </text:list>
            <text:list text:style-name="LS8" xml:id="list51">
              <text:list-item>
                <text:p text:style-name="P109"><text:span text:style-name="T109_1">已領取實體證者下載APP後，得可使用</text:span><text:span text:style-name="T109_2">實體書借閱</text:span><text:span text:style-name="T109_3">相關功能並將取得</text:span><text:span text:style-name="T109_4">一</text:span><text:span text:style-name="T109_5">虛擬</text:span><text:span text:style-name="T109_6">借閱證</text:span><text:span text:style-name="T109_7">。</text:span></text:p>
              </text:list-item>
              <text:list-item>
                <text:p text:style-name="P110"><text:span text:style-name="T110_1">採線上</text:span><text:span text:style-name="T110_2">辦證領取電子</text:span><text:span text:style-name="T110_3">借閱證者</text:span><text:span text:style-name="T110_4">，僅能透過APP進入電子書資源平台使用借閱相關資源。</text:span></text:p>
              </text:list-item>
            </text:list>
          </table:table-cell>
          <table:covered-table-cell/>
        </table:table-row>
        <table:table-row table:style-name="Row21">
          <table:table-cell table:style-name="Cell68">
            <text:p text:style-name="P111"><text:span text:style-name="T111_1">第四章</text:span></text:p>
          </table:table-cell>
          <table:table-cell table:style-name="Cell69" table:number-columns-spanned="2">
            <text:p text:style-name="P112"><text:span text:style-name="T112_1">圖書資料借閱</text:span></text:p>
          </table:table-cell>
          <table:table-cell table:style-name="Cell70" table:number-columns-spanned="2">
            <text:p text:style-name="P113"/>
          </table:table-cell>
          <table:covered-table-cell/>
        </table:table-row>
        <table:table-row table:style-name="Row22">
          <table:table-cell table:style-name="Cell71">
            <text:p text:style-name="P114"><text:span text:style-name="T114_1">第十五條</text:span></text:p>
          </table:table-cell>
          <table:table-cell table:style-name="Cell72" table:number-columns-spanned="2">
            <text:p text:style-name="P115"/>
          </table:table-cell>
          <table:table-cell table:style-name="Cell73" table:number-columns-spanned="2">
            <text:list text:style-name="LS2" xml:id="list53" text:continue-list="list0">
              <text:list-item>
                <text:p text:style-name="P116"><text:span text:style-name="T116_1">外借公共圖書館圖書資料，應</text:span><text:span text:style-name="T116_2">持借閱證</text:span><text:span text:style-name="T116_3">或出示手機</text:span><text:span text:style-name="T116_4">APP</text:span><text:span text:style-name="T116_5">之電子</text:span><text:span text:style-name="T116_6">借閱證辦理</text:span><text:span text:style-name="T116_7">，</text:span><text:span text:style-name="T116_8">若非本人則需檢附</text:span><text:span text:style-name="T116_9">代理人身分證明文件</text:span><text:span text:style-name="T116_10">正本</text:span><text:span text:style-name="T116_11">辦理。</text:span></text:p>
              </text:list-item>
            </text:list>
          </table:table-cell>
          <table:covered-table-cell/>
        </table:table-row>
        <table:table-row table:style-name="Row23">
          <table:table-cell table:style-name="Cell74">
            <text:p text:style-name="P117"><text:span text:style-name="T117_1">第十六條</text:span></text:p>
          </table:table-cell>
          <table:table-cell table:style-name="Cell75" table:number-columns-spanned="2">
            <text:p text:style-name="P118"/>
          </table:table-cell>
          <table:table-cell table:style-name="Cell76" table:number-columns-spanned="2">
            <text:list text:style-name="LS2" xml:id="list54" text:continue-list="list0">
              <text:list-item>
                <text:p text:style-name="P119"><text:span text:style-name="T119_1">外借圖書資料之借期為</text:span><text:span text:style-name="T119_2">30</text:span><text:span text:style-name="T119_3">日（</text:span><text:span text:style-name="T119_4">借閱當日起算）</text:span><text:span text:style-name="T119_5">，</text:span><text:span text:style-name="T119_6">續借則為</text:span><text:span text:style-name="T119_7">7</text:span><text:span text:style-name="T119_8">日（二次為限）</text:span><text:span text:style-name="T119_9">。</text:span><text:span text:style-name="T119_10">每一場館</text:span><text:span text:style-name="T119_11">個人</text:span><text:span text:style-name="T119_12">借</text:span><text:span text:style-name="T119_13">閱</text:span><text:span text:style-name="T119_14">證限借</text:span><text:span text:style-name="T119_15">10</text:span><text:span text:style-name="T119_16">冊</text:span><text:span text:style-name="T119_17">(</text:span><text:span text:style-name="T119_18">件</text:span><text:span text:style-name="T119_19">)</text:span><text:span text:style-name="T119_20">、家庭</text:span><text:span text:style-name="T119_21">借</text:span><text:span text:style-name="T119_22">閱證限借</text:span><text:span text:style-name="T119_23">20</text:span><text:span text:style-name="T119_24">冊</text:span><text:span text:style-name="T119_25">(</text:span><text:span text:style-name="T119_26">件</text:span><text:span text:style-name="T119_27">)</text:span><text:span text:style-name="T119_28">。</text:span></text:p>
              </text:list-item>
            </text:list>
          </table:table-cell>
          <table:table-cell table:style-name="Cell77" table:number-rows-spanned="7">
            <text:p text:style-name="P120"><text:span text:style-name="T120_1">無修正</text:span></text:p>
          </table:table-cell>
        </table:table-row>
        <table:table-row table:style-name="Row24">
          <table:table-cell table:style-name="Cell78">
            <text:p text:style-name="P121"><text:span text:style-name="T121_1">第十七條</text:span></text:p>
          </table:table-cell>
          <table:table-cell table:style-name="Cell79" table:number-columns-spanned="2">
            <text:p text:style-name="P122"/>
          </table:table-cell>
          <table:table-cell table:style-name="Cell80" table:number-columns-spanned="2">
            <text:list text:style-name="LS2" xml:id="list55" text:continue-list="list0">
              <text:list-item>
                <text:p text:style-name="P123"><text:span text:style-name="T123_1">圖書超過借閱期限，於</text:span><text:span text:style-name="T123_2">7</text:span><text:span text:style-name="T123_3">日內還書，不計算罰則；圖書超過借閱期限，第</text:span><text:span text:style-name="T123_4">8</text:span><text:span text:style-name="T123_5">日後（含第</text:span><text:span text:style-name="T123_6">8</text:span><text:span text:style-name="T123_7">日）還書，每</text:span><text:span text:style-name="T123_8">本書依原</text:span><text:span text:style-name="T123_9">到期日每超過一日則停權一日，</text:span><text:span text:style-name="T123_10">停權日數</text:span><text:span text:style-name="T123_11">累計最多</text:span><text:span text:style-name="T123_12">30</text:span><text:span text:style-name="T123_13">日。</text:span></text:p>
              </text:list-item>
            </text:list>
          </table:table-cell>
          <table:covered-table-cell/>
        </table:table-row>
        <table:table-row table:style-name="Row25">
          <table:table-cell table:style-name="Cell81">
            <text:p text:style-name="P124"><text:span text:style-name="T124_1">第十八條</text:span></text:p>
          </table:table-cell>
          <table:table-cell table:style-name="Cell82" table:number-columns-spanned="2">
            <text:p text:style-name="P125"/>
          </table:table-cell>
          <table:table-cell table:style-name="Cell83" table:number-columns-spanned="2">
            <text:list text:style-name="LS2" xml:id="list56" text:continue-list="list0">
              <text:list-item>
                <text:p text:style-name="P126"><text:span text:style-name="T126_1">下列</text:span><text:span text:style-name="T126_2">圖書設備資料限在公共圖書館內閱覽，不提供外借：</text:span></text:p>
              </text:list-item>
            </text:list>
            <text:list text:style-name="LS6" xml:id="list57">
              <text:list-item>
                <text:p text:style-name="P127"><text:span text:style-name="T127_1">報紙、當期期刊、平板電腦及參考工具書。</text:span></text:p>
              </text:list-item>
              <text:list-item>
                <text:p text:style-name="P128"><text:span text:style-name="T128_1">借用平板電腦應</text:span><text:span text:style-name="T128_2">持借閱證依</text:span><text:span text:style-name="T128_3">登記之順序使用。</text:span></text:p>
              </text:list-item>
              <text:list-item>
                <text:p text:style-name="P129"><text:span text:style-name="T129_1">其他限館內</text:span><text:span text:style-name="T129_2">閱覽、公務用或標明不外借之資料。</text:span></text:p>
              </text:list-item>
            </text:list>
          </table:table-cell>
          <table:covered-table-cell/>
        </table:table-row>
        <table:table-row table:style-name="Row26">
          <table:table-cell table:style-name="Cell84">
            <text:p text:style-name="P130"><text:span text:style-name="T130_1">第十九條</text:span></text:p>
          </table:table-cell>
          <table:table-cell table:style-name="Cell85" table:number-columns-spanned="2">
            <text:p text:style-name="P131"/>
          </table:table-cell>
          <table:table-cell table:style-name="Cell86" table:number-columns-spanned="2">
            <text:list text:style-name="LS2" xml:id="list60" text:continue-list="list0">
              <text:list-item>
                <text:p text:style-name="P132"><text:span text:style-name="T132_1">借閱圖書資料應於</text:span><text:span text:style-name="T132_2">借</text:span><text:span text:style-name="T132_3">閱時當場</text:span><text:span text:style-name="T132_4">自行檢查有無撕毀、</text:span><text:span text:style-name="T132_5">缺頁</text:span><text:span text:style-name="T132_6">、缺附件、圈點、評</text:span><text:span text:style-name="T132_7">註</text:span><text:span text:style-name="T132_8">或污損等情形。有上述情形者，應於</text:span><text:span text:style-name="T132_9">借閱時當場</text:span><text:span text:style-name="T132_10">聲明。</text:span></text:p>
              </text:list-item>
            </text:list>
          </table:table-cell>
          <table:covered-table-cell/>
        </table:table-row>
        <table:table-row table:style-name="Row27">
          <table:table-cell table:style-name="Cell87">
            <text:p text:style-name="P133"><text:span text:style-name="T133_1">第二十條</text:span></text:p>
          </table:table-cell>
          <table:table-cell table:style-name="Cell88" table:number-columns-spanned="2">
            <text:p text:style-name="P134"/>
          </table:table-cell>
          <table:table-cell table:style-name="Cell89" table:number-columns-spanned="2">
            <text:list text:style-name="LS2" xml:id="list61" text:continue-list="list0">
              <text:list-item>
                <text:p text:style-name="P135"><text:span text:style-name="T135_1">借出之圖書資料公共圖書館需收回時，借閱人應於接獲通知後7</text:span><text:span text:style-name="T135_2">日</text:span><text:span text:style-name="T135_3">內歸還。</text:span></text:p>
              </text:list-item>
            </text:list>
          </table:table-cell>
          <table:covered-table-cell/>
        </table:table-row>
        <table:table-row table:style-name="Row28">
          <table:table-cell table:style-name="Cell90">
            <text:p text:style-name="P136"><text:span text:style-name="T136_1">第二十一條</text:span></text:p>
          </table:table-cell>
          <table:table-cell table:style-name="Cell91" table:number-columns-spanned="2">
            <text:p text:style-name="P137"/>
          </table:table-cell>
          <table:table-cell table:style-name="Cell92" table:number-columns-spanned="2">
            <text:list text:style-name="LS2" xml:id="list62" text:continue-list="list0">
              <text:list-item>
                <text:p text:style-name="P138"><text:span text:style-name="T138_1">持有</text:span><text:span text:style-name="T138_2">借閱證者</text:span><text:span text:style-name="T138_3">，得於流通櫃台預約任</text:span><text:span text:style-name="T138_4">一</text:span><text:span text:style-name="T138_5">公共圖書館已借出之圖書資料。每</text:span><text:span text:style-name="T138_6">張借閱證</text:span><text:span text:style-name="T138_7">可預約5</text:span><text:span text:style-name="T138_8">冊</text:span><text:span text:style-name="T138_9">(</text:span><text:span text:style-name="T138_10">件</text:span><text:span text:style-name="T138_11">)</text:span><text:span text:style-name="T138_12">，預約到館</text:span><text:span text:style-name="T138_13">通知後</text:span><text:span text:style-name="T138_14">保留7</text:span><text:span text:style-name="T138_15">日</text:span><text:span text:style-name="T138_16">。</text:span></text:p>
              </text:list-item>
            </text:list>
          </table:table-cell>
          <table:covered-table-cell/>
        </table:table-row>
        <table:table-row table:style-name="Row29">
          <table:table-cell table:style-name="Cell93">
            <text:p text:style-name="P139"><text:span text:style-name="T139_1">第二十二</text:span></text:p>
          </table:table-cell>
          <table:table-cell table:style-name="Cell94" table:number-columns-spanned="2">
            <text:p text:style-name="P140"/>
          </table:table-cell>
          <table:table-cell table:style-name="Cell95" table:number-columns-spanned="2">
            <text:list text:style-name="LS2" xml:id="list63" text:continue-list="list0">
              <text:list-item>
                <text:p text:style-name="P141"><text:span text:style-name="T141_1">館內圖書資料、期刊、報紙及器材設備應善加愛護，(過期)報章雜誌資料經同意</text:span><text:span text:style-name="T141_2">借閱始得</text:span><text:span text:style-name="T141_3">登記借出，當期雜誌不外借，過期雜誌同一類可借1本，</text:span><text:span text:style-name="T141_4">不</text:span><text:span text:style-name="T141_5">同類最多借5種，借期為30天</text:span><text:span text:style-name="T141_6">。</text:span></text:p>
              </text:list-item>
            </text:list>
          </table:table-cell>
          <table:covered-table-cell/>
        </table:table-row>
        <table:table-row table:style-name="Row30">
          <table:table-cell table:style-name="Cell96">
            <text:p text:style-name="P142"><text:span text:style-name="T142_1">第二十三條</text:span></text:p>
          </table:table-cell>
          <table:table-cell table:style-name="Cell97" table:number-columns-spanned="2">
            <text:p text:style-name="P143"/>
          </table:table-cell>
          <table:table-cell table:style-name="Cell98" table:number-columns-spanned="2">
            <text:list text:style-name="LS2" xml:id="list64" text:continue-list="list0">
              <text:list-item>
                <text:p text:style-name="P144"><text:span text:style-name="T144_1">影印圖書資料，應遵守著作權法及其他相關法令之規定。影印與列印資料之收費，</text:span><text:span text:style-name="T144_2">視各館現有設備辦理</text:span><text:span text:style-name="T144_3">。</text:span></text:p>
              </text:list-item>
            </text:list>
          </table:table-cell>
          <table:table-cell table:style-name="Cell99" table:number-rows-spanned="2">
            <text:p text:style-name="P145"><text:span text:style-name="T145_1">無修正</text:span></text:p>
          </table:table-cell>
        </table:table-row>
        <table:table-row table:style-name="Row31">
          <table:table-cell table:style-name="Cell100">
            <text:p text:style-name="P146"><text:span text:style-name="T146_1">第二十四</text:span></text:p>
          </table:table-cell>
          <table:table-cell table:style-name="Cell101" table:number-columns-spanned="2">
            <text:p text:style-name="P147"/>
          </table:table-cell>
          <table:table-cell table:style-name="Cell102" table:number-columns-spanned="2">
            <text:list text:style-name="LS2" xml:id="list65" text:continue-list="list0">
              <text:list-item>
                <text:p text:style-name="P148"><text:span text:style-name="T148_1">資料檢索區電腦僅提供查詢資訊用，影音光碟區設備僅提供觀看公共圖書館之視聽資料。使用前項設備應</text:span><text:span text:style-name="T148_2">持借閱證</text:span><text:span text:style-name="T148_3">或身分證件依登記之順序使用。資料檢索電腦每人每次使用以一小時為限；影音光碟區每人每次使用以三小時為限。</text:span></text:p>
              </text:list-item>
            </text:list>
          </table:table-cell>
          <table:covered-table-cell/>
        </table:table-row>
        <table:table-row table:style-name="Row32">
          <table:table-cell table:style-name="Cell103">
            <text:p text:style-name="P149"><text:span text:style-name="T149_1">第二十</text:span><text:span text:style-name="T149_2">五</text:span><text:span text:style-name="T149_3">條</text:span></text:p>
          </table:table-cell>
          <table:table-cell table:style-name="Cell104" table:number-columns-spanned="2">
            <text:p text:style-name="P150"><text:span text:style-name="T150_1">本縣立圖書館</text:span><text:span text:style-name="T150_2">電子書及電子雜誌各可借</text:span><text:span text:style-name="T150_3">5</text:span><text:span text:style-name="T150_4">冊</text:span><text:span text:style-name="T150_5">(</text:span><text:span text:style-name="T150_6">件</text:span><text:span text:style-name="T150_7">)</text:span><text:span text:style-name="T150_8">，</text:span><text:span text:style-name="T150_9">借閱日數</text:span><text:span text:style-name="T150_10">為</text:span><text:span text:style-name="T150_11">14</text:span><text:span text:style-name="T150_12">日，到期前</text:span><text:span text:style-name="T150_13">3</text:span><text:span text:style-name="T150_14">日可續借</text:span><text:span text:style-name="T150_15">，</text:span><text:span text:style-name="T150_16">續借天數為7日</text:span><text:span text:style-name="T150_17">，續借次數為</text:span><text:span text:style-name="T150_18">2</text:span><text:span text:style-name="T150_19">次，</text:span><text:span text:style-name="T150_20">預約冊</text:span><text:span text:style-name="T150_21">數為10冊</text:span><text:span text:style-name="T150_22">；</text:span><text:span text:style-name="T150_23">各鄉鎮圖書館</text:span><text:span text:style-name="T150_24">得</text:span><text:span text:style-name="T150_25">依</text:span><text:span text:style-name="T150_26">實際需求，自行制定</text:span><text:span text:style-name="T150_27">電子書</text:span><text:span text:style-name="T150_28">借閱</text:span><text:span text:style-name="T150_29">規則</text:span><text:span text:style-name="T150_30">。</text:span></text:p>
            <text:p text:style-name="P151"/>
          </table:table-cell>
          <table:table-cell table:style-name="Cell105" table:number-columns-spanned="2">
            <text:list text:style-name="LS2" xml:id="list66" text:continue-list="list0">
              <text:list-item>
                <text:p text:style-name="P152"><text:span text:style-name="T152_1">電子書及電子雜誌各可借3冊</text:span><text:span text:style-name="T152_2">(</text:span><text:span text:style-name="T152_3">件</text:span><text:span text:style-name="T152_4">)</text:span><text:span text:style-name="T152_5">，</text:span><text:span text:style-name="T152_6">借閱日數</text:span><text:span text:style-name="T152_7">為7日，到期前3日可續借，續借次數為3次，</text:span><text:span text:style-name="T152_8">預約冊</text:span><text:span text:style-name="T152_9">數為10冊。</text:span></text:p>
              </text:list-item>
            </text:list>
          </table:table-cell>
          <table:table-cell table:style-name="Cell106">
            <text:p text:style-name="P153"><text:span text:style-name="T153_1">依審計室建議，</text:span><text:span text:style-name="T153_2">與烈嶼</text:span><text:span text:style-name="T153_3">、文化園區討論後，</text:span><text:span text:style-name="T153_4">修</text:span><text:span text:style-name="T153_5">改</text:span><text:span text:style-name="T153_6">本條</text:span><text:span text:style-name="T153_7">規定</text:span><text:span text:style-name="T153_8">。</text:span></text:p>
          </table:table-cell>
        </table:table-row>
        <table:table-row table:style-name="Row33">
          <table:table-cell table:style-name="Cell107">
            <text:p text:style-name="P154"><text:span text:style-name="T154_1">第五章</text:span></text:p>
          </table:table-cell>
          <table:table-cell table:style-name="Cell108" table:number-columns-spanned="2">
            <text:p text:style-name="P155"><text:span text:style-name="T155_1">停權及賠償責任</text:span></text:p>
          </table:table-cell>
          <table:table-cell table:style-name="Cell109" table:number-columns-spanned="2">
            <text:p text:style-name="P156"/>
          </table:table-cell>
          <table:table-cell table:style-name="Cell110">
            <text:p text:style-name="P157"/>
          </table:table-cell>
        </table:table-row>
        <table:table-row table:style-name="Row34">
          <table:table-cell table:style-name="Cell111">
            <text:p text:style-name="P158"><text:span text:style-name="T158_1">第</text:span><text:span text:style-name="T158_2">二十六</text:span><text:span text:style-name="T158_3">條</text:span></text:p>
          </table:table-cell>
          <table:table-cell table:style-name="Cell112" table:number-columns-spanned="2">
            <text:p text:style-name="P159"/>
          </table:table-cell>
          <table:table-cell table:style-name="Cell113" table:number-columns-spanned="2">
            <text:list text:style-name="LS2" xml:id="list67" text:continue-list="list0">
              <text:list-item>
                <text:p text:style-name="P160"><text:span text:style-name="T160_1">(電子)</text:span><text:span text:style-name="T160_2">借閱證不得</text:span><text:span text:style-name="T160_3">冒領、冒用或轉借他人使用，</text:span><text:span text:style-name="T160_4">違者</text:span><text:span text:style-name="T160_5">予以註銷，並依相關法令處理。</text:span></text:p>
              </text:list-item>
            </text:list>
          </table:table-cell>
          <table:table-cell table:style-name="Cell114">
            <text:p text:style-name="P161"><text:span text:style-name="T161_1">無修正</text:span></text:p>
          </table:table-cell>
        </table:table-row>
        <table:table-row table:style-name="Row35">
          <table:table-cell table:style-name="Cell115">
            <text:p text:style-name="P162"><text:span text:style-name="T162_1">第</text:span><text:span text:style-name="T162_2">二十七</text:span><text:span text:style-name="T162_3">條</text:span></text:p>
          </table:table-cell>
          <table:table-cell table:style-name="Cell116" table:number-columns-spanned="2">
            <text:p text:style-name="P163"><text:span text:style-name="T163_1">借閱或閱覽</text:span><text:span text:style-name="T163_2">之圖書資料應善盡保管之責，有遺失、撕毀、</text:span><text:span text:style-name="T163_3">缺頁</text:span><text:span text:style-name="T163_4">、缺附件、圈點、評</text:span><text:span text:style-name="T163_5">註</text:span><text:span text:style-name="T163_6">或污損者，應償還相同或較新版本</text:span><text:span text:style-name="T163_7">之</text:span><text:span text:style-name="T163_8">新</text:span><text:span text:style-name="T163_9">書；期刊、報紙應償還相同名稱、</text:span><text:span text:style-name="T163_10">刊期及</text:span><text:span text:style-name="T163_11">日期</text:span><text:span text:style-name="T163_12">之報刊</text:span><text:span text:style-name="T163_13">。遺失套書中之任一冊，可賠償遺失</text:span><text:span text:style-name="T163_14">之單冊</text:span><text:span text:style-name="T163_15">；不能以相同版本償還者，購入完整一套償還，舊書</text:span><text:span text:style-name="T163_16">則</text:span><text:span text:style-name="T163_17">歸民眾。</text:span></text:p>
            <text:p text:style-name="P164"><text:span text:style-name="T164_1">不能依前項規定償還者，依下列標準計價賠償，或以</text:span><text:span text:style-name="T164_2">一</text:span><text:span text:style-name="T164_3">本</text:span><text:span text:style-name="T164_4">3</text:span><text:span text:style-name="T164_5">年內出版</text:span><text:span text:style-name="T164_6">之新書</text:span><text:span text:style-name="T164_7">且為定價以上之</text:span><text:span text:style-name="T164_8">同類目</text:span><text:span text:style-name="T164_9">圖書資料償還：</text:span></text:p>
            <text:list text:style-name="LS7" xml:id="list68">
              <text:list-item>
                <text:p text:style-name="P165"><text:span text:style-name="T165_1">以新臺幣定價者，依該定價計價。</text:span></text:p>
              </text:list-item>
              <text:list-item>
                <text:p text:style-name="P166"><text:span text:style-name="T166_1">以基本</text:span><text:span text:style-name="T166_2">定價定價</text:span><text:span text:style-name="T166_3">者，依該定價之</text:span><text:span text:style-name="T166_4">五</text:span><text:span text:style-name="T166_5">十</text:span><text:span text:style-name="T166_6">倍</text:span><text:span text:style-name="T166_7">計價。</text:span></text:p>
              </text:list-item>
              <text:list-item>
                <text:p text:style-name="P167"><text:span text:style-name="T167_1">以外幣定價者，依當日匯率換算後計價。</text:span></text:p>
              </text:list-item>
              <text:list-item>
                <text:p text:style-name="P168"><text:span text:style-name="T168_1">連續性套書以該</text:span><text:span text:style-name="T168_2">套書總定價</text:span><text:span text:style-name="T168_3">計價；非連續性套書</text:span><text:span text:style-name="T168_4">以單冊定價</text:span><text:span text:style-name="T168_5">計價；</text:span><text:span text:style-name="T168_6">無單冊定價</text:span><text:span text:style-name="T168_7">者，以平均單價計價。</text:span></text:p>
              </text:list-item>
              <text:list-item>
                <text:p text:style-name="P169"><text:span text:style-name="T169_1">未標明定價之中文圖書資料每一面以新臺幣一元計價；不能查出面數者，</text:span><text:span text:style-name="T169_2">每冊以新</text:span><text:span text:style-name="T169_3">臺幣四百元計價。外文圖書資料每一面以新臺幣二元計價；不能查出面數者，小說類圖書</text:span><text:span text:style-name="T169_4">每冊以新</text:span><text:span text:style-name="T169_5">臺幣四百元計價，其他類圖書</text:span><text:span text:style-name="T169_6">每冊以新</text:span><text:span text:style-name="T169_7">臺幣一千元計價。</text:span></text:p>
              </text:list-item>
              <text:list-item>
                <text:p text:style-name="P170"><text:span text:style-name="T170_1">未標明定價之錄影帶、</text:span><text:span text:style-name="T170_2">VCD</text:span><text:span text:style-name="T170_3">或</text:span><text:span text:style-name="T170_4">CD-ROM</text:span><text:span text:style-name="T170_5">公播版每</text:span><text:span text:style-name="T170_6">件以新臺幣二千五百元計價；家用版每件以新臺幣五百元計價。</text:span><text:span text:style-name="T170_7">DVD</text:span><text:span text:style-name="T170_8">或</text:span><text:span text:style-name="T170_9">LD</text:span><text:span text:style-name="T170_10">公播版每</text:span><text:span text:style-name="T170_11">件以新臺幣三千五百元計價；家用版每件以新臺幣一千元計價。錄音帶或</text:span><text:span text:style-name="T170_12">CD</text:span><text:span text:style-name="T170_13">每件以新臺幣五百元計價。</text:span></text:p>
              </text:list-item>
              <text:list-item>
                <text:p text:style-name="P171"><text:span text:style-name="T171_1">附件遺失者，以所屬資料定價之二倍計價。</text:span></text:p>
              </text:list-item>
              <text:list-item>
                <text:p text:style-name="P172"><text:span text:style-name="T172_1">借閱人向任</text:span><text:span text:style-name="T172_2">一</text:span><text:span text:style-name="T172_3">公共圖書館辦理賠償時，已逾該圖</text:span><text:span text:style-name="T172_4">該圖書資料之借閱期限，仍應依第</text:span><text:span text:style-name="T172_5">十</text:span><text:span text:style-name="T172_6">七</text:span><text:span text:style-name="T172_7">條規定辦理。</text:span></text:p>
              </text:list-item>
            </text:list>
          </table:table-cell>
          <table:table-cell table:style-name="Cell117" table:number-columns-spanned="2">
            <text:list text:style-name="LS2" xml:id="list76" text:continue-list="list0">
              <text:list-item>
                <text:p text:style-name="P173"><text:span text:style-name="T173_1">借閱或閱覽</text:span><text:span text:style-name="T173_2">之圖書資料應善盡保管之責，有遺失、撕毀、</text:span><text:span text:style-name="T173_3">缺頁</text:span><text:span text:style-name="T173_4">、缺附件、圈點、評</text:span><text:span text:style-name="T173_5">註</text:span><text:span text:style-name="T173_6">或污損者，應償還相同或較新版本</text:span><text:span text:style-name="T173_7">之</text:span><text:span text:style-name="T173_8">新</text:span><text:span text:style-name="T173_9">書；期刊、報紙應償還相同名稱、</text:span><text:span text:style-name="T173_10">刊期及</text:span><text:span text:style-name="T173_11">日期</text:span><text:span text:style-name="T173_12">之報刊</text:span><text:span text:style-name="T173_13">。遺失套書中之任一冊，可賠償遺失</text:span><text:span text:style-name="T173_14">之單冊</text:span><text:span text:style-name="T173_15">；不能以相同版本償還者，購入完整一套償還，舊書</text:span><text:span text:style-name="T173_16">則</text:span><text:span text:style-name="T173_17">歸民眾。</text:span></text:p>
              </text:list-item>
            </text:list>
            <text:p text:style-name="P174"><text:span text:style-name="T174_1">不能依前項規定償還者，依下列標準計價賠償，或以</text:span><text:span text:style-name="T174_2">一</text:span><text:span text:style-name="T174_3">本</text:span><text:span text:style-name="T174_4">3</text:span><text:span text:style-name="T174_5">年內出版</text:span><text:span text:style-name="T174_6">之新書</text:span><text:span text:style-name="T174_7">且為定價以上之</text:span><text:span text:style-name="T174_8">同類目</text:span><text:span text:style-name="T174_9">圖書資料償還：</text:span></text:p>
            <text:list text:style-name="LS15" xml:id="list77">
              <text:list-item>
                <text:p text:style-name="P175"><text:span text:style-name="T175_1">以新臺幣定價者，依該定價計價。</text:span></text:p>
              </text:list-item>
              <text:list-item>
                <text:p text:style-name="P176"><text:span text:style-name="T176_1">以基本</text:span><text:span text:style-name="T176_2">定價定價</text:span><text:span text:style-name="T176_3">者，依該定價之</text:span><text:span text:style-name="T176_4">五</text:span><text:span text:style-name="T176_5">十</text:span><text:span text:style-name="T176_6">倍</text:span><text:span text:style-name="T176_7">計價。</text:span></text:p>
              </text:list-item>
              <text:list-item>
                <text:p text:style-name="P177"><text:span text:style-name="T177_1">以外幣定價者，依當日匯率換算後計價。</text:span></text:p>
              </text:list-item>
              <text:list-item>
                <text:p text:style-name="P178"><text:span text:style-name="T178_1">連續性套書以該</text:span><text:span text:style-name="T178_2">套書總定價</text:span><text:span text:style-name="T178_3">計價；非連續性套書</text:span><text:span text:style-name="T178_4">以單冊定價</text:span><text:span text:style-name="T178_5">計價；</text:span><text:span text:style-name="T178_6">無單冊定價</text:span><text:span text:style-name="T178_7">者，以平均單價計價。</text:span></text:p>
              </text:list-item>
              <text:list-item>
                <text:p text:style-name="P179"><text:span text:style-name="T179_1">未標明定價之中文圖書資料每一面以新臺幣一元計價；不能查出面數者，</text:span><text:span text:style-name="T179_2">每冊以新</text:span><text:span text:style-name="T179_3">臺幣四百元計價。外文圖書資料每一面以新臺幣二元計價；不能查出面數者，小說類圖書</text:span><text:span text:style-name="T179_4">每冊以新</text:span><text:span text:style-name="T179_5">臺幣四百元計價，其他類圖書</text:span><text:span text:style-name="T179_6">每冊以新</text:span><text:span text:style-name="T179_7">臺幣一千元計價。</text:span></text:p>
              </text:list-item>
              <text:list-item>
                <text:p text:style-name="P180"><text:span text:style-name="T180_1">未標明定價之錄影帶、</text:span><text:span text:style-name="T180_2">VCD</text:span><text:span text:style-name="T180_3">或</text:span><text:span text:style-name="T180_4">CD-ROM</text:span><text:span text:style-name="T180_5">公播版每</text:span><text:span text:style-name="T180_6">件以新臺幣二千五百元計價；家用版每件以新臺幣五百元計價。</text:span><text:span text:style-name="T180_7">DVD</text:span><text:span text:style-name="T180_8">或</text:span><text:span text:style-name="T180_9">LD</text:span><text:span text:style-name="T180_10">公播版每</text:span><text:span text:style-name="T180_11">件以新臺幣三千五百元計價；家用版每件以新臺幣一千元計價。錄音帶或</text:span><text:span text:style-name="T180_12">CD</text:span><text:span text:style-name="T180_13">每件以新臺幣五百元計價。</text:span></text:p>
              </text:list-item>
              <text:list-item>
                <text:p text:style-name="P181"><text:span text:style-name="T181_1">附件遺失者，以所屬資料定價之二倍計價。</text:span></text:p>
              </text:list-item>
              <text:list-item>
                <text:p text:style-name="P182"><text:span text:style-name="T182_1">借閱人向任</text:span><text:span text:style-name="T182_2">一</text:span><text:span text:style-name="T182_3">公共圖書館辦理賠償時，已逾該圖書資料之借閱期限，仍應依第十二條規定辦理。</text:span></text:p>
              </text:list-item>
            </text:list>
          </table:table-cell>
          <table:table-cell table:style-name="Cell118">
            <text:p text:style-name="P183"><text:span text:style-name="T183_1">無修正</text:span></text:p>
          </table:table-cell>
        </table:table-row>
        <table:table-row table:style-name="Row36">
          <table:table-cell table:style-name="Cell119">
            <text:p text:style-name="P184"><text:span text:style-name="T184_1">第六章</text:span></text:p>
          </table:table-cell>
          <table:table-cell table:style-name="Cell120" table:number-columns-spanned="2">
            <text:p text:style-name="P185"><text:span text:style-name="T185_1">其他</text:span></text:p>
          </table:table-cell>
          <table:table-cell table:style-name="Cell121" table:number-columns-spanned="2">
            <text:p text:style-name="P186"/>
          </table:table-cell>
          <table:table-cell table:style-name="Cell122">
            <text:p text:style-name="P187"/>
          </table:table-cell>
        </table:table-row>
        <table:table-row table:style-name="Row37">
          <table:table-cell table:style-name="Cell123">
            <text:p text:style-name="P188"><text:span text:style-name="T188_1">第</text:span><text:span text:style-name="T188_2">二十</text:span><text:span text:style-name="T188_3">八</text:span><text:span text:style-name="T188_4">條</text:span></text:p>
          </table:table-cell>
          <table:table-cell table:style-name="Cell124" table:number-columns-spanned="2">
            <text:p text:style-name="P189"><text:bookmark-start text:name="_GoBack"/><text:span text:style-name="T189_1">無障礙</text:span><text:span text:style-name="T189_2">圖書資</text:span><text:span text:style-name="T189_3">訊服務</text:span><text:span text:style-name="T189_4">：</text:span></text:p>
            <text:p text:style-name="P190"><text:span text:style-name="T190_1">（一）</text:span><text:span text:style-name="T190_2">借書服務</text:span><text:span text:style-name="T190_3">：</text:span></text:p>
            <text:list text:style-name="LS14" xml:id="list85">
              <text:list-item>
                <text:p text:style-name="P191"><text:span text:style-name="T191_1">行動不便之讀者如需協助尋書或影印資料，可洽</text:span><text:span text:style-name="T191_2">館</text:span><text:span text:style-name="T191_3">員辦理。</text:span></text:p>
              </text:list-item>
              <text:list-item>
                <text:p text:style-name="P192"><text:span text:style-name="T192_1">若無法親自</text:span><text:span text:style-name="T192_2">到館借書</text:span><text:span text:style-name="T192_3">，可填寫「圖書資料借閱委託書」委託他人</text:span><text:span text:style-name="T192_4">代理</text:span><text:span text:style-name="T192_5">到館取書</text:span><text:span text:style-name="T192_6">。</text:span></text:p>
              </text:list-item>
            </text:list>
            <text:p text:style-name="P193"><text:span text:style-name="T193_1">（二）</text:span><text:span text:style-name="T193_2">友善電腦服務：輪椅讀者若須使用電腦查詢圖書資訊，可洽櫃台人員協助</text:span><text:span text:style-name="T193_3">。</text:span><text:bookmark-end text:name="_GoBack"/></text:p>
          </table:table-cell>
          <table:table-cell table:style-name="Cell125" table:number-columns-spanned="2">
            <text:p text:style-name="P194"><text:span text:style-name="T194_1">(新增)</text:span></text:p>
          </table:table-cell>
          <table:table-cell table:style-name="Cell126">
            <text:p text:style-name="P195"><text:span text:style-name="T195_1">依審計室建議，參考臺灣圖書館無障礙特殊讀者服務相關規定，新增本條規定。</text:span></text:p>
          </table:table-cell>
        </table:table-row>
        <table:table-row table:style-name="Row38">
          <table:table-cell table:style-name="Cell127">
            <text:p text:style-name="P196"><text:span text:style-name="T196_1">第</text:span><text:span text:style-name="T196_2">二十</text:span><text:span text:style-name="T196_3">九</text:span><text:span text:style-name="T196_4">條</text:span></text:p>
          </table:table-cell>
          <table:table-cell table:style-name="Cell128" table:number-columns-spanned="2">
            <text:p text:style-name="P197"><text:span text:style-name="T197_1">修正為第二十九條，餘</text:span><text:span text:style-name="T197_2">皆同</text:span><text:span text:style-name="T197_3">原條文</text:span><text:span text:style-name="T197_4">第二十八條</text:span><text:span text:style-name="T197_5">。</text:span></text:p>
          </table:table-cell>
          <table:table-cell table:style-name="Cell129" table:number-columns-spanned="2">
            <text:list text:style-name="LS2" xml:id="list87" text:continue-list="list0">
              <text:list-item>
                <text:p text:style-name="P198"><text:span text:style-name="T198_1">本規定未詳盡事宜，由</text:span><text:span text:style-name="T198_2">各館依權責</text:span><text:span text:style-name="T198_3">另為規定或依相關法規辦理。</text:span></text:p>
              </text:list-item>
            </text:list>
          </table:table-cell>
          <table:table-cell table:style-name="Cell130">
            <text:p text:style-name="P199"/>
          </table:table-cell>
        </table:table-row>
      </table:table>
      <text:p text:style-name="P20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Arial" svg:font-family="Arial" style:font-pitch="variable" style:font-family-generic="swiss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libri Light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宋体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text:list-style style:name="LS1">
      <text:list-level-style-number style:num-format="1" text:style-name="List1Level0" style:num-suffix="、" text:level="1">
        <style:list-level-properties text:space-before="-0.039cm" text:min-label-width="1.27cm" fo:text-align="start" text:list-level-position-and-space-mode="label-alignment">
          <style:list-level-label-alignment text:label-followed-by="listtab" fo:margin-left="1.231cm" fo:text-indent="-1.27cm"/>
        </style:list-level-properties>
      </text:list-level-style-number>
      <text:list-level-style-number style:num-format="1" text:style-name="List1Level1" style:num-suffix="、" text:level="2">
        <style:list-level-properties text:space-before="0.808cm" text:min-label-width="0.635cm" fo:text-align="start" text:list-level-position-and-space-mode="label-alignment">
          <style:list-level-label-alignment text:label-followed-by="listtab" fo:margin-left="1.443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2.501cm" text:min-label-distance="0.847cm" fo:text-align="end" text:list-level-position-and-space-mode="label-alignment">
          <style:list-level-label-alignment text:label-followed-by="listtab" fo:margin-left="2.50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</text:list-style>
    <style:style style:name="List2Level0" style:family="text">
      <style:text-properties fo:font-size="12pt" style:font-size-asian="12pt"/>
    </style:style>
    <text:list-style style:name="LS2">
      <text:list-level-style-number style:num-format="1" text:style-name="List2Level0" style:num-suffix="、" text:level="1">
        <style:list-level-properties text:space-before="1.75cm" text:min-label-width="0.847cm" fo:text-align="start" text:list-level-position-and-space-mode="label-alignment">
          <style:list-level-label-alignment text:label-followed-by="listtab" fo:margin-left="2.596cm" fo:text-indent="-0.847cm"/>
        </style:list-level-properties>
        <style:text-properties fo:font-size="12pt" style:font-size-asian="12pt"/>
      </text:list-level-style-number>
      <text:list-level-style-number style:num-format="1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3">
      <text:list-level-style-number style:num-format="1" text:style-name="List3Level0" style:num-suffix=")" style:num-prefix="(" text:level="1">
        <style:list-level-properties text:space-before="1.499cm" text:min-label-width="1.27cm" fo:text-align="start" text:list-level-position-and-space-mode="label-alignment">
          <style:list-level-label-alignment text:label-followed-by="listtab" fo:margin-left="2.769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3Level1" style:num-suffix="、" text:level="2">
        <style:list-level-properties text:space-before="1.85cm" text:min-label-width="0.847cm" fo:text-align="start" text:list-level-position-and-space-mode="label-alignment">
          <style:list-level-label-alignment text:label-followed-by="listtab" fo:margin-left="2.69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544cm" text:min-label-distance="0.847cm" fo:text-align="end" text:list-level-position-and-space-mode="label-alignment">
          <style:list-level-label-alignment text:label-followed-by="listtab" fo:margin-left="3.54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544cm" text:min-label-width="0.847cm" fo:text-align="start" text:list-level-position-and-space-mode="label-alignment">
          <style:list-level-label-alignment text:label-followed-by="listtab" fo:margin-left="4.39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4.39cm" text:min-label-width="0.847cm" fo:text-align="start" text:list-level-position-and-space-mode="label-alignment">
          <style:list-level-label-alignment text:label-followed-by="listtab" fo:margin-left="5.23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084cm" text:min-label-distance="0.847cm" fo:text-align="end" text:list-level-position-and-space-mode="label-alignment">
          <style:list-level-label-alignment text:label-followed-by="listtab" fo:margin-left="6.084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084cm" text:min-label-width="0.847cm" fo:text-align="start" text:list-level-position-and-space-mode="label-alignment">
          <style:list-level-label-alignment text:label-followed-by="listtab" fo:margin-left="6.93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6.93cm" text:min-label-width="0.847cm" fo:text-align="start" text:list-level-position-and-space-mode="label-alignment">
          <style:list-level-label-alignment text:label-followed-by="listtab" fo:margin-left="7.77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624cm" text:min-label-distance="0.847cm" fo:text-align="end" text:list-level-position-and-space-mode="label-alignment">
          <style:list-level-label-alignment text:label-followed-by="listtab" fo:margin-left="8.624cm" fo:text-indent="-0.847cm"/>
        </style:list-level-properties>
      </text:list-level-style-number>
    </text:list-style>
    <style:style style:name="List4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4">
      <text:list-level-style-number style:num-format="1" text:style-name="List4Level0" style:num-suffix=")" style:num-prefix="(" text:level="1">
        <style:list-level-properties text:space-before="1.004cm" text:min-label-width="1.27cm" fo:text-align="start" text:list-level-position-and-space-mode="label-alignment">
          <style:list-level-label-alignment text:label-followed-by="listtab" fo:margin-left="2.274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5">
      <text:list-level-style-number style:num-format="1" text:style-name="List5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6">
      <text:list-level-style-number style:num-format="1" text:style-name="List6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7">
      <text:list-level-style-number style:num-format="1" text:style-name="List7Level0" style:num-suffix=")" style:num-prefix="(" text:level="1">
        <style:list-level-properties text:space-before="2.713cm" text:min-label-width="1.27cm" fo:text-align="start" text:list-level-position-and-space-mode="label-alignment">
          <style:list-level-label-alignment text:label-followed-by="listtab" fo:margin-left="3.983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7Level1" style:num-suffix="、" text:level="2">
        <style:list-level-properties text:space-before="3.56cm" text:min-label-width="0.847cm" fo:text-align="start" text:list-level-position-and-space-mode="label-alignment">
          <style:list-level-label-alignment text:label-followed-by="listtab" fo:margin-left="4.406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3cm" text:min-label-distance="0.847cm" fo:text-align="end" text:list-level-position-and-space-mode="label-alignment">
          <style:list-level-label-alignment text:label-followed-by="listtab" fo:margin-left="5.253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3cm" text:min-label-width="0.847cm" fo:text-align="start" text:list-level-position-and-space-mode="label-alignment">
          <style:list-level-label-alignment text:label-followed-by="listtab" fo:margin-left="6.1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6.1cm" text:min-label-width="0.847cm" fo:text-align="start" text:list-level-position-and-space-mode="label-alignment">
          <style:list-level-label-alignment text:label-followed-by="listtab" fo:margin-left="6.946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3cm" text:min-label-distance="0.847cm" fo:text-align="end" text:list-level-position-and-space-mode="label-alignment">
          <style:list-level-label-alignment text:label-followed-by="listtab" fo:margin-left="7.793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3cm" text:min-label-width="0.847cm" fo:text-align="start" text:list-level-position-and-space-mode="label-alignment">
          <style:list-level-label-alignment text:label-followed-by="listtab" fo:margin-left="8.64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8.64cm" text:min-label-width="0.847cm" fo:text-align="start" text:list-level-position-and-space-mode="label-alignment">
          <style:list-level-label-alignment text:label-followed-by="listtab" fo:margin-left="9.486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3cm" text:min-label-distance="0.847cm" fo:text-align="end" text:list-level-position-and-space-mode="label-alignment">
          <style:list-level-label-alignment text:label-followed-by="listtab" fo:margin-left="10.333cm" fo:text-indent="-0.847cm"/>
        </style:list-level-properties>
      </text:list-level-style-number>
    </text:list-style>
    <style:style style:name="List8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8">
      <text:list-level-style-number style:num-format="1" text:style-name="List8Level0" style:num-suffix=")" style:num-prefix="(" text:level="1">
        <style:list-level-properties text:space-before="1.002cm" text:min-label-width="0.847cm" fo:text-align="start" text:list-level-position-and-space-mode="label-alignment">
          <style:list-level-label-alignment text:label-followed-by="listtab" fo:margin-left="1.849cm" fo:text-indent="-0.84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9">
      <text:list-level-style-number style:num-format="1" text:style-name="List9Level0" style:num-suffix=")" style:num-prefix="(" text:level="1">
        <style:list-level-properties text:space-before="1.501cm" text:min-label-width="1.27cm" fo:text-align="start" text:list-level-position-and-space-mode="label-alignment">
          <style:list-level-label-alignment text:label-followed-by="listtab" fo:margin-left="2.771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2.334cm" text:min-label-width="0.847cm" fo:text-align="start" text:list-level-position-and-space-mode="label-alignment">
          <style:list-level-label-alignment text:label-followed-by="listtab" fo:margin-left="3.18cm" fo:text-indent="-0.847cm"/>
        </style:list-level-properties>
      </text:list-level-style-number>
      <text:list-level-style-number style:num-format="1" text:style-name="List10Level1" style:num-suffix="、" text:level="2">
        <style:list-level-properties text:space-before="3.18cm" text:min-label-width="0.847cm" fo:text-align="start" text:list-level-position-and-space-mode="label-alignment">
          <style:list-level-label-alignment text:label-followed-by="listtab" fo:margin-left="4.02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874cm" text:min-label-distance="0.847cm" fo:text-align="end" text:list-level-position-and-space-mode="label-alignment">
          <style:list-level-label-alignment text:label-followed-by="listtab" fo:margin-left="4.87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874cm" text:min-label-width="0.847cm" fo:text-align="start" text:list-level-position-and-space-mode="label-alignment">
          <style:list-level-label-alignment text:label-followed-by="listtab" fo:margin-left="5.72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5.72cm" text:min-label-width="0.847cm" fo:text-align="start" text:list-level-position-and-space-mode="label-alignment">
          <style:list-level-label-alignment text:label-followed-by="listtab" fo:margin-left="6.56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7.414cm" text:min-label-distance="0.847cm" fo:text-align="end" text:list-level-position-and-space-mode="label-alignment">
          <style:list-level-label-alignment text:label-followed-by="listtab" fo:margin-left="7.41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7.414cm" text:min-label-width="0.847cm" fo:text-align="start" text:list-level-position-and-space-mode="label-alignment">
          <style:list-level-label-alignment text:label-followed-by="listtab" fo:margin-left="8.26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8.26cm" text:min-label-width="0.847cm" fo:text-align="start" text:list-level-position-and-space-mode="label-alignment">
          <style:list-level-label-alignment text:label-followed-by="listtab" fo:margin-left="9.10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954cm" text:min-label-distance="0.847cm" fo:text-align="end" text:list-level-position-and-space-mode="label-alignment">
          <style:list-level-label-alignment text:label-followed-by="listtab" fo:margin-left="9.954cm" fo:text-indent="-0.847cm"/>
        </style:list-level-properties>
      </text:list-level-style-number>
    </text:list-style>
    <style:style style:name="List11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11">
      <text:list-level-style-number style:num-format="1" text:style-name="List11Level0" style:num-suffix=")" style:num-prefix="(" text:level="1">
        <style:list-level-properties text:space-before="1.002cm" text:min-label-width="0.847cm" fo:text-align="start" text:list-level-position-and-space-mode="label-alignment">
          <style:list-level-label-alignment text:label-followed-by="listtab" fo:margin-left="1.849cm" fo:text-indent="-0.84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11Level1" style:num-suffix="、" text:level="2">
        <style:list-level-properties text:space-before="1.849cm" text:min-label-width="0.847cm" fo:text-align="start" text:list-level-position-and-space-mode="label-alignment">
          <style:list-level-label-alignment text:label-followed-by="listtab" fo:margin-left="2.695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542cm" text:min-label-distance="0.847cm" fo:text-align="end" text:list-level-position-and-space-mode="label-alignment">
          <style:list-level-label-alignment text:label-followed-by="listtab" fo:margin-left="3.54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542cm" text:min-label-width="0.847cm" fo:text-align="start" text:list-level-position-and-space-mode="label-alignment">
          <style:list-level-label-alignment text:label-followed-by="listtab" fo:margin-left="4.389cm" fo:text-indent="-0.847cm"/>
        </style:list-level-properties>
      </text:list-level-style-number>
      <text:list-level-style-number style:num-format="1" text:style-name="List11Level4" style:num-suffix="、" text:level="5">
        <style:list-level-properties text:space-before="4.389cm" text:min-label-width="0.847cm" fo:text-align="start" text:list-level-position-and-space-mode="label-alignment">
          <style:list-level-label-alignment text:label-followed-by="listtab" fo:margin-left="5.235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082cm" text:min-label-distance="0.847cm" fo:text-align="end" text:list-level-position-and-space-mode="label-alignment">
          <style:list-level-label-alignment text:label-followed-by="listtab" fo:margin-left="6.082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082cm" text:min-label-width="0.847cm" fo:text-align="start" text:list-level-position-and-space-mode="label-alignment">
          <style:list-level-label-alignment text:label-followed-by="listtab" fo:margin-left="6.929cm" fo:text-indent="-0.847cm"/>
        </style:list-level-properties>
      </text:list-level-style-number>
      <text:list-level-style-number style:num-format="1" text:style-name="List11Level7" style:num-suffix="、" text:level="8">
        <style:list-level-properties text:space-before="6.929cm" text:min-label-width="0.847cm" fo:text-align="start" text:list-level-position-and-space-mode="label-alignment">
          <style:list-level-label-alignment text:label-followed-by="listtab" fo:margin-left="7.775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22cm" text:min-label-distance="0.847cm" fo:text-align="end" text:list-level-position-and-space-mode="label-alignment">
          <style:list-level-label-alignment text:label-followed-by="listtab" fo:margin-left="8.622cm" fo:text-indent="-0.847cm"/>
        </style:list-level-properties>
      </text:list-level-style-number>
    </text:list-style>
    <style:style style:name="List12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12">
      <text:list-level-style-number style:num-format="1" text:style-name="List12Level0" style:num-suffix=")" style:num-prefix="(" text:level="1">
        <style:list-level-properties text:space-before="1.501cm" text:min-label-width="1.27cm" fo:text-align="start" text:list-level-position-and-space-mode="label-alignment">
          <style:list-level-label-alignment text:label-followed-by="listtab" fo:margin-left="2.771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334cm" text:min-label-width="0.847cm" fo:text-align="start" text:list-level-position-and-space-mode="label-alignment">
          <style:list-level-label-alignment text:label-followed-by="listtab" fo:margin-left="3.18cm" fo:text-indent="-0.847cm"/>
        </style:list-level-properties>
      </text:list-level-style-number>
      <text:list-level-style-number style:num-format="1" text:style-name="List13Level1" style:num-suffix="、" text:level="2">
        <style:list-level-properties text:space-before="3.18cm" text:min-label-width="0.847cm" fo:text-align="start" text:list-level-position-and-space-mode="label-alignment">
          <style:list-level-label-alignment text:label-followed-by="listtab" fo:margin-left="4.027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874cm" text:min-label-distance="0.847cm" fo:text-align="end" text:list-level-position-and-space-mode="label-alignment">
          <style:list-level-label-alignment text:label-followed-by="listtab" fo:margin-left="4.87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874cm" text:min-label-width="0.847cm" fo:text-align="start" text:list-level-position-and-space-mode="label-alignment">
          <style:list-level-label-alignment text:label-followed-by="listtab" fo:margin-left="5.72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5.72cm" text:min-label-width="0.847cm" fo:text-align="start" text:list-level-position-and-space-mode="label-alignment">
          <style:list-level-label-alignment text:label-followed-by="listtab" fo:margin-left="6.567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414cm" text:min-label-distance="0.847cm" fo:text-align="end" text:list-level-position-and-space-mode="label-alignment">
          <style:list-level-label-alignment text:label-followed-by="listtab" fo:margin-left="7.414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414cm" text:min-label-width="0.847cm" fo:text-align="start" text:list-level-position-and-space-mode="label-alignment">
          <style:list-level-label-alignment text:label-followed-by="listtab" fo:margin-left="8.26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8.26cm" text:min-label-width="0.847cm" fo:text-align="start" text:list-level-position-and-space-mode="label-alignment">
          <style:list-level-label-alignment text:label-followed-by="listtab" fo:margin-left="9.107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954cm" text:min-label-distance="0.847cm" fo:text-align="end" text:list-level-position-and-space-mode="label-alignment">
          <style:list-level-label-alignment text:label-followed-by="listtab" fo:margin-left="9.954cm" fo:text-indent="-0.847cm"/>
        </style:list-level-properties>
      </text:list-level-style-number>
    </text:list-style>
    <text:list-style style:name="LS14">
      <text:list-level-style-number style:num-format="1" text:style-name="List14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15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15">
      <text:list-level-style-number style:num-format="1" text:style-name="List15Level0" style:num-suffix=")" style:num-prefix="(" text:level="1">
        <style:list-level-properties text:space-before="2.713cm" text:min-label-width="1.27cm" fo:text-align="start" text:list-level-position-and-space-mode="label-alignment">
          <style:list-level-label-alignment text:label-followed-by="listtab" fo:margin-left="3.983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1" text:style-name="List15Level1" style:num-suffix="、" text:level="2">
        <style:list-level-properties text:space-before="3.56cm" text:min-label-width="0.847cm" fo:text-align="start" text:list-level-position-and-space-mode="label-alignment">
          <style:list-level-label-alignment text:label-followed-by="listtab" fo:margin-left="4.406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5.253cm" text:min-label-distance="0.847cm" fo:text-align="end" text:list-level-position-and-space-mode="label-alignment">
          <style:list-level-label-alignment text:label-followed-by="listtab" fo:margin-left="5.253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5.253cm" text:min-label-width="0.847cm" fo:text-align="start" text:list-level-position-and-space-mode="label-alignment">
          <style:list-level-label-alignment text:label-followed-by="listtab" fo:margin-left="6.1cm" fo:text-indent="-0.847cm"/>
        </style:list-level-properties>
      </text:list-level-style-number>
      <text:list-level-style-number style:num-format="1" text:style-name="List15Level4" style:num-suffix="、" text:level="5">
        <style:list-level-properties text:space-before="6.1cm" text:min-label-width="0.847cm" fo:text-align="start" text:list-level-position-and-space-mode="label-alignment">
          <style:list-level-label-alignment text:label-followed-by="listtab" fo:margin-left="6.946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793cm" text:min-label-distance="0.847cm" fo:text-align="end" text:list-level-position-and-space-mode="label-alignment">
          <style:list-level-label-alignment text:label-followed-by="listtab" fo:margin-left="7.793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793cm" text:min-label-width="0.847cm" fo:text-align="start" text:list-level-position-and-space-mode="label-alignment">
          <style:list-level-label-alignment text:label-followed-by="listtab" fo:margin-left="8.64cm" fo:text-indent="-0.847cm"/>
        </style:list-level-properties>
      </text:list-level-style-number>
      <text:list-level-style-number style:num-format="1" text:style-name="List15Level7" style:num-suffix="、" text:level="8">
        <style:list-level-properties text:space-before="8.64cm" text:min-label-width="0.847cm" fo:text-align="start" text:list-level-position-and-space-mode="label-alignment">
          <style:list-level-label-alignment text:label-followed-by="listtab" fo:margin-left="9.486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10.333cm" text:min-label-distance="0.847cm" fo:text-align="end" text:list-level-position-and-space-mode="label-alignment">
          <style:list-level-label-alignment text:label-followed-by="listtab" fo:margin-left="10.33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9cm" fo:padding-right="0cm" fo:margin-right="1.9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fo:language="zh" fo:country="TW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8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Windows 使用者</meta:initial-creator>
    <meta:creation-date>2021-08-03T07:21:00</meta:creation-date>
    <dc:creator>Administrator</dc:creator>
    <dc:date>2021-08-23T06:26:00</dc:date>
    <meta:print-date>2021-08-06T08:37:00</meta:print-date>
    <meta:editing-cycles>104</meta:editing-cycles>
    <meta:editing-duration>PT5H38M</meta:editing-duration>
    <meta:document-statistic meta:page-count="8" meta:paragraph-count="8" meta:row-count="30" meta:word-count="651" meta:character-count="4359" meta:non-whitespace-character-count="3716"/>
  </office:meta>
</office:document-meta>
</file>