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Verdana" svg:font-family="Verdana" style:font-pitch="variable" style:font-family-generic="swiss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Table1" style:family="table">
      <style:table-properties table:align="left" style:width="16.933cm" fo:margin-left="-1.009cm"/>
    </style:style>
    <style:style style:name="Column1" style:family="table-column">
      <style:table-column-properties style:column-width="2.487cm"/>
    </style:style>
    <style:style style:name="Column2" style:family="table-column">
      <style:table-column-properties style:column-width="1.746cm"/>
    </style:style>
    <style:style style:name="Column3" style:family="table-column">
      <style:table-column-properties style:column-width="0.794cm"/>
    </style:style>
    <style:style style:name="Column4" style:family="table-column">
      <style:table-column-properties style:column-width="0.635cm"/>
    </style:style>
    <style:style style:name="Column5" style:family="table-column">
      <style:table-column-properties style:column-width="1.905cm"/>
    </style:style>
    <style:style style:name="Column6" style:family="table-column">
      <style:table-column-properties style:column-width="0.476cm"/>
    </style:style>
    <style:style style:name="Column7" style:family="table-column">
      <style:table-column-properties style:column-width="0.423cm"/>
    </style:style>
    <style:style style:name="Column8" style:family="table-column">
      <style:table-column-properties style:column-width="0.529cm"/>
    </style:style>
    <style:style style:name="Column9" style:family="table-column">
      <style:table-column-properties style:column-width="1.27cm"/>
    </style:style>
    <style:style style:name="Column10" style:family="table-column">
      <style:table-column-properties style:column-width="0.794cm"/>
    </style:style>
    <style:style style:name="Column11" style:family="table-column">
      <style:table-column-properties style:column-width="0.159cm"/>
    </style:style>
    <style:style style:name="Column12" style:family="table-column">
      <style:table-column-properties style:column-width="0.092cm"/>
    </style:style>
    <style:style style:name="Column13" style:family="table-column">
      <style:table-column-properties style:column-width="1.178cm"/>
    </style:style>
    <style:style style:name="Column14" style:family="table-column">
      <style:table-column-properties style:column-width="0.212cm"/>
    </style:style>
    <style:style style:name="Column15" style:family="table-column">
      <style:table-column-properties style:column-width="0.265cm"/>
    </style:style>
    <style:style style:name="Column16" style:family="table-column">
      <style:table-column-properties style:column-width="3.969cm"/>
    </style:style>
    <style:style style:name="Row1" style:family="table-row">
      <style:table-row-properties style:min-row-height="1.251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 fo:line-height="0.882cm"/>
    </style:style>
    <style:style style:name="P2" style:family="paragraph" style:parent-style-name="Normal">
      <style:paragraph-properties fo:text-align="center" fo:break-before="page" fo:line-height="0.882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_2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T2_3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P3" style:family="paragraph" style:parent-style-name="Normal">
      <style:paragraph-properties fo:text-align="center" fo:line-height="0.882cm"/>
    </style:style>
    <style:style style:name="T3_1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T3_2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T3_3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T3_4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33cm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margin-top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/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/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text-align="justify" fo:margin-top="0.212cm" fo:margin-bottom="0.212cm" fo:margin-right="0.196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/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text-align="justify" fo:margin-top="0.212cm" fo:margin-bottom="0.212cm" fo:margin-left="0.004cm" style:vertical-align="bottom">
        <style:tab-stops>
          <style:tab-stop style:type="left" style:leader-style="none" style:position="9.499cm"/>
          <style:tab-stop style:type="left" style:leader-style="none" style:position="15.75cm"/>
        </style:tab-stops>
      </style:paragraph-properties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/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931cm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2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/>
    </style:style>
    <style:style style:name="T26_3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26_4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/>
    </style:style>
    <style:style style:name="Row11" style:family="table-row"/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2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/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/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26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/>
    </style:style>
    <style:style style:name="Row15" style:family="table-row">
      <style:table-row-properties style:min-row-height="0.826cm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26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26cm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/>
    </style:style>
    <style:style style:name="T36_3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6_4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/>
    </style:style>
    <style:style style:name="Row18" style:family="table-row">
      <style:table-row-properties style:min-row-height="0.826cm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26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826cm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2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/>
    </style:style>
    <style:style style:name="T41_3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41_4" style:family="text">
      <style:text-properties style:font-name="標楷體" fo:font-size="12pt" style:font-name-asian="標楷體" style:font-size-asian="12pt" style:font-name-complex="新細明體" style:font-size-complex="10pt" fo:language="en" fo:language-asian="zh" fo:language-complex="ar" fo:country="US" fo:country-asian="TW" fo:country-complex="SA"/>
    </style:style>
    <style:style style:name="Row21" style:family="table-row"/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/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text-autospace="none" fo:text-align="justify" fo:margin-top="0.212cm" fo:margin-bottom="0.212cm" fo:margin-left="0.004cm" style:vertical-align="bottom">
        <style:tab-stops>
          <style:tab-stop style:type="left" style:leader-style="none" style:position="9.499cm"/>
          <style:tab-stop style:type="left" style:leader-style="none" style:position="15.75cm"/>
        </style:tab-stops>
      </style:paragraph-properties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text-autospace="none" fo:text-align="justify" fo:margin-top="0.212cm" fo:margin-bottom="0.212cm" fo:margin-left="0.004cm" style:vertical-align="bottom">
        <style:tab-stops>
          <style:tab-stop style:type="left" style:leader-style="none" style:position="9.499cm"/>
          <style:tab-stop style:type="left" style:leader-style="none" style:position="15.75cm"/>
        </style:tab-stops>
      </style:paragraph-properties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style:text-autospace="none" fo:text-align="justify" fo:margin-top="0.212cm" fo:margin-bottom="0.212cm" fo:margin-left="0.004cm" style:vertical-align="bottom">
        <style:tab-stops>
          <style:tab-stop style:type="left" style:leader-style="none" style:position="9.499cm"/>
          <style:tab-stop style:type="left" style:leader-style="none" style:position="15.75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714cm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style:text-autospace="none" fo:text-align="justify" fo:text-indent="0.423cm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1.605cm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Row25" style:family="table-row"/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Row26" style:family="table-row"/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text-autospace="none" fo:text-align="justify" fo:margin-top="0.212cm" fo:margin-bottom="0.212cm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Row27" style:family="table-row">
      <style:table-row-properties style:min-row-height="5.265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text-autospace="none" fo:text-align="justify" fo:margin-top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949cm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952cm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979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1.102cm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text-autospace="none" fo:text-align="justify" fo:margin-top="0.212cm" fo:margin-bottom="0.212cm" fo:orphans="2" fo:widows="2" style:vertical-align="bottom">
        <style:tab-stops>
          <style:tab-stop style:type="left" style:leader-style="none" style:position="9.502cm"/>
          <style:tab-stop style:type="left" style:leader-style="none" style:position="15.75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8.673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style:line-height-at-least="0cm" fo:orphans="2" fo:widows="2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indent="-0.635cm" style:line-height-at-least="0cm" fo:margin-left="0.635cm" fo:orphans="2" fo:widows="2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8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justify" fo:margin-left="0.423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justify" fo:text-indent="-1.27cm" fo:margin-left="1.693cm"/>
    </style:style>
    <style:style style:name="T80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align="justify" fo:text-indent="-1.27cm" fo:margin-left="1.693cm">
        <style:tab-stops>
          <style:tab-stop style:type="left" style:leader-style="none" style:position="0.212cm"/>
        </style:tab-stops>
      </style:paragraph-properties>
    </style:style>
    <style:style style:name="T8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1_2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justify" fo:text-indent="-0.314cm" fo:margin-left="0.737cm">
        <style:tab-stops>
          <style:tab-stop style:type="left" style:leader-style="none" style:position="1.168cm"/>
        </style:tab-stops>
      </style:paragraph-properties>
    </style:style>
    <style:style style:name="T82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3" style:family="paragraph" style:parent-style-name="Normal">
      <style:paragraph-properties fo:text-align="justify" fo:text-indent="-0.314cm" fo:margin-left="0.737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fo:text-align="justify" fo:text-indent="-0.314cm" fo:margin-left="0.737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5" style:family="paragraph" style:parent-style-name="Normal">
      <style:paragraph-properties fo:text-align="justify" fo:margin-left="0.423cm" fo:orphans="2" fo:widows="2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fo:text-align="justify" fo:text-indent="-0.804cm" fo:margin-left="0.804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8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8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2.734cm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text-indent="-0.847cm" style:line-height-at-least="0cm" fo:margin-left="0.847cm" fo:orphans="2" fo:widows="2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justify" fo:orphans="2" fo:widows="2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89" style:family="paragraph" style:parent-style-name="Normal" style:master-page-name="MasterPage1">
      <style:paragraph-properties fo:text-align="center"/>
    </style:style>
    <style:style style:name="T89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89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able2" style:family="table">
      <style:table-properties table:align="left" style:width="17.018cm" fo:margin-left="-1.168cm"/>
    </style:style>
    <style:style style:name="Column17" style:family="table-column">
      <style:table-column-properties style:column-width="3.683cm"/>
    </style:style>
    <style:style style:name="Column18" style:family="table-column">
      <style:table-column-properties style:column-width="3.492cm"/>
    </style:style>
    <style:style style:name="Column19" style:family="table-column">
      <style:table-column-properties style:column-width="3.492cm"/>
    </style:style>
    <style:style style:name="Column20" style:family="table-column">
      <style:table-column-properties style:column-width="6.35cm"/>
    </style:style>
    <style:style style:name="Row34" style:family="table-row"/>
    <style:style style:name="Cell75" style:family="table-cell">
      <style:table-cell-properties fo:background-color="#a0a0a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fo:background-color="#a0a0a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fo:background-color="#a0a0a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fo:background-color="#a0a0a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5" style:family="table-row">
      <style:table-row-properties style:min-row-height="0.873cm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36" style:family="table-row">
      <style:table-row-properties style:min-row-height="0.873cm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37" style:family="table-row">
      <style:table-row-properties style:min-row-height="0.873cm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38" style:family="table-row">
      <style:table-row-properties style:min-row-height="0.873cm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39" style:family="table-row">
      <style:table-row-properties style:min-row-height="0.873cm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40" style:family="table-row">
      <style:table-row-properties style:min-row-height="0.873cm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41" style:family="table-row">
      <style:table-row-properties style:min-row-height="0.873cm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42" style:family="table-row">
      <style:table-row-properties style:min-row-height="0.873cm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43" style:family="table-row">
      <style:table-row-properties style:min-row-height="0.873cm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44" style:family="table-row">
      <style:table-row-properties style:min-row-height="0.873cm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45" style:family="table-row">
      <style:table-row-properties style:min-row-height="0.873cm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46" style:family="table-row">
      <style:table-row-properties style:min-row-height="0.873cm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47" style:family="table-row">
      <style:table-row-properties style:min-row-height="0.873cm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48" style:family="table-row">
      <style:table-row-properties style:min-row-height="0.873cm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49" style:family="table-row">
      <style:table-row-properties style:min-row-height="0.873cm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0" style:family="table-row">
      <style:table-row-properties style:min-row-height="0.873cm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1" style:family="table-row">
      <style:table-row-properties style:min-row-height="0.873cm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2" style:family="table-row">
      <style:table-row-properties style:min-row-height="0.873cm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3" style:family="table-row">
      <style:table-row-properties style:min-row-height="0.873cm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4" style:family="table-row">
      <style:table-row-properties style:min-row-height="0.873cm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5" style:family="table-row">
      <style:table-row-properties style:min-row-height="0.873cm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6" style:family="table-row">
      <style:table-row-properties style:min-row-height="0.873cm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7" style:family="table-row">
      <style:table-row-properties style:min-row-height="0.873cm"/>
    </style:style>
    <style:style style:name="Cell167" style:family="table-cell">
      <style:table-cell-properties fo:background-color="#a0a0a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justify"/>
    </style:style>
    <style:style style:name="T18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68" style:family="table-cell">
      <style:table-cell-properties fo:background-color="#a0a0a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69" style:family="table-cell">
      <style:table-cell-properties fo:background-color="#a0a0a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70" style:family="table-cell">
      <style:table-cell-properties fo:background-color="#a0a0a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86" style:family="paragraph" style:parent-style-name="Normal">
      <style:paragraph-properties fo:text-align="justify"/>
    </style:style>
    <style:style style:name="T186_1" style:family="text">
      <style:text-properties style:font-name="標楷體" style:font-name-asian="標楷體"/>
    </style:style>
    <style:style style:name="T186_2" style:family="text">
      <style:text-properties style:font-name="標楷體" style:font-name-asian="標楷體"/>
    </style:style>
    <style:style style:name="P187" style:family="paragraph" style:parent-style-name="Normal"/>
  </office:automatic-styles>
  <office:body>
    <office:text>
      <text:section text:style-name="S1" text:name="S1"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row table:style-name="Row1">
            <table:table-cell table:style-name="Cell1" table:number-columns-spanned="16">
              <text:p text:style-name="P1"/>
              <text:p text:style-name="P2"><text:span text:style-name="T2_1">金門縣補助影視業者製作拍攝</text:span><text:span text:style-name="T2_2">申請書</text:span><text:span text:style-name="T2_3"><text:s/></text:span></text:p>
              <text:p text:style-name="P3"><text:span text:style-name="T3_1"><text:s text:c="19"/></text:span><text:span text:style-name="T3_2"><text:s text:c="3"/></text:span><text:span text:style-name="T3_3"><text:s text:c="3"/></text:span><text:span text:style-name="T3_4">申請日期：</text:span></text:p>
            </table:table-cell>
          </table:table-row>
          <table:table-row table:style-name="Row2">
            <table:table-cell table:style-name="Cell2">
              <text:p text:style-name="P4"><text:span text:style-name="T4_1">企劃案名稱</text:span></text:p>
            </table:table-cell>
            <table:table-cell table:style-name="Cell3" table:number-columns-spanned="15">
              <text:p text:style-name="P5"/>
            </table:table-cell>
          </table:table-row>
          <table:table-row table:style-name="Row3">
            <table:table-cell table:style-name="Cell4">
              <text:p text:style-name="P6"><text:span text:style-name="T6_1">申請公司</text:span><text:span text:style-name="T6_2">：</text:span></text:p>
              <text:p text:style-name="P7"><text:span text:style-name="T7_1">（統一編號）</text:span></text:p>
            </table:table-cell>
            <table:table-cell table:style-name="Cell5" table:number-columns-spanned="15">
              <text:p text:style-name="P8"><text:span text:style-name="T8_1"><text:s text:c="42"/></text:span><text:span text:style-name="T8_2"><text:s text:c="13"/>(請蓋公司章)</text:span></text:p>
            </table:table-cell>
          </table:table-row>
          <table:table-row table:style-name="Row4">
            <table:table-cell table:style-name="Cell6">
              <text:p text:style-name="P9"><text:span text:style-name="T9_1">負責人</text:span><text:span text:style-name="T9_2">：</text:span></text:p>
            </table:table-cell>
            <table:table-cell table:style-name="Cell7" table:number-columns-spanned="15">
              <text:p text:style-name="P10"><text:span text:style-name="T10_1"><text:s text:c="41"/></text:span><text:span text:style-name="T10_2"><text:s text:c="11"/></text:span><text:span text:style-name="T10_3"><text:s/></text:span><text:span text:style-name="T10_4">(請蓋負責人章)</text:span></text:p>
            </table:table-cell>
          </table:table-row>
          <table:table-row table:style-name="Row5">
            <table:table-cell table:style-name="Cell8">
              <text:p text:style-name="P11"><text:span text:style-name="T11_1">地<text:s/>址</text:span><text:span text:style-name="T11_2">：</text:span></text:p>
            </table:table-cell>
            <table:table-cell table:style-name="Cell9" table:number-columns-spanned="15">
              <text:p text:style-name="P12"/>
            </table:table-cell>
          </table:table-row>
          <table:table-row table:style-name="Row6">
            <table:table-cell table:style-name="Cell10">
              <text:p text:style-name="P13"><text:span text:style-name="T13_1">聯絡人</text:span><text:span text:style-name="T13_2">：</text:span></text:p>
            </table:table-cell>
            <table:table-cell table:style-name="Cell11" table:number-columns-spanned="6">
              <text:p text:style-name="P14"/>
            </table:table-cell>
            <table:table-cell table:style-name="Cell12" table:number-columns-spanned="3">
              <text:p text:style-name="P15"><text:span text:style-name="T15_1">電話/手機</text:span></text:p>
            </table:table-cell>
            <table:table-cell table:style-name="Cell13" table:number-columns-spanned="6">
              <text:p text:style-name="P16"/>
            </table:table-cell>
          </table:table-row>
          <table:table-row table:style-name="Row7">
            <table:table-cell table:style-name="Cell14">
              <text:p text:style-name="P17"><text:span text:style-name="T17_1">傳<text:s text:c="2"/>真</text:span><text:span text:style-name="T17_2">：</text:span></text:p>
            </table:table-cell>
            <table:table-cell table:style-name="Cell15" table:number-columns-spanned="6">
              <text:p text:style-name="P18"/>
            </table:table-cell>
            <table:table-cell table:style-name="Cell16" table:number-columns-spanned="3">
              <text:p text:style-name="P19"><text:span text:style-name="T19_1">E-mail</text:span><text:span text:style-name="T19_2">：</text:span></text:p>
            </table:table-cell>
            <table:table-cell table:style-name="Cell17" table:number-columns-spanned="6">
              <text:p text:style-name="P20"/>
            </table:table-cell>
          </table:table-row>
          <table:table-row table:style-name="Row8">
            <table:table-cell table:style-name="Cell18" table:number-rows-spanned="13">
              <text:p text:style-name="P21"><text:span text:style-name="T21_1">補助影片類型</text:span></text:p>
            </table:table-cell>
            <table:table-cell table:style-name="Cell19" table:number-columns-spanned="2" table:number-rows-spanned="3">
              <text:p text:style-name="P22"><text:span text:style-name="T22_1"><text:s/></text:span><text:span text:style-name="T22_2">□</text:span><text:span text:style-name="T22_3"><text:s/>電影片</text:span></text:p>
            </table:table-cell>
            <table:table-cell table:style-name="Cell20" table:number-columns-spanned="7">
              <text:p text:style-name="P23"><text:span text:style-name="T23_1">片名:</text:span></text:p>
            </table:table-cell>
            <table:table-cell table:style-name="Cell21" table:number-columns-spanned="6">
              <text:p text:style-name="P24"><text:span text:style-name="T24_1">預計片長：<text:s text:c="9"/>分鐘</text:span></text:p>
            </table:table-cell>
          </table:table-row>
          <table:table-row table:style-name="Row9">
            <table:covered-table-cell/>
            <table:covered-table-cell/>
            <table:table-cell table:style-name="Cell22" table:number-columns-spanned="13">
              <text:p text:style-name="P25"><text:span text:style-name="T25_1">預計於本縣拍攝長度：約<text:s text:c="5"/>分鐘</text:span></text:p>
            </table:table-cell>
          </table:table-row>
          <table:table-row table:style-name="Row10">
            <table:covered-table-cell/>
            <table:covered-table-cell/>
            <table:table-cell table:style-name="Cell23" table:number-columns-spanned="13">
              <text:p text:style-name="P26"><text:span text:style-name="T26_1">類型：</text:span><text:span text:style-name="T26_2">□劇情片<text:s text:c="2"/>□紀錄片<text:s text:c="2"/>□其他類型：</text:span><text:span text:style-name="T26_3"><text:s text:c="15"/></text:span><text:span text:style-name="T26_4"><text:s/></text:span></text:p>
            </table:table-cell>
          </table:table-row>
          <table:table-row table:style-name="Row11">
            <table:covered-table-cell/>
            <table:table-cell table:style-name="Cell24" table:number-columns-spanned="2" table:number-rows-spanned="4">
              <text:p text:style-name="P27"><text:span text:style-name="T27_1"><text:s/></text:span><text:span text:style-name="T27_2">□</text:span><text:span text:style-name="T27_3"><text:s/>電視劇</text:span></text:p>
            </table:table-cell>
            <table:table-cell table:style-name="Cell25" table:number-columns-spanned="13">
              <text:p text:style-name="P28"><text:span text:style-name="T28_1">劇名：</text:span></text:p>
            </table:table-cell>
          </table:table-row>
          <table:table-row table:style-name="Row12">
            <table:covered-table-cell/>
            <table:covered-table-cell/>
            <table:table-cell table:style-name="Cell26" table:number-columns-spanned="13">
              <text:p text:style-name="P29"><text:span text:style-name="T29_1">預計集數：<text:s text:c="3"/>集；預計每集長度：<text:s text:c="3"/>分鐘</text:span></text:p>
            </table:table-cell>
          </table:table-row>
          <table:table-row table:style-name="Row13">
            <table:covered-table-cell/>
            <table:covered-table-cell/>
            <table:table-cell table:style-name="Cell27" table:number-columns-spanned="13">
              <text:p text:style-name="P30"><text:span text:style-name="T30_1">預計於本縣拍攝集數：<text:s text:c="2"/>集；預計於本縣拍攝長度：約<text:s text:c="4"/>分鐘<text:s/></text:span></text:p>
            </table:table-cell>
          </table:table-row>
          <table:table-row table:style-name="Row14">
            <table:covered-table-cell/>
            <table:covered-table-cell/>
            <table:table-cell table:style-name="Cell28" table:number-columns-spanned="13">
              <text:p text:style-name="P31"><text:span text:style-name="T31_1">類型：</text:span><text:span text:style-name="T31_2">□連續劇<text:s text:c="2"/>□紀錄片<text:s text:c="2"/>□電視電影<text:s text:c="2"/>□電視動畫</text:span></text:p>
            </table:table-cell>
          </table:table-row>
          <table:table-row table:style-name="Row15">
            <table:covered-table-cell/>
            <table:table-cell table:style-name="Cell29" table:number-columns-spanned="2" table:number-rows-spanned="3">
              <text:p text:style-name="P32"><text:span text:style-name="T32_1"><text:s/>□廣告片</text:span></text:p>
            </table:table-cell>
            <table:table-cell table:style-name="Cell30" table:number-columns-spanned="8">
              <text:p text:style-name="P33"><text:span text:style-name="T33_1">片名:</text:span></text:p>
            </table:table-cell>
            <table:table-cell table:style-name="Cell31" table:number-columns-spanned="5">
              <text:p text:style-name="P34"><text:span text:style-name="T34_1">預計片長：<text:s text:c="9"/>分鐘</text:span></text:p>
            </table:table-cell>
          </table:table-row>
          <table:table-row table:style-name="Row16">
            <table:covered-table-cell/>
            <table:covered-table-cell/>
            <table:table-cell table:style-name="Cell32" table:number-columns-spanned="13">
              <text:p text:style-name="P35"><text:span text:style-name="T35_1">預計於本縣拍攝長度：約<text:s text:c="5"/>分鐘</text:span></text:p>
            </table:table-cell>
          </table:table-row>
          <table:table-row table:style-name="Row17">
            <table:covered-table-cell/>
            <table:covered-table-cell/>
            <table:table-cell table:style-name="Cell33" table:number-columns-spanned="13">
              <text:p text:style-name="P36"><text:span text:style-name="T36_1">類型：</text:span><text:span text:style-name="T36_2">□劇情片<text:s text:c="2"/>□紀錄片<text:s text:c="2"/>□其他類型：</text:span><text:span text:style-name="T36_3"><text:s text:c="15"/></text:span><text:span text:style-name="T36_4"><text:s/></text:span></text:p>
            </table:table-cell>
          </table:table-row>
          <table:table-row table:style-name="Row18">
            <table:covered-table-cell/>
            <table:table-cell table:style-name="Cell34" table:number-columns-spanned="2" table:number-rows-spanned="3">
              <text:p text:style-name="P37"><text:span text:style-name="T37_1"><text:s/>□短片</text:span></text:p>
            </table:table-cell>
            <table:table-cell table:style-name="Cell35" table:number-columns-spanned="9">
              <text:p text:style-name="P38"><text:span text:style-name="T38_1">片名:<text:s/></text:span></text:p>
            </table:table-cell>
            <table:table-cell table:style-name="Cell36" table:number-columns-spanned="4">
              <text:p text:style-name="P39"><text:span text:style-name="T39_1">預計片長：<text:s text:c="9"/>分鐘</text:span></text:p>
            </table:table-cell>
          </table:table-row>
          <table:table-row table:style-name="Row19">
            <table:covered-table-cell/>
            <table:covered-table-cell/>
            <table:table-cell table:style-name="Cell37" table:number-columns-spanned="13">
              <text:p text:style-name="P40"><text:span text:style-name="T40_1">預計於本縣拍攝長度：約<text:s text:c="5"/>分鐘</text:span></text:p>
            </table:table-cell>
          </table:table-row>
          <table:table-row table:style-name="Row20">
            <table:covered-table-cell/>
            <table:covered-table-cell/>
            <table:table-cell table:style-name="Cell38" table:number-columns-spanned="13">
              <text:p text:style-name="P41"><text:span text:style-name="T41_1">類型：</text:span><text:span text:style-name="T41_2">□劇情片<text:s text:c="2"/>□紀錄片<text:s text:c="2"/>□其他類型：</text:span><text:span text:style-name="T41_3"><text:s text:c="15"/></text:span><text:span text:style-name="T41_4"><text:s/></text:span></text:p>
            </table:table-cell>
          </table:table-row>
          <table:table-row table:style-name="Row21">
            <table:table-cell table:style-name="Cell39" table:number-columns-spanned="2">
              <text:p text:style-name="P42"><text:span text:style-name="T42_1">預估級別：</text:span></text:p>
            </table:table-cell>
            <table:table-cell table:style-name="Cell40" table:number-columns-spanned="5">
              <text:p text:style-name="P43"/>
            </table:table-cell>
            <table:table-cell table:style-name="Cell41" table:number-columns-spanned="7">
              <text:p text:style-name="P44"><text:span text:style-name="T44_1">製作規格：</text:span></text:p>
            </table:table-cell>
            <table:table-cell table:style-name="Cell42" table:number-columns-spanned="2">
              <text:p text:style-name="P45"/>
            </table:table-cell>
          </table:table-row>
          <table:table-row table:style-name="Row22">
            <table:table-cell table:style-name="Cell43">
              <text:p text:style-name="P46"><text:span text:style-name="T46_1">製<text:s/>片<text:s/>人：</text:span></text:p>
            </table:table-cell>
            <table:table-cell table:style-name="Cell44" table:number-columns-spanned="3">
              <text:p text:style-name="P47"/>
            </table:table-cell>
            <table:table-cell table:style-name="Cell45">
              <text:p text:style-name="P48"><text:span text:style-name="T48_1">導<text:s text:c="2"/>演：</text:span></text:p>
            </table:table-cell>
            <table:table-cell table:style-name="Cell46" table:number-columns-spanned="5">
              <text:p text:style-name="P49"/>
            </table:table-cell>
            <table:table-cell table:style-name="Cell47" table:number-columns-spanned="5">
              <text:p text:style-name="P50"><text:span text:style-name="T50_1">編<text:s text:c="2"/>劇：</text:span></text:p>
            </table:table-cell>
            <table:table-cell table:style-name="Cell48">
              <text:p text:style-name="P51"/>
            </table:table-cell>
          </table:table-row>
          <table:table-row table:style-name="Row23">
            <table:table-cell table:style-name="Cell49" table:number-columns-spanned="2">
              <text:p text:style-name="P52"><text:span text:style-name="T52_1">是否與其他公司合製</text:span></text:p>
            </table:table-cell>
            <table:table-cell table:style-name="Cell50" table:number-columns-spanned="4">
              <text:p text:style-name="P53"><text:span text:style-name="T53_1">□是<text:s text:c="5"/>□否</text:span></text:p>
            </table:table-cell>
            <table:table-cell table:style-name="Cell51" table:number-columns-spanned="10">
              <text:p text:style-name="P54"><text:span text:style-name="T54_1">合製公司：</text:span></text:p>
            </table:table-cell>
          </table:table-row>
          <table:table-row table:style-name="Row24">
            <table:table-cell table:style-name="Cell52" table:number-columns-spanned="16">
              <text:p text:style-name="P55"><text:span text:style-name="T55_1">預計於本縣取景拍攝地點：</text:span></text:p>
            </table:table-cell>
          </table:table-row>
          <table:table-row table:style-name="Row25">
            <table:table-cell table:style-name="Cell53" table:number-columns-spanned="3">
              <text:p text:style-name="P56"><text:span text:style-name="T56_1">預計全片拍攝期程</text:span></text:p>
            </table:table-cell>
            <table:table-cell table:style-name="Cell54" table:number-columns-spanned="13">
              <text:p text:style-name="P57"><text:span text:style-name="T57_1"><text:s text:c="5"/>年<text:s text:c="4"/>月<text:s text:c="4"/>日至<text:s text:c="5"/>年<text:s text:c="4"/>月<text:s text:c="4"/>日，共計<text:s text:c="5"/>天</text:span></text:p>
            </table:table-cell>
          </table:table-row>
          <table:table-row table:style-name="Row26">
            <table:table-cell table:style-name="Cell55" table:number-columns-spanned="3">
              <text:p text:style-name="P58"><text:span text:style-name="T58_1">預計於本縣拍攝期間</text:span></text:p>
            </table:table-cell>
            <table:table-cell table:style-name="Cell56" table:number-columns-spanned="13">
              <text:p text:style-name="P59"><text:span text:style-name="T59_1"><text:s text:c="5"/>年<text:s text:c="4"/>月<text:s text:c="4"/>日至<text:s text:c="5"/>年<text:s text:c="4"/>月<text:s text:c="4"/>日，共計<text:s text:c="5"/>天</text:span></text:p>
            </table:table-cell>
          </table:table-row>
          <table:table-row table:style-name="Row27">
            <table:table-cell table:style-name="Cell57" table:number-columns-spanned="3">
              <text:p text:style-name="P60"><text:span text:style-name="T60_1">劇情大綱</text:span></text:p>
              <text:p text:style-name="P61"><text:span text:style-name="T61_1">(請概述)</text:span></text:p>
            </table:table-cell>
            <table:table-cell table:style-name="Cell58" table:number-columns-spanned="13">
              <text:p text:style-name="P62"/>
            </table:table-cell>
          </table:table-row>
          <table:table-row table:style-name="Row28">
            <table:table-cell table:style-name="Cell59" table:number-columns-spanned="3">
              <text:p text:style-name="P63"><text:span text:style-name="T63_1">預估製作總成本：</text:span></text:p>
            </table:table-cell>
            <table:table-cell table:style-name="Cell60" table:number-columns-spanned="6">
              <text:p text:style-name="P64"><text:span text:style-name="T64_1">新台幣<text:s text:c="16"/>元</text:span></text:p>
            </table:table-cell>
            <table:table-cell table:style-name="Cell61" table:number-columns-spanned="4" table:number-rows-spanned="2">
              <text:p text:style-name="P65"><text:span text:style-name="T65_1">預估申請補助總金額</text:span></text:p>
            </table:table-cell>
            <table:table-cell table:style-name="Cell62" table:number-columns-spanned="3" table:number-rows-spanned="2">
              <text:p text:style-name="P66"><text:span text:style-name="T66_1">新台製<text:s text:c="12"/>元</text:span></text:p>
            </table:table-cell>
          </table:table-row>
          <table:table-row table:style-name="Row29">
            <table:table-cell table:style-name="Cell63" table:number-columns-spanned="3">
              <text:p text:style-name="P67"><text:span text:style-name="T67_1">預估發行映演總成本：</text:span></text:p>
            </table:table-cell>
            <table:table-cell table:style-name="Cell64" table:number-columns-spanned="6">
              <text:p text:style-name="P68"><text:span text:style-name="T68_1">新台幣<text:s text:c="16"/>元</text:span></text:p>
            </table:table-cell>
            <table:covered-table-cell/>
            <table:covered-table-cell/>
          </table:table-row>
          <table:table-row table:style-name="Row30">
            <table:table-cell table:style-name="Cell65" table:number-columns-spanned="3" table:number-rows-spanned="2">
              <text:p text:style-name="P69"><text:span text:style-name="T69_1">申請其他政府部門</text:span></text:p>
              <text:p text:style-name="P70"><text:span text:style-name="T70_1">補助金額：</text:span></text:p>
            </table:table-cell>
            <table:table-cell table:style-name="Cell66" table:number-columns-spanned="5">
              <text:p text:style-name="P71"><text:span text:style-name="T71_1">單位名稱</text:span></text:p>
            </table:table-cell>
            <table:table-cell table:style-name="Cell67" table:number-columns-spanned="7">
              <text:p text:style-name="P72"><text:span text:style-name="T72_1">申請金額</text:span></text:p>
            </table:table-cell>
            <table:table-cell table:style-name="Cell68">
              <text:p text:style-name="P73"><text:span text:style-name="T73_1">申請結果</text:span></text:p>
            </table:table-cell>
          </table:table-row>
          <table:table-row table:style-name="Row31">
            <table:covered-table-cell/>
            <table:table-cell table:style-name="Cell69" table:number-columns-spanned="5">
              <text:p text:style-name="P74"/>
            </table:table-cell>
            <table:table-cell table:style-name="Cell70" table:number-columns-spanned="7">
              <text:p text:style-name="P75"/>
            </table:table-cell>
            <table:table-cell table:style-name="Cell71">
              <text:p text:style-name="P76"/>
            </table:table-cell>
          </table:table-row>
          <table:table-row table:style-name="Row32">
            <table:table-cell table:style-name="Cell72" table:number-columns-spanned="3">
              <text:p text:style-name="P77"><text:span text:style-name="T77_1">申請補助應備文件</text:span><text:span text:style-name="T77_2">：</text:span></text:p>
            </table:table-cell>
            <table:table-cell table:style-name="Cell73" table:number-columns-spanned="13">
              <text:p text:style-name="P78"><text:span text:style-name="T78_1">一、除本申請表外，另需附「</text:span><text:span text:style-name="T78_2">金門縣補助影視業者製作拍攝辦法</text:span><text:span text:style-name="T78_3">」第七條第一項所列各款申請補助所需文件資料：</text:span></text:p>
              <text:p text:style-name="P79"><text:span text:style-name="T79_1">（一）</text:span><text:span text:style-name="T79_2">製作企劃書</text:span><text:span text:style-name="T79_3">。</text:span></text:p>
              <text:p text:style-name="P80"><text:span text:style-name="T80_1">（二）</text:span><text:span text:style-name="T80_2">設立之證明文件影本</text:span><text:span text:style-name="T80_3">。如</text:span><text:span text:style-name="T80_4">係合資合製者，並應檢附合資合製同意文件影本。</text:span></text:p>
              <text:p text:style-name="P81"><text:span text:style-name="T81_1">（三）</text:span><text:span text:style-name="T81_2">外國電影片製作業者，應檢附核准來臺製作電影片之證明文件。</text:span></text:p>
              <text:p text:style-name="P82"><text:span text:style-name="T82_1">（四）</text:span><text:span text:style-name="T82_2">影片</text:span><text:span text:style-name="T82_3">劇本</text:span><text:span text:style-name="T82_4">。</text:span></text:p>
              <text:p text:style-name="P83"><text:span text:style-name="T83_1">（五）</text:span><text:span text:style-name="T83_2">影片公開</text:span><text:span text:style-name="T83_3">播</text:span><text:span text:style-name="T83_4">映及發行計畫。</text:span></text:p>
              <text:p text:style-name="P84"><text:span text:style-name="T84_1">（六）</text:span><text:span text:style-name="T84_2">過去實績說明</text:span><text:span text:style-name="T84_3">。</text:span></text:p>
              <text:p text:style-name="P85"><text:span text:style-name="T85_1">（七）</text:span><text:span text:style-name="T85_2">對</text:span><text:span text:style-name="T85_3">本</text:span><text:span text:style-name="T85_4">縣</text:span><text:span text:style-name="T85_5">城市意象推廣</text:span><text:span text:style-name="T85_6">之效益評估及回饋</text:span><text:span text:style-name="T85_7">計</text:span><text:span text:style-name="T85_8">畫。</text:span></text:p>
              <text:p text:style-name="P86"><text:span text:style-name="T86_1">二、以上文件請以A4</text:span><text:span text:style-name="T86_2">紙張直式橫書缮打、雙面影印</text:span><text:span text:style-name="T86_3">，以本申請書為封面，</text:span><text:span text:style-name="T86_4">左側</text:span><text:span text:style-name="T86_5">簡易</text:span><text:span text:style-name="T86_6">裝訂成冊</text:span><text:span text:style-name="T86_7">，寄至</text:span><text:span text:style-name="T86_8">金門縣文化局</text:span><text:span text:style-name="T86_9">收，地址：</text:span><text:span text:style-name="T86_10">金門縣金城鎮環島北路66號</text:span><text:span text:style-name="T86_11"><text:s/>(請於封面註明</text:span><text:span text:style-name="T86_12">：</text:span><text:span text:style-name="T86_13">申請</text:span><text:span text:style-name="T86_14">金門縣補助影視業者製作拍攝</text:span><text:span text:style-name="T86_15">)。</text:span></text:p>
            </table:table-cell>
          </table:table-row>
          <table:table-row table:style-name="Row33">
            <table:table-cell table:style-name="Cell74" table:number-columns-spanned="16">
              <text:p text:style-name="P87"><text:span text:style-name="T87_1">一、經詳讀<text:s text:c="2"/>貴府</text:span><text:span text:style-name="T87_2">「</text:span><text:span text:style-name="T87_3">金門縣補助影視業者製作拍攝</text:span><text:span text:style-name="T87_4">」</text:span><text:span text:style-name="T87_5">辦法</text:span><text:span text:style-name="T87_6">，遵循該辦法提出本申請，如蒙補助，願遵循該辦法之相關規定，並無償提供、授權<text:s text:c="2"/>貴府得使用本片金門縣場景影像作為非營利性之運用。</text:span></text:p>
              <text:p text:style-name="P88"><text:span text:style-name="T88_1">二、本申請書上所填資料及提供之相關附件均屬事實，如有不符，願負相關法律責任。</text:span></text:p>
            </table:table-cell>
          </table:table-row>
        </table:table>
      </text:section>
      <text:section text:style-name="S2" text:name="S2">
        <text:p text:style-name="P89"><text:bookmark-start text:name="OLE_LINK1"/><text:span text:style-name="T89_1">製作成本</text:span><text:span text:style-name="T89_2">預算明細表</text:span></text:p>
        <table:table table:style-name="Table2">
          <table:table-column table:style-name="Column17"/>
          <table:table-column table:style-name="Column18"/>
          <table:table-column table:style-name="Column19"/>
          <table:table-column table:style-name="Column20"/>
          <table:table-row table:style-name="Row34">
            <table:table-cell table:style-name="Cell75">
              <text:p text:style-name="P90"><text:span text:style-name="T90_1">預算項目</text:span></text:p>
            </table:table-cell>
            <table:table-cell table:style-name="Cell76">
              <text:p text:style-name="P91"><text:span text:style-name="T91_1">預算細目</text:span></text:p>
            </table:table-cell>
            <table:table-cell table:style-name="Cell77">
              <text:p text:style-name="P92"><text:span text:style-name="T92_1">金額</text:span></text:p>
            </table:table-cell>
            <table:table-cell table:style-name="Cell78">
              <text:p text:style-name="P93"><text:span text:style-name="T93_1">預算說明</text:span></text:p>
            </table:table-cell>
          </table:table-row>
          <table:table-row table:style-name="Row35">
            <table:table-cell table:style-name="Cell79">
              <text:p text:style-name="P94"/>
            </table:table-cell>
            <table:table-cell table:style-name="Cell80">
              <text:p text:style-name="P95"/>
            </table:table-cell>
            <table:table-cell table:style-name="Cell81">
              <text:p text:style-name="P96"/>
            </table:table-cell>
            <table:table-cell table:style-name="Cell82">
              <text:p text:style-name="P97"/>
            </table:table-cell>
          </table:table-row>
          <table:table-row table:style-name="Row36">
            <table:table-cell table:style-name="Cell83">
              <text:p text:style-name="P98"/>
            </table:table-cell>
            <table:table-cell table:style-name="Cell84">
              <text:p text:style-name="P99"/>
            </table:table-cell>
            <table:table-cell table:style-name="Cell85">
              <text:p text:style-name="P100"/>
            </table:table-cell>
            <table:table-cell table:style-name="Cell86">
              <text:p text:style-name="P101"/>
            </table:table-cell>
          </table:table-row>
          <table:table-row table:style-name="Row37">
            <table:table-cell table:style-name="Cell87">
              <text:p text:style-name="P102"/>
            </table:table-cell>
            <table:table-cell table:style-name="Cell88">
              <text:p text:style-name="P103"/>
            </table:table-cell>
            <table:table-cell table:style-name="Cell89">
              <text:p text:style-name="P104"/>
            </table:table-cell>
            <table:table-cell table:style-name="Cell90">
              <text:p text:style-name="P105"/>
            </table:table-cell>
          </table:table-row>
          <table:table-row table:style-name="Row38">
            <table:table-cell table:style-name="Cell91">
              <text:p text:style-name="P106"/>
            </table:table-cell>
            <table:table-cell table:style-name="Cell92">
              <text:p text:style-name="P107"/>
            </table:table-cell>
            <table:table-cell table:style-name="Cell93">
              <text:p text:style-name="P108"/>
            </table:table-cell>
            <table:table-cell table:style-name="Cell94">
              <text:p text:style-name="P109"/>
            </table:table-cell>
          </table:table-row>
          <table:table-row table:style-name="Row39">
            <table:table-cell table:style-name="Cell95">
              <text:p text:style-name="P110"/>
            </table:table-cell>
            <table:table-cell table:style-name="Cell96">
              <text:p text:style-name="P111"/>
            </table:table-cell>
            <table:table-cell table:style-name="Cell97">
              <text:p text:style-name="P112"/>
            </table:table-cell>
            <table:table-cell table:style-name="Cell98">
              <text:p text:style-name="P113"/>
            </table:table-cell>
          </table:table-row>
          <table:table-row table:style-name="Row40">
            <table:table-cell table:style-name="Cell99">
              <text:p text:style-name="P114"/>
            </table:table-cell>
            <table:table-cell table:style-name="Cell100">
              <text:p text:style-name="P115"/>
            </table:table-cell>
            <table:table-cell table:style-name="Cell101">
              <text:p text:style-name="P116"/>
            </table:table-cell>
            <table:table-cell table:style-name="Cell102">
              <text:p text:style-name="P117"/>
            </table:table-cell>
          </table:table-row>
          <table:table-row table:style-name="Row41">
            <table:table-cell table:style-name="Cell103">
              <text:p text:style-name="P118"/>
            </table:table-cell>
            <table:table-cell table:style-name="Cell104">
              <text:p text:style-name="P119"/>
            </table:table-cell>
            <table:table-cell table:style-name="Cell105">
              <text:p text:style-name="P120"/>
            </table:table-cell>
            <table:table-cell table:style-name="Cell106">
              <text:p text:style-name="P121"/>
            </table:table-cell>
          </table:table-row>
          <table:table-row table:style-name="Row42">
            <table:table-cell table:style-name="Cell107">
              <text:p text:style-name="P122"/>
            </table:table-cell>
            <table:table-cell table:style-name="Cell108">
              <text:p text:style-name="P123"/>
            </table:table-cell>
            <table:table-cell table:style-name="Cell109">
              <text:p text:style-name="P124"/>
            </table:table-cell>
            <table:table-cell table:style-name="Cell110">
              <text:p text:style-name="P125"/>
            </table:table-cell>
          </table:table-row>
          <table:table-row table:style-name="Row43">
            <table:table-cell table:style-name="Cell111">
              <text:p text:style-name="P126"/>
            </table:table-cell>
            <table:table-cell table:style-name="Cell112">
              <text:p text:style-name="P127"/>
            </table:table-cell>
            <table:table-cell table:style-name="Cell113">
              <text:p text:style-name="P128"/>
            </table:table-cell>
            <table:table-cell table:style-name="Cell114">
              <text:p text:style-name="P129"/>
            </table:table-cell>
          </table:table-row>
          <table:table-row table:style-name="Row44">
            <table:table-cell table:style-name="Cell115">
              <text:p text:style-name="P130"/>
            </table:table-cell>
            <table:table-cell table:style-name="Cell116">
              <text:p text:style-name="P131"/>
            </table:table-cell>
            <table:table-cell table:style-name="Cell117">
              <text:p text:style-name="P132"/>
            </table:table-cell>
            <table:table-cell table:style-name="Cell118">
              <text:p text:style-name="P133"/>
            </table:table-cell>
          </table:table-row>
          <table:table-row table:style-name="Row45">
            <table:table-cell table:style-name="Cell119">
              <text:p text:style-name="P134"/>
            </table:table-cell>
            <table:table-cell table:style-name="Cell120">
              <text:p text:style-name="P135"/>
            </table:table-cell>
            <table:table-cell table:style-name="Cell121">
              <text:p text:style-name="P136"/>
            </table:table-cell>
            <table:table-cell table:style-name="Cell122">
              <text:p text:style-name="P137"/>
            </table:table-cell>
          </table:table-row>
          <table:table-row table:style-name="Row46">
            <table:table-cell table:style-name="Cell123">
              <text:p text:style-name="P138"/>
            </table:table-cell>
            <table:table-cell table:style-name="Cell124">
              <text:p text:style-name="P139"/>
            </table:table-cell>
            <table:table-cell table:style-name="Cell125">
              <text:p text:style-name="P140"/>
            </table:table-cell>
            <table:table-cell table:style-name="Cell126">
              <text:p text:style-name="P141"/>
            </table:table-cell>
          </table:table-row>
          <table:table-row table:style-name="Row47">
            <table:table-cell table:style-name="Cell127">
              <text:p text:style-name="P142"/>
            </table:table-cell>
            <table:table-cell table:style-name="Cell128">
              <text:p text:style-name="P143"/>
            </table:table-cell>
            <table:table-cell table:style-name="Cell129">
              <text:p text:style-name="P144"/>
            </table:table-cell>
            <table:table-cell table:style-name="Cell130">
              <text:p text:style-name="P145"/>
            </table:table-cell>
          </table:table-row>
          <table:table-row table:style-name="Row48">
            <table:table-cell table:style-name="Cell131">
              <text:p text:style-name="P146"/>
            </table:table-cell>
            <table:table-cell table:style-name="Cell132">
              <text:p text:style-name="P147"/>
            </table:table-cell>
            <table:table-cell table:style-name="Cell133">
              <text:p text:style-name="P148"/>
            </table:table-cell>
            <table:table-cell table:style-name="Cell134">
              <text:p text:style-name="P149"/>
            </table:table-cell>
          </table:table-row>
          <table:table-row table:style-name="Row49">
            <table:table-cell table:style-name="Cell135">
              <text:p text:style-name="P150"/>
            </table:table-cell>
            <table:table-cell table:style-name="Cell136">
              <text:p text:style-name="P151"/>
            </table:table-cell>
            <table:table-cell table:style-name="Cell137">
              <text:p text:style-name="P152"/>
            </table:table-cell>
            <table:table-cell table:style-name="Cell138">
              <text:p text:style-name="P153"/>
            </table:table-cell>
          </table:table-row>
          <table:table-row table:style-name="Row50">
            <table:table-cell table:style-name="Cell139">
              <text:p text:style-name="P154"/>
            </table:table-cell>
            <table:table-cell table:style-name="Cell140">
              <text:p text:style-name="P155"/>
            </table:table-cell>
            <table:table-cell table:style-name="Cell141">
              <text:p text:style-name="P156"/>
            </table:table-cell>
            <table:table-cell table:style-name="Cell142">
              <text:p text:style-name="P157"/>
            </table:table-cell>
          </table:table-row>
          <table:table-row table:style-name="Row51">
            <table:table-cell table:style-name="Cell143">
              <text:p text:style-name="P158"/>
            </table:table-cell>
            <table:table-cell table:style-name="Cell144">
              <text:p text:style-name="P159"/>
            </table:table-cell>
            <table:table-cell table:style-name="Cell145">
              <text:p text:style-name="P160"/>
            </table:table-cell>
            <table:table-cell table:style-name="Cell146">
              <text:p text:style-name="P161"/>
            </table:table-cell>
          </table:table-row>
          <table:table-row table:style-name="Row52">
            <table:table-cell table:style-name="Cell147">
              <text:p text:style-name="P162"/>
            </table:table-cell>
            <table:table-cell table:style-name="Cell148">
              <text:p text:style-name="P163"/>
            </table:table-cell>
            <table:table-cell table:style-name="Cell149">
              <text:p text:style-name="P164"/>
            </table:table-cell>
            <table:table-cell table:style-name="Cell150">
              <text:p text:style-name="P165"/>
            </table:table-cell>
          </table:table-row>
          <table:table-row table:style-name="Row53">
            <table:table-cell table:style-name="Cell151">
              <text:p text:style-name="P166"/>
            </table:table-cell>
            <table:table-cell table:style-name="Cell152">
              <text:p text:style-name="P167"/>
            </table:table-cell>
            <table:table-cell table:style-name="Cell153">
              <text:p text:style-name="P168"/>
            </table:table-cell>
            <table:table-cell table:style-name="Cell154">
              <text:p text:style-name="P169"/>
            </table:table-cell>
          </table:table-row>
          <table:table-row table:style-name="Row54">
            <table:table-cell table:style-name="Cell155">
              <text:p text:style-name="P170"/>
            </table:table-cell>
            <table:table-cell table:style-name="Cell156">
              <text:p text:style-name="P171"/>
            </table:table-cell>
            <table:table-cell table:style-name="Cell157">
              <text:p text:style-name="P172"/>
            </table:table-cell>
            <table:table-cell table:style-name="Cell158">
              <text:p text:style-name="P173"/>
            </table:table-cell>
          </table:table-row>
          <table:table-row table:style-name="Row55">
            <table:table-cell table:style-name="Cell159">
              <text:p text:style-name="P174"/>
            </table:table-cell>
            <table:table-cell table:style-name="Cell160">
              <text:p text:style-name="P175"/>
            </table:table-cell>
            <table:table-cell table:style-name="Cell161">
              <text:p text:style-name="P176"/>
            </table:table-cell>
            <table:table-cell table:style-name="Cell162">
              <text:p text:style-name="P177"/>
            </table:table-cell>
          </table:table-row>
          <table:table-row table:style-name="Row56">
            <table:table-cell table:style-name="Cell163">
              <text:p text:style-name="P178"/>
            </table:table-cell>
            <table:table-cell table:style-name="Cell164">
              <text:p text:style-name="P179"/>
            </table:table-cell>
            <table:table-cell table:style-name="Cell165">
              <text:p text:style-name="P180"/>
            </table:table-cell>
            <table:table-cell table:style-name="Cell166">
              <text:p text:style-name="P181"/>
            </table:table-cell>
          </table:table-row>
          <table:table-row table:style-name="Row57">
            <table:table-cell table:style-name="Cell167">
              <text:p text:style-name="P182"><text:span text:style-name="T182_1">合計</text:span></text:p>
            </table:table-cell>
            <table:table-cell table:style-name="Cell168">
              <text:p text:style-name="P183"/>
            </table:table-cell>
            <table:table-cell table:style-name="Cell169">
              <text:p text:style-name="P184"/>
            </table:table-cell>
            <table:table-cell table:style-name="Cell170">
              <text:p text:style-name="P185"/>
            </table:table-cell>
          </table:table-row>
        </table:table>
        <text:p text:style-name="P186"><text:span text:style-name="T186_1">本表若不敷使用，請自行增列影印使用</text:span><text:bookmark-end text:name="OLE_LINK1"/><text:span text:style-name="T186_2">。</text:span></text:p>
        <text:p text:style-name="P187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Verdana" svg:font-family="Verdana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" style:display-name=" 字元" style:family="paragraph" style:parent-style-name="Normal">
      <style:paragraph-properties fo:line-height="0.423cm" fo:margin-bottom="0.282cm" fo:orphans="2" fo:widows="2"/>
      <style:text-properties style:font-name="Verdana" fo:font-size="10pt" style:font-size-asian="10pt" style:font-size-complex="10pt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cm" fo:padding-right="0cm" fo:margin-right="3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MasterPage1">
      <style:paragraph-properties fo:text-align="right"/>
    </style:style>
    <style:style style:name="T1_1" style:family="text">
      <style:text-properties style:font-name="標楷體" fo:font-size="12pt" style:font-name-asian="標楷體" style:font-size-asian="12pt" style:font-size-complex="12pt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page-layout style:name="pm2">
      <style:page-layout-properties style:print-orientation="portrait" fo:page-width="21.001cm" fo:page-height="29.7cm" fo:padding-top="0cm" fo:margin-top="1.501cm" fo:padding-bottom="0cm" fo:margin-bottom="1.75cm" fo:padding-left="0cm" fo:margin-left="3.175cm" fo:padding-right="0cm" fo:margin-right="3.175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4" style:family="paragraph" style:parent-style-name="Header">
      <style:paragraph-properties fo:text-align="right"/>
    </style:style>
    <style:style style:name="T4_1" style:family="text">
      <style:text-properties style:font-name="標楷體" fo:font-size="12pt" style:font-name-asian="標楷體" style:font-size-asian="12pt" style:font-size-complex="12pt"/>
    </style:style>
    <style:style style:name="P5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6" style:family="paragraph" style:parent-style-name="Footer"/>
    <style:style style:name="T6_1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（附表一）</text:span></text:p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  <style:master-page style:name="MasterPage1" style:page-layout-name="pm2">
      <style:header>
        <text:p text:style-name="P4"><text:span text:style-name="T4_1">（附表一）</text:span></text:p>
      </style:header>
      <style:footer>
        <text:p text:style-name="P5"><draw:frame svg:x="0cm" svg:y="0.002cm" draw:style-name="FR2" text:anchor-type="char" draw:z-index="0"><draw:text-box fo:min-height="0cm" fo:min-width="0cm"><text:p text:style-name="P6"><text:span text:style-name="T6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澎湖縣政府補助影視業者拍片取景申請書</dc:title>
    <meta:initial-creator>user</meta:initial-creator>
    <meta:creation-date>2026-03-20T03:13:00</meta:creation-date>
    <dc:creator>Genuine</dc:creator>
    <dc:date>2026-03-20T03:13:00</dc:date>
    <meta:print-date>2010-11-29T05:50:00</meta:print-date>
    <meta:editing-cycles>2</meta:editing-cycles>
    <meta:document-statistic meta:page-count="3" meta:paragraph-count="3" meta:row-count="11" meta:word-count="231" meta:character-count="1549" meta:non-whitespace-character-count="1321"/>
  </office:meta>
</office:document-meta>
</file>