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automatic-styles>
    <style:style style:name="Table1" style:family="table">
      <style:table-properties table:align="left" style:width="16.741cm" fo:margin-left="0cm"/>
    </style:style>
    <style:style style:name="Column1" style:family="table-column">
      <style:table-column-properties style:column-width="16.741cm"/>
    </style:style>
    <style:style style:name="Row1" style:family="table-row"/>
    <style:style style:name="Cell1" style:family="table-cell">
      <style:table-cell-properties style:vertical-align="top" fo:padding-left="0.19cm" fo:padding-right="0.19cm" fo:wrap-option="wrap"/>
    </style:style>
    <style:style style:name="Table2" style:family="table">
      <style:table-properties table:align="left" style:width="16.307cm" fo:margin-left="0cm"/>
    </style:style>
    <style:style style:name="Column2" style:family="table-column">
      <style:table-column-properties style:column-width="3.496cm"/>
    </style:style>
    <style:style style:name="Column3" style:family="table-column">
      <style:table-column-properties style:column-width="1.478cm"/>
    </style:style>
    <style:style style:name="Column4" style:family="table-column">
      <style:table-column-properties style:column-width="2.501cm"/>
    </style:style>
    <style:style style:name="Column5" style:family="table-column">
      <style:table-column-properties style:column-width="2cm"/>
    </style:style>
    <style:style style:name="Column6" style:family="table-column">
      <style:table-column-properties style:column-width="5.001cm"/>
    </style:style>
    <style:style style:name="Column7" style:family="table-column">
      <style:table-column-properties style:column-width="1.831cm"/>
    </style:style>
    <style:style style:name="Row2" style:family="table-row"/>
    <style:style style:name="Cell2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1_2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Row3" style:family="table-row"/>
    <style:style style:name="Cell8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/>
    <style:style style:name="Cell1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/>
    <style:style style:name="Cell1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/>
    <style:style style:name="Cell2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>
        <style:tab-stops>
          <style:tab-stop style:type="left" style:leader-style="none" style:position="1.058cm"/>
        </style:tab-stops>
      </style:paragraph-properties>
    </style:style>
    <style:style style:name="T2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28_2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T28_3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/>
    <style:style style:name="Cell29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/>
    <style:style style:name="Cell3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/>
    <style:style style:name="Cell4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/>
    <style:style style:name="Cell4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/>
    <style:style style:name="T5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/>
    <style:style style:name="Cell50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/>
    <style:style style:name="T5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/>
    <style:style style:name="T5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/>
    <style:style style:name="Cell5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/>
    <style:style style:name="T6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/>
    <style:style style:name="Cell6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/>
    <style:style style:name="T6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/>
    <style:style style:name="Cell6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/>
    <style:style style:name="T7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/>
    <style:style style:name="T7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/>
    <style:style style:name="Cell71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7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/>
    <style:style style:name="Cell7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/>
    <style:style style:name="T8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/>
    <style:style style:name="Cell8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/>
    <style:style style:name="T9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2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/>
    <style:style style:name="Cell8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4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/>
    <style:style style:name="T9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653cm"/>
    </style:style>
    <style:style style:name="Cell92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/>
    <style:style style:name="T10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/>
    <style:style style:name="T10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4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4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617cm"/>
    </style:style>
    <style:style style:name="Cell9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09" style:family="paragraph" style:parent-style-name="Normal"/>
    <style:style style:name="T10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1" style:family="table-row"/>
    <style:style style:name="Cell103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11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/>
    <style:style style:name="T11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/>
    <style:style style:name="T11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2" style:family="table-row"/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/>
    <style:style style:name="T12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/>
    <style:style style:name="T12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3" style:family="table-row"/>
    <style:style style:name="Cell11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26" style:family="paragraph" style:parent-style-name="Normal"/>
    <style:style style:name="T12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26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27" style:family="paragraph" style:parent-style-name="Normal"/>
    <style:style style:name="T12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4" style:family="table-row"/>
    <style:style style:name="Cell119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29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/>
    <style:style style:name="T13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/>
    <style:style style:name="T13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5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35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5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/>
    <style:style style:name="T13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/>
    <style:style style:name="T14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6" style:family="table-row"/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/>
    <style:style style:name="T14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/>
    <style:style style:name="T14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7" style:family="table-row"/>
    <style:style style:name="Cell135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47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9" style:family="paragraph" style:parent-style-name="Normal">
      <style:paragraph-properties fo:text-align="center"/>
    </style:style>
    <style:style style:name="T14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/>
    <style:style style:name="T15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/>
    <style:style style:name="T15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3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8" style:family="table-row"/>
    <style:style style:name="Cell14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/>
    </style:style>
    <style:style style:name="T15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/>
    <style:style style:name="T15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/>
    <style:style style:name="T15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9" style:family="table-row"/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/>
    <style:style style:name="T16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/>
    <style:style style:name="T16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0" style:family="table-row"/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/>
    <style:style style:name="T16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/>
    <style:style style:name="T16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8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1" style:family="table-row"/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72" style:family="paragraph" style:parent-style-name="Normal"/>
    <style:style style:name="T17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73" style:family="paragraph" style:parent-style-name="Normal"/>
    <style:style style:name="T17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2" style:family="table-row"/>
    <style:style style:name="Cell161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175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/>
    <style:style style:name="T18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/>
    <style:style style:name="T18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81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82" style:family="paragraph" style:parent-style-name="Normal">
      <style:paragraph-properties fo:text-align="center"/>
    </style:style>
    <style:style style:name="T18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3" style:family="table-row"/>
    <style:style style:name="Cell167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/>
    <style:style style:name="T18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/>
    <style:style style:name="T18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4" style:family="table-row"/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/>
    <style:style style:name="T19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/>
    <style:style style:name="T19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5" style:family="table-row"/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/>
    <style:style style:name="T19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/>
    <style:style style:name="T19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6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00" style:family="paragraph" style:parent-style-name="Normal"/>
    <style:style style:name="T20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01" style:family="paragraph" style:parent-style-name="Normal"/>
    <style:style style:name="T20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7" style:family="table-row"/>
    <style:style style:name="Cell187" style:family="table-cell">
      <style:table-cell-properties style:vertical-align="top" fo:border-top="#000000 0.053cm double" style:border-line-width-top="0.018cm 0.018cm 0.018cm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03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4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/>
    <style:style style:name="T20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/>
    <style:style style:name="T21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top" fo:border-top="#000000 0.053cm double" style:border-line-width-top="0.018cm 0.018cm 0.018cm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8" style:family="table-row"/>
    <style:style style:name="Cell19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/>
    <style:style style:name="T21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/>
    <style:style style:name="T21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5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5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9" style:family="table-row"/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/>
    <style:style style:name="T21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/>
    <style:style style:name="T22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0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/>
    <style:style style:name="T22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/>
    <style:style style:name="T22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5_2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5_3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1" style:family="table-row"/>
    <style:style style:name="Cell208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text-align="center"/>
    </style:style>
    <style:style style:name="T228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29" style:family="paragraph" style:parent-style-name="Normal"/>
    <style:style style:name="T229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0" style:family="paragraph" style:parent-style-name="Normal"/>
    <style:style style:name="T230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top" fo:border-top="#000000 0.018cm solid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2" style:family="table-row"/>
    <style:style style:name="Cell21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5" style:family="paragraph" style:parent-style-name="Normal"/>
    <style:style style:name="T235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236" style:family="paragraph" style:parent-style-name="Normal"/>
    <style:style style:name="T236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53cm double" style:border-line-width-right="0.018cm 0.018cm 0.018cm" fo:wrap-option="wrap"/>
    </style:style>
    <style:style style:name="P237" style:family="paragraph" style:parent-style-name="Normal">
      <style:paragraph-properties fo:text-align="center"/>
    </style:style>
    <style:style style:name="T237_1" style:family="text">
      <style:text-properties fo:color="#000000"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38" style:family="paragraph" style:parent-style-name="Normal">
      <style:text-properties style:font-name="Calibri" fo:font-size="12pt" style:font-name-asian="宋体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P239" style:family="paragraph" style:parent-style-name="Normal"/>
  </office:automatic-styles>
  <office:body>
    <office:text>
      <table:table table:style-name="Table1">
        <table:table-column table:style-name="Column1"/>
        <table:table-row table:style-name="Row1">
          <table:table-cell table:style-name="Cell1">
            <table:table table:style-name="Table2">
              <table:table-column table:style-name="Column2"/>
              <table:table-column table:style-name="Column3"/>
              <table:table-column table:style-name="Column4"/>
              <table:table-column table:style-name="Column5"/>
              <table:table-column table:style-name="Column6"/>
              <table:table-column table:style-name="Column7"/>
              <table:table-row table:style-name="Row2">
                <table:table-cell table:style-name="Cell2">
                  <text:p text:style-name="P1"><text:span text:style-name="T1_1">屆次</text:span><text:span text:style-name="T1_2">(人數)</text:span></text:p>
                </table:table-cell>
                <table:table-cell table:style-name="Cell3">
                  <text:p text:style-name="P2"><text:span text:style-name="T2_1">項次</text:span></text:p>
                </table:table-cell>
                <table:table-cell table:style-name="Cell4">
                  <text:p text:style-name="P3"><text:span text:style-name="T3_1">生日</text:span></text:p>
                </table:table-cell>
                <table:table-cell table:style-name="Cell5">
                  <text:p text:style-name="P4"><text:span text:style-name="T4_1">姓名</text:span></text:p>
                </table:table-cell>
                <table:table-cell table:style-name="Cell6">
                  <text:p text:style-name="P5"><text:span text:style-name="T5_1">專精領域</text:span></text:p>
                </table:table-cell>
                <table:table-cell table:style-name="Cell7">
                  <text:p text:style-name="P6"><text:span text:style-name="T6_1">性別</text:span></text:p>
                </table:table-cell>
              </table:table-row>
              <table:table-row table:style-name="Row3">
                <table:table-cell table:style-name="Cell8" table:number-rows-spanned="4">
                  <text:p text:style-name="P7"/>
                  <text:p text:style-name="P8"><text:span text:style-name="T8_1">115年</text:span></text:p>
                  <text:p text:style-name="P9"><text:span text:style-name="T9_1">第十一屆(4)</text:span></text:p>
                </table:table-cell>
                <table:table-cell table:style-name="Cell9">
                  <text:p text:style-name="P10"><text:span text:style-name="T10_1">1.</text:span></text:p>
                </table:table-cell>
                <table:table-cell table:style-name="Cell10">
                  <text:p text:style-name="P11"><text:span text:style-name="T11_1">29.06.03</text:span></text:p>
                </table:table-cell>
                <table:table-cell table:style-name="Cell11">
                  <text:p text:style-name="P12"><text:span text:style-name="T12_1">許文科</text:span></text:p>
                </table:table-cell>
                <table:table-cell table:style-name="Cell12">
                  <text:p text:style-name="P13"><text:span text:style-name="T13_1">繪畫、書法</text:span></text:p>
                </table:table-cell>
                <table:table-cell table:style-name="Cell13">
                  <text:p text:style-name="P14"><text:span text:style-name="T14_1">男</text:span></text:p>
                </table:table-cell>
              </table:table-row>
              <table:table-row table:style-name="Row4">
                <table:covered-table-cell/>
                <table:table-cell table:style-name="Cell14">
                  <text:p text:style-name="P15"><text:span text:style-name="T15_1">2.</text:span></text:p>
                </table:table-cell>
                <table:table-cell table:style-name="Cell15">
                  <text:p text:style-name="P16"><text:span text:style-name="T16_1">37.09.15</text:span></text:p>
                </table:table-cell>
                <table:table-cell table:style-name="Cell16">
                  <text:p text:style-name="P17"><text:span text:style-name="T17_1">黃清海</text:span></text:p>
                </table:table-cell>
                <table:table-cell table:style-name="Cell17">
                  <text:p text:style-name="P18"><text:span text:style-name="T18_1">彩繪、</text:span><text:span text:style-name="T18_2">剪粘與</text:span><text:span text:style-name="T18_3">泥塑彩繪</text:span></text:p>
                </table:table-cell>
                <table:table-cell table:style-name="Cell18">
                  <text:p text:style-name="P19"><text:span text:style-name="T19_1">男</text:span></text:p>
                </table:table-cell>
              </table:table-row>
              <table:table-row table:style-name="Row5">
                <table:covered-table-cell/>
                <table:table-cell table:style-name="Cell19">
                  <text:p text:style-name="P20"><text:span text:style-name="T20_1">3.</text:span></text:p>
                </table:table-cell>
                <table:table-cell table:style-name="Cell20">
                  <text:p text:style-name="P21"><text:span text:style-name="T21_1">43.03.16</text:span></text:p>
                </table:table-cell>
                <table:table-cell table:style-name="Cell21">
                  <text:p text:style-name="P22"><text:span text:style-name="T22_1">陳海贊</text:span></text:p>
                </table:table-cell>
                <table:table-cell table:style-name="Cell22">
                  <text:p text:style-name="P23"><text:span text:style-name="T23_1">國畫</text:span></text:p>
                </table:table-cell>
                <table:table-cell table:style-name="Cell23">
                  <text:p text:style-name="P24"><text:span text:style-name="T24_1">男</text:span></text:p>
                </table:table-cell>
              </table:table-row>
              <table:table-row table:style-name="Row6">
                <table:covered-table-cell/>
                <table:table-cell table:style-name="Cell24">
                  <text:p text:style-name="P25"><text:span text:style-name="T25_1">4.</text:span></text:p>
                </table:table-cell>
                <table:table-cell table:style-name="Cell25">
                  <text:p text:style-name="P26"><text:span text:style-name="T26_1">44.02.02</text:span></text:p>
                </table:table-cell>
                <table:table-cell table:style-name="Cell26">
                  <text:p text:style-name="P27"><text:span text:style-name="T27_1">葉鈞培</text:span></text:p>
                </table:table-cell>
                <table:table-cell table:style-name="Cell27">
                  <text:p text:style-name="P28"><text:span text:style-name="T28_1">文史、族譜、</text:span><text:span text:style-name="T28_2">拭餅及</text:span><text:span text:style-name="T28_3">文化傳承</text:span></text:p>
                </table:table-cell>
                <table:table-cell table:style-name="Cell28">
                  <text:p text:style-name="P29"><text:span text:style-name="T29_1">男</text:span></text:p>
                </table:table-cell>
              </table:table-row>
              <table:table-row table:style-name="Row7">
                <table:table-cell table:style-name="Cell29" table:number-rows-spanned="4">
                  <text:p text:style-name="P30"/>
                  <text:p text:style-name="P31"><text:span text:style-name="T31_1">114年</text:span></text:p>
                  <text:p text:style-name="P32"><text:span text:style-name="T32_1">第十屆(4)</text:span></text:p>
                </table:table-cell>
                <table:table-cell table:style-name="Cell30">
                  <text:p text:style-name="P33"><text:span text:style-name="T33_1">5.</text:span></text:p>
                </table:table-cell>
                <table:table-cell table:style-name="Cell31">
                  <text:p text:style-name="P34"><text:span text:style-name="T34_1">36.05.06</text:span></text:p>
                </table:table-cell>
                <table:table-cell table:style-name="Cell32">
                  <text:p text:style-name="P35"><text:span text:style-name="T35_1">許炳輝</text:span></text:p>
                </table:table-cell>
                <table:table-cell table:style-name="Cell33">
                  <text:p text:style-name="P36"><text:span text:style-name="T36_1">糊紙工藝</text:span></text:p>
                </table:table-cell>
                <table:table-cell table:style-name="Cell34">
                  <text:p text:style-name="P37"><text:span text:style-name="T37_1">男</text:span></text:p>
                </table:table-cell>
              </table:table-row>
              <table:table-row table:style-name="Row8">
                <table:covered-table-cell/>
                <table:table-cell table:style-name="Cell35">
                  <text:p text:style-name="P38"><text:span text:style-name="T38_1">6.</text:span></text:p>
                </table:table-cell>
                <table:table-cell table:style-name="Cell36">
                  <text:p text:style-name="P39"><text:span text:style-name="T39_1">43.01.21</text:span></text:p>
                </table:table-cell>
                <table:table-cell table:style-name="Cell37">
                  <text:p text:style-name="P40"><text:span text:style-name="T40_1">洪明燦</text:span></text:p>
                </table:table-cell>
                <table:table-cell table:style-name="Cell38">
                  <text:p text:style-name="P41"><text:span text:style-name="T41_1">書法、水墨；寫作</text:span></text:p>
                </table:table-cell>
                <table:table-cell table:style-name="Cell39">
                  <text:p text:style-name="P42"><text:span text:style-name="T42_1">男</text:span></text:p>
                </table:table-cell>
              </table:table-row>
              <table:table-row table:style-name="Row9">
                <table:covered-table-cell/>
                <table:table-cell table:style-name="Cell40">
                  <text:p text:style-name="P43"><text:span text:style-name="T43_1">7.</text:span></text:p>
                </table:table-cell>
                <table:table-cell table:style-name="Cell41">
                  <text:p text:style-name="P44"><text:span text:style-name="T44_1">43.10.23</text:span></text:p>
                </table:table-cell>
                <table:table-cell table:style-name="Cell42">
                  <text:p text:style-name="P45"><text:span text:style-name="T45_1">楊天澤</text:span></text:p>
                </table:table-cell>
                <table:table-cell table:style-name="Cell43">
                  <text:p text:style-name="P46"><text:span text:style-name="T46_1">繪畫藝術</text:span></text:p>
                </table:table-cell>
                <table:table-cell table:style-name="Cell44">
                  <text:p text:style-name="P47"><text:span text:style-name="T47_1">男</text:span></text:p>
                </table:table-cell>
              </table:table-row>
              <table:table-row table:style-name="Row10">
                <table:covered-table-cell/>
                <table:table-cell table:style-name="Cell45">
                  <text:p text:style-name="P48"><text:span text:style-name="T48_1">8.</text:span></text:p>
                </table:table-cell>
                <table:table-cell table:style-name="Cell46">
                  <text:p text:style-name="P49"><text:span text:style-name="T49_1">44.01.20</text:span></text:p>
                </table:table-cell>
                <table:table-cell table:style-name="Cell47">
                  <text:p text:style-name="P50"><text:span text:style-name="T50_1">林麗寬</text:span></text:p>
                </table:table-cell>
                <table:table-cell table:style-name="Cell48">
                  <text:p text:style-name="P51"><text:span text:style-name="T51_1">金門民俗暨文物禮儀</text:span></text:p>
                </table:table-cell>
                <table:table-cell table:style-name="Cell49">
                  <text:p text:style-name="P52"><text:span text:style-name="T52_1">女</text:span></text:p>
                </table:table-cell>
              </table:table-row>
              <table:table-row table:style-name="Row11">
                <table:table-cell table:style-name="Cell50" table:number-rows-spanned="4">
                  <text:p text:style-name="P53"/>
                  <text:p text:style-name="P54"><text:span text:style-name="T54_1">113年</text:span></text:p>
                  <text:p text:style-name="P55"><text:span text:style-name="T55_1">第九屆(4)</text:span></text:p>
                </table:table-cell>
                <table:table-cell table:style-name="Cell51">
                  <text:p text:style-name="P56"><text:span text:style-name="T56_1">9.</text:span></text:p>
                </table:table-cell>
                <table:table-cell table:style-name="Cell52">
                  <text:p text:style-name="P57"><text:span text:style-name="T57_1">08.02.04</text:span></text:p>
                </table:table-cell>
                <table:table-cell table:style-name="Cell53">
                  <text:p text:style-name="P58"><text:span text:style-name="T58_1">張贊南</text:span></text:p>
                </table:table-cell>
                <table:table-cell table:style-name="Cell54">
                  <text:p text:style-name="P59"><text:span text:style-name="T59_1">傳統石作</text:span></text:p>
                </table:table-cell>
                <table:table-cell table:style-name="Cell55">
                  <text:p text:style-name="P60"><text:span text:style-name="T60_1">男</text:span></text:p>
                </table:table-cell>
              </table:table-row>
              <table:table-row table:style-name="Row12">
                <table:covered-table-cell/>
                <table:table-cell table:style-name="Cell56">
                  <text:p text:style-name="P61"><text:span text:style-name="T61_1">10.</text:span></text:p>
                </table:table-cell>
                <table:table-cell table:style-name="Cell57">
                  <text:p text:style-name="P62"><text:span text:style-name="T62_1">33.03.16</text:span></text:p>
                </table:table-cell>
                <table:table-cell table:style-name="Cell58">
                  <text:p text:style-name="P63"><text:span text:style-name="T63_1">吳淑珍</text:span></text:p>
                </table:table-cell>
                <table:table-cell table:style-name="Cell59">
                  <text:p text:style-name="P64"><text:span text:style-name="T64_1">南管藝術傳承</text:span></text:p>
                </table:table-cell>
                <table:table-cell table:style-name="Cell60">
                  <text:p text:style-name="P65"><text:span text:style-name="T65_1">女</text:span></text:p>
                </table:table-cell>
              </table:table-row>
              <table:table-row table:style-name="Row13">
                <table:covered-table-cell/>
                <table:table-cell table:style-name="Cell61">
                  <text:p text:style-name="P66"><text:span text:style-name="T66_1">11.</text:span></text:p>
                </table:table-cell>
                <table:table-cell table:style-name="Cell62">
                  <text:p text:style-name="P67"><text:span text:style-name="T67_1">38.09.09</text:span></text:p>
                </table:table-cell>
                <table:table-cell table:style-name="Cell63">
                  <text:p text:style-name="P68"><text:span text:style-name="T68_1">王士朝</text:span></text:p>
                </table:table-cell>
                <table:table-cell table:style-name="Cell64">
                  <text:p text:style-name="P69"><text:span text:style-name="T69_1">平面視覺設計</text:span></text:p>
                </table:table-cell>
                <table:table-cell table:style-name="Cell65">
                  <text:p text:style-name="P70"><text:span text:style-name="T70_1">男</text:span></text:p>
                </table:table-cell>
              </table:table-row>
              <table:table-row table:style-name="Row14">
                <table:covered-table-cell/>
                <table:table-cell table:style-name="Cell66">
                  <text:p text:style-name="P71"><text:span text:style-name="T71_1">12.</text:span></text:p>
                </table:table-cell>
                <table:table-cell table:style-name="Cell67">
                  <text:p text:style-name="P72"><text:span text:style-name="T72_1">41.08.26</text:span></text:p>
                </table:table-cell>
                <table:table-cell table:style-name="Cell68">
                  <text:p text:style-name="P73"><text:span text:style-name="T73_1">楊天厚</text:span></text:p>
                </table:table-cell>
                <table:table-cell table:style-name="Cell69">
                  <text:p text:style-name="P74"><text:span text:style-name="T74_1">民俗文史專家</text:span></text:p>
                </table:table-cell>
                <table:table-cell table:style-name="Cell70">
                  <text:p text:style-name="P75"><text:span text:style-name="T75_1">男</text:span></text:p>
                </table:table-cell>
              </table:table-row>
              <table:table-row table:style-name="Row15">
                <table:table-cell table:style-name="Cell71" table:number-rows-spanned="4">
                  <text:p text:style-name="P76"/>
                  <text:p text:style-name="P77"><text:span text:style-name="T77_1">112年</text:span></text:p>
                  <text:p text:style-name="P78"><text:span text:style-name="T78_1">第八屆(4)</text:span></text:p>
                </table:table-cell>
                <table:table-cell table:style-name="Cell72">
                  <text:p text:style-name="P79"><text:span text:style-name="T79_1">13.</text:span></text:p>
                </table:table-cell>
                <table:table-cell table:style-name="Cell73">
                  <text:p text:style-name="P80"><text:span text:style-name="T80_1">16.09.06</text:span></text:p>
                </table:table-cell>
                <table:table-cell table:style-name="Cell74">
                  <text:p text:style-name="P81"><text:span text:style-name="T81_1">許金印</text:span></text:p>
                </table:table-cell>
                <table:table-cell table:style-name="Cell75">
                  <text:p text:style-name="P82"><text:span text:style-name="T82_1">口傳文學</text:span></text:p>
                </table:table-cell>
                <table:table-cell table:style-name="Cell76">
                  <text:p text:style-name="P83"><text:span text:style-name="T83_1">男</text:span></text:p>
                </table:table-cell>
              </table:table-row>
              <table:table-row table:style-name="Row16">
                <table:covered-table-cell/>
                <table:table-cell table:style-name="Cell77">
                  <text:p text:style-name="P84"><text:span text:style-name="T84_1">14.</text:span></text:p>
                </table:table-cell>
                <table:table-cell table:style-name="Cell78">
                  <text:p text:style-name="P85"><text:span text:style-name="T85_1">23.08.28</text:span></text:p>
                </table:table-cell>
                <table:table-cell table:style-name="Cell79">
                  <text:p text:style-name="P86"><text:span text:style-name="T86_1">陳榮泰</text:span></text:p>
                </table:table-cell>
                <table:table-cell table:style-name="Cell80">
                  <text:p text:style-name="P87"><text:span text:style-name="T87_1">南管樂師</text:span></text:p>
                </table:table-cell>
                <table:table-cell table:style-name="Cell81">
                  <text:p text:style-name="P88"><text:span text:style-name="T88_1">男</text:span></text:p>
                </table:table-cell>
              </table:table-row>
              <table:table-row table:style-name="Row17">
                <table:covered-table-cell/>
                <table:table-cell table:style-name="Cell82">
                  <text:p text:style-name="P89"><text:span text:style-name="T89_1">15</text:span></text:p>
                </table:table-cell>
                <table:table-cell table:style-name="Cell83">
                  <text:p text:style-name="P90"><text:span text:style-name="T90_1">36.05.17</text:span></text:p>
                </table:table-cell>
                <table:table-cell table:style-name="Cell84">
                  <text:p text:style-name="P91"><text:span text:style-name="T91_1">黃德仁</text:span></text:p>
                </table:table-cell>
                <table:table-cell table:style-name="Cell85">
                  <text:p text:style-name="P92"><text:span text:style-name="T92_1">傳統建築工藝</text:span><text:span text:style-name="T92_2">匠</text:span><text:span text:style-name="T92_3">師</text:span></text:p>
                </table:table-cell>
                <table:table-cell table:style-name="Cell86">
                  <text:p text:style-name="P93"><text:span text:style-name="T93_1">男</text:span></text:p>
                </table:table-cell>
              </table:table-row>
              <table:table-row table:style-name="Row18">
                <table:covered-table-cell/>
                <table:table-cell table:style-name="Cell87">
                  <text:p text:style-name="P94"><text:span text:style-name="T94_1">1</text:span><text:span text:style-name="T94_2">6</text:span><text:span text:style-name="T94_3">.</text:span></text:p>
                </table:table-cell>
                <table:table-cell table:style-name="Cell88">
                  <text:p text:style-name="P95"><text:span text:style-name="T95_1">41.12.05</text:span></text:p>
                </table:table-cell>
                <table:table-cell table:style-name="Cell89">
                  <text:p text:style-name="P96"><text:span text:style-name="T96_1">吳鼎仁</text:span></text:p>
                </table:table-cell>
                <table:table-cell table:style-name="Cell90">
                  <text:p text:style-name="P97"><text:span text:style-name="T97_1">書畫篆刻大師</text:span></text:p>
                </table:table-cell>
                <table:table-cell table:style-name="Cell91">
                  <text:p text:style-name="P98"><text:span text:style-name="T98_1">男</text:span></text:p>
                </table:table-cell>
              </table:table-row>
              <table:table-row table:style-name="Row19">
                <table:table-cell table:style-name="Cell92" table:number-rows-spanned="2">
                  <text:p text:style-name="P99"><text:span text:style-name="T99_1">111年</text:span></text:p>
                  <text:p text:style-name="P100"><text:span text:style-name="T100_1">第七屆(2)</text:span></text:p>
                </table:table-cell>
                <table:table-cell table:style-name="Cell93">
                  <text:p text:style-name="P101"><text:span text:style-name="T101_1">17.</text:span></text:p>
                </table:table-cell>
                <table:table-cell table:style-name="Cell94">
                  <text:p text:style-name="P102"><text:span text:style-name="T102_1">23.07.08</text:span></text:p>
                </table:table-cell>
                <table:table-cell table:style-name="Cell95">
                  <text:p text:style-name="P103"><text:span text:style-name="T103_1">陳為仕</text:span></text:p>
                </table:table-cell>
                <table:table-cell table:style-name="Cell96">
                  <text:p text:style-name="P104"><text:span text:style-name="T104_1">人生如戲</text:span><text:span text:style-name="T104_2">戲</text:span><text:span text:style-name="T104_3">如人生</text:span></text:p>
                </table:table-cell>
                <table:table-cell table:style-name="Cell97">
                  <text:p text:style-name="P105"><text:span text:style-name="T105_1">男</text:span></text:p>
                </table:table-cell>
              </table:table-row>
              <table:table-row table:style-name="Row20">
                <table:covered-table-cell/>
                <table:table-cell table:style-name="Cell98">
                  <text:p text:style-name="P106"><text:span text:style-name="T106_1">18.</text:span></text:p>
                </table:table-cell>
                <table:table-cell table:style-name="Cell99">
                  <text:p text:style-name="P107"><text:span text:style-name="T107_1">37.3.11</text:span></text:p>
                </table:table-cell>
                <table:table-cell table:style-name="Cell100">
                  <text:p text:style-name="P108"><text:span text:style-name="T108_1">黃振良</text:span></text:p>
                </table:table-cell>
                <table:table-cell table:style-name="Cell101">
                  <text:p text:style-name="P109"><text:span text:style-name="T109_1">金門文史守望者</text:span></text:p>
                </table:table-cell>
                <table:table-cell table:style-name="Cell102">
                  <text:p text:style-name="P110"><text:span text:style-name="T110_1">男</text:span></text:p>
                </table:table-cell>
              </table:table-row>
              <table:table-row table:style-name="Row21">
                <table:table-cell table:style-name="Cell103" table:number-rows-spanned="3">
                  <text:p text:style-name="P111"/>
                  <text:p text:style-name="P112"><text:span text:style-name="T112_1">110年</text:span></text:p>
                  <text:p text:style-name="P113"><text:span text:style-name="T113_1">第六屆(3)</text:span></text:p>
                </table:table-cell>
                <table:table-cell table:style-name="Cell104">
                  <text:p text:style-name="P114"><text:span text:style-name="T114_1">19.</text:span></text:p>
                </table:table-cell>
                <table:table-cell table:style-name="Cell105">
                  <text:p text:style-name="P115"><text:span text:style-name="T115_1">33.04.17</text:span></text:p>
                </table:table-cell>
                <table:table-cell table:style-name="Cell106">
                  <text:p text:style-name="P116"><text:span text:style-name="T116_1">陳金潭</text:span></text:p>
                </table:table-cell>
                <table:table-cell table:style-name="Cell107">
                  <text:p text:style-name="P117"><text:span text:style-name="T117_1">南管樂師</text:span></text:p>
                </table:table-cell>
                <table:table-cell table:style-name="Cell108">
                  <text:p text:style-name="P118"><text:span text:style-name="T118_1">男</text:span></text:p>
                </table:table-cell>
              </table:table-row>
              <table:table-row table:style-name="Row22">
                <table:covered-table-cell/>
                <table:table-cell table:style-name="Cell109">
                  <text:p text:style-name="P119"><text:span text:style-name="T119_1">20.</text:span></text:p>
                </table:table-cell>
                <table:table-cell table:style-name="Cell110">
                  <text:p text:style-name="P120"><text:span text:style-name="T120_1">39.08.02</text:span></text:p>
                </table:table-cell>
                <table:table-cell table:style-name="Cell111">
                  <text:p text:style-name="P121"><text:span text:style-name="T121_1">許水富</text:span></text:p>
                </table:table-cell>
                <table:table-cell table:style-name="Cell112">
                  <text:p text:style-name="P122"><text:span text:style-name="T122_1">詩畫三絕</text:span></text:p>
                </table:table-cell>
                <table:table-cell table:style-name="Cell113">
                  <text:p text:style-name="P123"><text:span text:style-name="T123_1">男</text:span></text:p>
                </table:table-cell>
              </table:table-row>
              <table:table-row table:style-name="Row23">
                <table:covered-table-cell/>
                <table:table-cell table:style-name="Cell114">
                  <text:p text:style-name="P124"><text:span text:style-name="T124_1">21.</text:span></text:p>
                </table:table-cell>
                <table:table-cell table:style-name="Cell115">
                  <text:p text:style-name="P125"><text:span text:style-name="T125_1">40.02.15</text:span></text:p>
                </table:table-cell>
                <table:table-cell table:style-name="Cell116">
                  <text:p text:style-name="P126"><text:span text:style-name="T126_1">黃</text:span><text:span text:style-name="T126_2">世</text:span><text:span text:style-name="T126_3">團</text:span></text:p>
                </table:table-cell>
                <table:table-cell table:style-name="Cell117">
                  <text:p text:style-name="P127"><text:span text:style-name="T127_1">版畫大師</text:span></text:p>
                </table:table-cell>
                <table:table-cell table:style-name="Cell118">
                  <text:p text:style-name="P128"><text:span text:style-name="T128_1">男</text:span></text:p>
                </table:table-cell>
              </table:table-row>
              <table:table-row table:style-name="Row24">
                <table:table-cell table:style-name="Cell119" table:number-rows-spanned="3">
                  <text:p text:style-name="P129"/>
                  <text:p text:style-name="P130"><text:span text:style-name="T130_1">109年</text:span></text:p>
                  <text:p text:style-name="P131"><text:span text:style-name="T131_1">第五屆(3)</text:span></text:p>
                </table:table-cell>
                <table:table-cell table:style-name="Cell120">
                  <text:p text:style-name="P132"><text:span text:style-name="T132_1">22.</text:span></text:p>
                </table:table-cell>
                <table:table-cell table:style-name="Cell121">
                  <text:p text:style-name="P133"><text:span text:style-name="T133_1">29.11.06</text:span></text:p>
                </table:table-cell>
                <table:table-cell table:style-name="Cell122">
                  <text:p text:style-name="P134"><text:span text:style-name="T134_1">梁瑤望</text:span></text:p>
                </table:table-cell>
                <table:table-cell table:style-name="Cell123">
                  <text:p text:style-name="P135"><text:span text:style-name="T135_1">傳統土木瓦作</text:span><text:span text:style-name="T135_2">匠</text:span><text:span text:style-name="T135_3">師</text:span></text:p>
                </table:table-cell>
                <table:table-cell table:style-name="Cell124">
                  <text:p text:style-name="P136"><text:span text:style-name="T136_1">男</text:span></text:p>
                </table:table-cell>
              </table:table-row>
              <table:table-row table:style-name="Row25">
                <table:covered-table-cell/>
                <table:table-cell table:style-name="Cell125">
                  <text:p text:style-name="P137"><text:span text:style-name="T137_1">23.</text:span></text:p>
                </table:table-cell>
                <table:table-cell table:style-name="Cell126">
                  <text:p text:style-name="P138"><text:span text:style-name="T138_1">35.02.01</text:span></text:p>
                </table:table-cell>
                <table:table-cell table:style-name="Cell127">
                  <text:p text:style-name="P139"><text:span text:style-name="T139_1">楊土金</text:span></text:p>
                </table:table-cell>
                <table:table-cell table:style-name="Cell128">
                  <text:p text:style-name="P140"><text:span text:style-name="T140_1">傀儡技師道法技藝</text:span></text:p>
                </table:table-cell>
                <table:table-cell table:style-name="Cell129">
                  <text:p text:style-name="P141"><text:span text:style-name="T141_1">男</text:span></text:p>
                </table:table-cell>
              </table:table-row>
              <table:table-row table:style-name="Row26">
                <table:covered-table-cell/>
                <table:table-cell table:style-name="Cell130">
                  <text:p text:style-name="P142"><text:span text:style-name="T142_1">24.</text:span></text:p>
                </table:table-cell>
                <table:table-cell table:style-name="Cell131">
                  <text:p text:style-name="P143"><text:span text:style-name="T143_1">39.03.28</text:span></text:p>
                </table:table-cell>
                <table:table-cell table:style-name="Cell132">
                  <text:p text:style-name="P144"><text:span text:style-name="T144_1">李福井</text:span></text:p>
                </table:table-cell>
                <table:table-cell table:style-name="Cell133">
                  <text:p text:style-name="P145"><text:span text:style-name="T145_1">文史創作家</text:span></text:p>
                </table:table-cell>
                <table:table-cell table:style-name="Cell134">
                  <text:p text:style-name="P146"><text:span text:style-name="T146_1">男</text:span></text:p>
                </table:table-cell>
              </table:table-row>
              <table:table-row table:style-name="Row27">
                <table:table-cell table:style-name="Cell135" table:number-rows-spanned="5">
                  <text:p text:style-name="P147"/>
                  <text:p text:style-name="P148"><text:span text:style-name="T148_1">108年</text:span></text:p>
                  <text:p text:style-name="P149"><text:span text:style-name="T149_1">第四屆(5)</text:span></text:p>
                </table:table-cell>
                <table:table-cell table:style-name="Cell136">
                  <text:p text:style-name="P150"><text:span text:style-name="T150_1">25.</text:span></text:p>
                </table:table-cell>
                <table:table-cell table:style-name="Cell137">
                  <text:p text:style-name="P151"><text:span text:style-name="T151_1">25.01.10</text:span></text:p>
                </table:table-cell>
                <table:table-cell table:style-name="Cell138">
                  <text:p text:style-name="P152"><text:span text:style-name="T152_1">翁文林</text:span></text:p>
                </table:table-cell>
                <table:table-cell table:style-name="Cell139">
                  <text:p text:style-name="P153"><text:span text:style-name="T153_1">糊紙達</text:span><text:span text:style-name="T153_2">人</text:span></text:p>
                </table:table-cell>
                <table:table-cell table:style-name="Cell140">
                  <text:p text:style-name="P154"><text:span text:style-name="T154_1">男</text:span></text:p>
                </table:table-cell>
              </table:table-row>
              <table:table-row table:style-name="Row28">
                <table:covered-table-cell/>
                <table:table-cell table:style-name="Cell141">
                  <text:p text:style-name="P155"><text:span text:style-name="T155_1">26.</text:span></text:p>
                </table:table-cell>
                <table:table-cell table:style-name="Cell142">
                  <text:p text:style-name="P156"><text:span text:style-name="T156_1">27.08.09</text:span></text:p>
                </table:table-cell>
                <table:table-cell table:style-name="Cell143">
                  <text:p text:style-name="P157"><text:span text:style-name="T157_1">陳素民</text:span></text:p>
                </table:table-cell>
                <table:table-cell table:style-name="Cell144">
                  <text:p text:style-name="P158"><text:span text:style-name="T158_1">書畫大師</text:span></text:p>
                </table:table-cell>
                <table:table-cell table:style-name="Cell145">
                  <text:p text:style-name="P159"><text:span text:style-name="T159_1">女</text:span></text:p>
                </table:table-cell>
              </table:table-row>
              <table:table-row table:style-name="Row29">
                <table:covered-table-cell/>
                <table:table-cell table:style-name="Cell146">
                  <text:p text:style-name="P160"><text:span text:style-name="T160_1">27.</text:span></text:p>
                </table:table-cell>
                <table:table-cell table:style-name="Cell147">
                  <text:p text:style-name="P161"><text:span text:style-name="T161_1">31.03.15</text:span></text:p>
                </table:table-cell>
                <table:table-cell table:style-name="Cell148">
                  <text:p text:style-name="P162"><text:span text:style-name="T162_1">洪啟義</text:span></text:p>
                </table:table-cell>
                <table:table-cell table:style-name="Cell149">
                  <text:p text:style-name="P163"><text:span text:style-name="T163_1">書法大師</text:span></text:p>
                </table:table-cell>
                <table:table-cell table:style-name="Cell150">
                  <text:p text:style-name="P164"><text:span text:style-name="T164_1">男</text:span></text:p>
                </table:table-cell>
              </table:table-row>
              <table:table-row table:style-name="Row30">
                <table:covered-table-cell/>
                <table:table-cell table:style-name="Cell151">
                  <text:p text:style-name="P165"><text:span text:style-name="T165_1">28.</text:span></text:p>
                </table:table-cell>
                <table:table-cell table:style-name="Cell152">
                  <text:p text:style-name="P166"><text:span text:style-name="T166_1">32.10.25</text:span></text:p>
                </table:table-cell>
                <table:table-cell table:style-name="Cell153">
                  <text:p text:style-name="P167"><text:span text:style-name="T167_1">沈富春</text:span></text:p>
                </table:table-cell>
                <table:table-cell table:style-name="Cell154">
                  <text:p text:style-name="P168"><text:span text:style-name="T168_1">傳統建築技藝</text:span><text:span text:style-name="T168_2">匠</text:span><text:span text:style-name="T168_3">師</text:span></text:p>
                </table:table-cell>
                <table:table-cell table:style-name="Cell155">
                  <text:p text:style-name="P169"><text:span text:style-name="T169_1">男</text:span></text:p>
                </table:table-cell>
              </table:table-row>
              <table:table-row table:style-name="Row31">
                <table:covered-table-cell/>
                <table:table-cell table:style-name="Cell156">
                  <text:p text:style-name="P170"><text:span text:style-name="T170_1">29.</text:span></text:p>
                </table:table-cell>
                <table:table-cell table:style-name="Cell157">
                  <text:p text:style-name="P171"><text:span text:style-name="T171_1">33.10.04</text:span></text:p>
                </table:table-cell>
                <table:table-cell table:style-name="Cell158">
                  <text:p text:style-name="P172"><text:span text:style-name="T172_1">林馬騰</text:span></text:p>
                </table:table-cell>
                <table:table-cell table:style-name="Cell159">
                  <text:p text:style-name="P173"><text:span text:style-name="T173_1">文史創作家</text:span></text:p>
                </table:table-cell>
                <table:table-cell table:style-name="Cell160">
                  <text:p text:style-name="P174"><text:span text:style-name="T174_1">男</text:span></text:p>
                </table:table-cell>
              </table:table-row>
              <table:table-row table:style-name="Row32">
                <table:table-cell table:style-name="Cell161" table:number-rows-spanned="5">
                  <text:p text:style-name="P175"/>
                  <text:p text:style-name="P176"><text:span text:style-name="T176_1">107年</text:span></text:p>
                  <text:p text:style-name="P177"><text:span text:style-name="T177_1">第三屆(5)</text:span></text:p>
                </table:table-cell>
                <table:table-cell table:style-name="Cell162">
                  <text:p text:style-name="P178"><text:span text:style-name="T178_1">30.</text:span></text:p>
                </table:table-cell>
                <table:table-cell table:style-name="Cell163">
                  <text:p text:style-name="P179"><text:span text:style-name="T179_1">19.01.27</text:span></text:p>
                </table:table-cell>
                <table:table-cell table:style-name="Cell164">
                  <text:p text:style-name="P180"><text:span text:style-name="T180_1">翁文標</text:span></text:p>
                </table:table-cell>
                <table:table-cell table:style-name="Cell165">
                  <text:p text:style-name="P181"><text:span text:style-name="T181_1">糊紙達</text:span><text:span text:style-name="T181_2">人</text:span></text:p>
                </table:table-cell>
                <table:table-cell table:style-name="Cell166">
                  <text:p text:style-name="P182"><text:span text:style-name="T182_1">男</text:span></text:p>
                </table:table-cell>
              </table:table-row>
              <table:table-row table:style-name="Row33">
                <table:covered-table-cell/>
                <table:table-cell table:style-name="Cell167">
                  <text:p text:style-name="P183"><text:span text:style-name="T183_1">31.</text:span></text:p>
                </table:table-cell>
                <table:table-cell table:style-name="Cell168">
                  <text:p text:style-name="P184"><text:span text:style-name="T184_1">23.09.24</text:span></text:p>
                </table:table-cell>
                <table:table-cell table:style-name="Cell169">
                  <text:p text:style-name="P185"><text:span text:style-name="T185_1">蔡甲庚</text:span></text:p>
                </table:table-cell>
                <table:table-cell table:style-name="Cell170">
                  <text:p text:style-name="P186"><text:span text:style-name="T186_1">傀儡戲師</text:span></text:p>
                </table:table-cell>
                <table:table-cell table:style-name="Cell171">
                  <text:p text:style-name="P187"><text:span text:style-name="T187_1">男</text:span></text:p>
                </table:table-cell>
              </table:table-row>
              <table:table-row table:style-name="Row34">
                <table:covered-table-cell/>
                <table:table-cell table:style-name="Cell172">
                  <text:p text:style-name="P188"><text:span text:style-name="T188_1">32.</text:span></text:p>
                </table:table-cell>
                <table:table-cell table:style-name="Cell173">
                  <text:p text:style-name="P189"><text:span text:style-name="T189_1">26.11.23</text:span></text:p>
                </table:table-cell>
                <table:table-cell table:style-name="Cell174">
                  <text:p text:style-name="P190"><text:span text:style-name="T190_1">李換生</text:span></text:p>
                </table:table-cell>
                <table:table-cell table:style-name="Cell175">
                  <text:p text:style-name="P191"><text:span text:style-name="T191_1">木雕大師</text:span></text:p>
                </table:table-cell>
                <table:table-cell table:style-name="Cell176">
                  <text:p text:style-name="P192"><text:span text:style-name="T192_1">男</text:span></text:p>
                </table:table-cell>
              </table:table-row>
              <table:table-row table:style-name="Row35">
                <table:covered-table-cell/>
                <table:table-cell table:style-name="Cell177">
                  <text:p text:style-name="P193"><text:span text:style-name="T193_1">33.</text:span></text:p>
                </table:table-cell>
                <table:table-cell table:style-name="Cell178">
                  <text:p text:style-name="P194"><text:span text:style-name="T194_1">27.01.04</text:span></text:p>
                </table:table-cell>
                <table:table-cell table:style-name="Cell179">
                  <text:p text:style-name="P195"><text:span text:style-name="T195_1">張奇才</text:span></text:p>
                </table:table-cell>
                <table:table-cell table:style-name="Cell180">
                  <text:p text:style-name="P196"><text:span text:style-name="T196_1">書法大師</text:span></text:p>
                </table:table-cell>
                <table:table-cell table:style-name="Cell181">
                  <text:p text:style-name="P197"><text:span text:style-name="T197_1">男</text:span></text:p>
                </table:table-cell>
              </table:table-row>
              <table:table-row table:style-name="Row36">
                <table:covered-table-cell/>
                <table:table-cell table:style-name="Cell182">
                  <text:p text:style-name="P198"><text:span text:style-name="T198_1">34.</text:span></text:p>
                </table:table-cell>
                <table:table-cell table:style-name="Cell183">
                  <text:p text:style-name="P199"><text:span text:style-name="T199_1">30.10.30</text:span></text:p>
                </table:table-cell>
                <table:table-cell table:style-name="Cell184">
                  <text:p text:style-name="P200"><text:span text:style-name="T200_1">李清海</text:span></text:p>
                </table:table-cell>
                <table:table-cell table:style-name="Cell185">
                  <text:p text:style-name="P201"><text:span text:style-name="T201_1">土木匠師</text:span></text:p>
                </table:table-cell>
                <table:table-cell table:style-name="Cell186">
                  <text:p text:style-name="P202"><text:span text:style-name="T202_1">男</text:span></text:p>
                </table:table-cell>
              </table:table-row>
              <table:table-row table:style-name="Row37">
                <table:table-cell table:style-name="Cell187" table:number-rows-spanned="5">
                  <text:p text:style-name="P203"/>
                  <text:p text:style-name="P204"/>
                  <text:p text:style-name="P205"><text:span text:style-name="T205_1">106年</text:span></text:p>
                  <text:p text:style-name="P206"><text:span text:style-name="T206_1">第二屆(5)</text:span></text:p>
                </table:table-cell>
                <table:table-cell table:style-name="Cell188">
                  <text:p text:style-name="P207"><text:span text:style-name="T207_1">35.</text:span></text:p>
                </table:table-cell>
                <table:table-cell table:style-name="Cell189">
                  <text:p text:style-name="P208"><text:span text:style-name="T208_1">20.07.15</text:span></text:p>
                </table:table-cell>
                <table:table-cell table:style-name="Cell190">
                  <text:p text:style-name="P209"><text:span text:style-name="T209_1">洪天映</text:span></text:p>
                </table:table-cell>
                <table:table-cell table:style-name="Cell191">
                  <text:p text:style-name="P210"><text:span text:style-name="T210_1">南管藝術傳承</text:span></text:p>
                </table:table-cell>
                <table:table-cell table:style-name="Cell192">
                  <text:p text:style-name="P211"><text:span text:style-name="T211_1">男</text:span></text:p>
                </table:table-cell>
              </table:table-row>
              <table:table-row table:style-name="Row38">
                <table:covered-table-cell/>
                <table:table-cell table:style-name="Cell193">
                  <text:p text:style-name="P212"><text:span text:style-name="T212_1">36.</text:span></text:p>
                </table:table-cell>
                <table:table-cell table:style-name="Cell194">
                  <text:p text:style-name="P213"><text:span text:style-name="T213_1">26.10.11</text:span></text:p>
                </table:table-cell>
                <table:table-cell table:style-name="Cell195">
                  <text:p text:style-name="P214"><text:span text:style-name="T214_1">翁水千</text:span></text:p>
                </table:table-cell>
                <table:table-cell table:style-name="Cell196">
                  <text:p text:style-name="P215"><text:span text:style-name="T215_1">傳統建築</text:span><text:span text:style-name="T215_2">匠</text:span><text:span text:style-name="T215_3">師</text:span></text:p>
                </table:table-cell>
                <table:table-cell table:style-name="Cell197">
                  <text:p text:style-name="P216"><text:span text:style-name="T216_1">男</text:span></text:p>
                </table:table-cell>
              </table:table-row>
              <table:table-row table:style-name="Row39">
                <table:covered-table-cell/>
                <table:table-cell table:style-name="Cell198">
                  <text:p text:style-name="P217"><text:span text:style-name="T217_1">37.</text:span></text:p>
                </table:table-cell>
                <table:table-cell table:style-name="Cell199">
                  <text:p text:style-name="P218"><text:span text:style-name="T218_1">35.08.02</text:span></text:p>
                </table:table-cell>
                <table:table-cell table:style-name="Cell200">
                  <text:p text:style-name="P219"><text:span text:style-name="T219_1">陳長慶</text:span></text:p>
                </table:table-cell>
                <table:table-cell table:style-name="Cell201">
                  <text:p text:style-name="P220"><text:span text:style-name="T220_1">文史創作家</text:span></text:p>
                </table:table-cell>
                <table:table-cell table:style-name="Cell202">
                  <text:p text:style-name="P221"><text:span text:style-name="T221_1">男</text:span></text:p>
                </table:table-cell>
              </table:table-row>
              <table:table-row table:style-name="Row40">
                <table:covered-table-cell/>
                <table:table-cell table:style-name="Cell203">
                  <text:p text:style-name="P222"><text:span text:style-name="T222_1">38.</text:span></text:p>
                </table:table-cell>
                <table:table-cell table:style-name="Cell204">
                  <text:p text:style-name="P223"><text:span text:style-name="T223_1">26.01.07</text:span></text:p>
                </table:table-cell>
                <table:table-cell table:style-name="Cell205">
                  <text:p text:style-name="P224"><text:span text:style-name="T224_1">莊西勢</text:span></text:p>
                </table:table-cell>
                <table:table-cell table:style-name="Cell206">
                  <text:p text:style-name="P225"><text:span text:style-name="T225_1">傳統建築</text:span><text:span text:style-name="T225_2">匠</text:span><text:span text:style-name="T225_3">師</text:span></text:p>
                </table:table-cell>
                <table:table-cell table:style-name="Cell207">
                  <text:p text:style-name="P226"><text:span text:style-name="T226_1">男</text:span></text:p>
                </table:table-cell>
              </table:table-row>
              <table:table-row table:style-name="Row41">
                <table:covered-table-cell/>
                <table:table-cell table:style-name="Cell208">
                  <text:p text:style-name="P227"><text:span text:style-name="T227_1">39.</text:span></text:p>
                </table:table-cell>
                <table:table-cell table:style-name="Cell209">
                  <text:p text:style-name="P228"><text:span text:style-name="T228_1">22.02.08</text:span></text:p>
                </table:table-cell>
                <table:table-cell table:style-name="Cell210">
                  <text:p text:style-name="P229"><text:span text:style-name="T229_1">張再興</text:span></text:p>
                </table:table-cell>
                <table:table-cell table:style-name="Cell211">
                  <text:p text:style-name="P230"><text:span text:style-name="T230_1">傳統石雕</text:span></text:p>
                </table:table-cell>
                <table:table-cell table:style-name="Cell212">
                  <text:p text:style-name="P231"><text:span text:style-name="T231_1">男</text:span></text:p>
                </table:table-cell>
              </table:table-row>
              <table:table-row table:style-name="Row42">
                <table:table-cell table:style-name="Cell213">
                  <text:p text:style-name="P232"><text:span text:style-name="T232_1">105年第一屆(1)</text:span></text:p>
                </table:table-cell>
                <table:table-cell table:style-name="Cell214">
                  <text:p text:style-name="P233"><text:span text:style-name="T233_1">40.</text:span></text:p>
                </table:table-cell>
                <table:table-cell table:style-name="Cell215">
                  <text:p text:style-name="P234"><text:span text:style-name="T234_1">25.12.28</text:span></text:p>
                </table:table-cell>
                <table:table-cell table:style-name="Cell216">
                  <text:p text:style-name="P235"><text:span text:style-name="T235_1">李錫奇</text:span></text:p>
                </table:table-cell>
                <table:table-cell table:style-name="Cell217">
                  <text:p text:style-name="P236"><text:span text:style-name="T236_1">版畫大師</text:span></text:p>
                </table:table-cell>
                <table:table-cell table:style-name="Cell218">
                  <text:p text:style-name="P237"><text:span text:style-name="T237_1">男</text:span></text:p>
                </table:table-cell>
              </table:table-row>
            </table:table>
            <text:p text:style-name="P238"/>
          </table:table-cell>
        </table:table-row>
      </table:table>
      <text:p text:style-name="P239"><text:bookmark-start text:name="_GoBack"/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標楷體" svg:font-family="標楷體" style:font-pitch="fixed" style:font-family-generic="script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1.9cm" fo:padding-right="0cm" fo:margin-right="1.9cm"/>
      <style:header-style>
        <style:header-footer-properties fo:min-height="1.039cm" style:dynamic-spacing="true"/>
      </style:header-style>
    </style:page-layout>
    <style:style style:name="P1" style:family="paragraph" style:parent-style-name="Header" style:master-page-name="Standard">
      <style:paragraph-properties fo:text-align="center"/>
    </style:style>
    <style:style style:name="T1_1" style:family="text">
      <style:text-properties style:font-name="宋体" fo:font-size="16pt" style:font-size-asian="16pt" style:font-size-complex="16pt" fo:font-weight="bold" style:font-weight-asian="bold"/>
    </style:style>
    <style:style style:name="T1_2" style:family="text">
      <style:text-properties style:font-name="宋体" fo:font-size="16pt" style:font-size-asian="16pt" style:font-size-complex="16pt" fo:font-weight="bold" style:font-weight-asian="bold"/>
    </style:style>
    <style:style style:name="T1_3" style:family="text">
      <style:text-properties style:font-name="宋体" fo:font-size="16pt" style:font-size-asian="16pt" style:font-size-complex="16pt" fo:font-weight="bold" style:font-weight-asian="bold"/>
    </style:style>
    <style:style style:name="T1_4" style:family="text">
      <style:text-properties style:font-name="宋体" fo:font-size="16pt" style:font-size-asian="16pt" style:font-size-complex="16pt" fo:font-weight="bold" style:font-weight-asian="bold"/>
    </style:style>
  </office:automatic-styles>
  <office:master-styles>
    <style:master-page style:name="Standard" style:page-layout-name="pm1">
      <style:header>
        <text:p text:style-name="P1"><text:span text:style-name="T1_1">一</text:span><text:span text:style-name="T1_2">~十</text:span><text:span text:style-name="T1_3">一</text:span><text:span text:style-name="T1_4">屆金門文化獎獲獎人名單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陳婕</meta:initial-creator>
    <meta:creation-date>2026-06-09T06:27:00</meta:creation-date>
    <dc:creator>Genuine</dc:creator>
    <dc:date>2026-06-09T06:27:00</dc:date>
    <meta:print-date>2025-05-27T01:23:00</meta:print-date>
    <meta:editing-cycles>3</meta:editing-cycles>
    <meta:document-statistic meta:page-count="2" meta:paragraph-count="2" meta:row-count="8" meta:word-count="186" meta:character-count="1249" meta:non-whitespace-character-count="1065"/>
    <meta:user-defined meta:name="GrammarlyDocumentId">4d244799b1a209368e135d72a3a595280b3df65b4e0b45bc3162c196e4b35f95</meta:user-defined>
  </office:meta>
</office:document-meta>
</file>